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een drinkwaterleiding d.m.v. een avegaarboring kruisend met de spoorweg nabij de Heukelomseweg 61 te Oisterwijk</text:p>
            <text:p text:style-name="common-al">Besluit: verleend</text:p>
            <text:p text:style-name="common-al">Verzonden naar aanvrager op: 28-07-2026</text:p>
            <text:p text:style-name="common-al">Zaaknummer: Z2026-000901</text:p>
            <text:p text:style-name="common-al">DSO nummer: 2026061700016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4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4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901</meta:user-defined>
    <meta:user-defined meta:name="DCTERMS.abstract">het leggen van een drinkwaterleiding d.m.v. een avegaarboring kruisend met de spoorweg nabij de Heukelomseweg 61 te Oisterwijk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43</meta:user-defined>
    <meta:user-defined meta:name="OVERHEIDop.StcrtID/DC.identifier">stcrt-2026-27643</meta:user-defined>
    <meta:user-defined meta:name="OVERHEIDop.versieInformatie"/>
  </office:meta>
</office:document-meta>
</file>