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wijziging vergunning Omgevingswet RWSZ2025-00001908</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5-00001908 en het besluit met kenmerk RWS-2026/18578 I betreffen het wijzigen van de vigerende vergunning in verband met aanpassing werken project Dikke Boom, IJsseldijk-Noord 111, Ouderkerk aan den IJssel in de gemeente Krimpenerwaard.De omgevingsvergunning is ten behoeve van C.G. Vis Beheermaatschappij BV, Snoekweg 35, 4941 SC Raamsdonksveer.</text:p>
            <text:p text:style-name="tussenkopcur">Terinzagelegging</text:p>
            <text:p text:style-name="common-al">Het besluit, met bijbehorende stukken, is van 30-07-2026 tot 10-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62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2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2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31392</meta:user-defined>
    <meta:user-defined meta:name="DCTERMS.abstract">RWSZ2025-00001908 Vergunning omgevingswet 4 bouwkavels met bijhorende voorzieningen IJsseldijk-Noord Ouderkerk ad IJssel 01-01-2027</meta:user-defined>
    <dc:language>nl</dc:language>
    <meta:user-defined meta:name="OVERHEIDop.locatietype/OVERHEIDop.gebiedsmarkering">Vlak</meta:user-defined>
    <meta:user-defined meta:name="OVERHEIDop.locatietype/OVERHEIDop.gebiedsmarkering">Punt</meta:user-defined>
    <meta:user-defined meta:name="DC.title">Kennisgeving besluit wijziging vergunning Omgevingswet RWSZ2025-00001908</meta:user-defined>
    <meta:user-defined meta:name="DCTERMS.W3CDTF/DCTERMS.available">2026-07-30</meta:user-defined>
    <meta:user-defined meta:name="DCTERMS.W3CDTF/OVERHEIDop.jaargang">2026</meta:user-defined>
    <meta:user-defined meta:name="OVERHEIDop.publicationIssue">27621</meta:user-defined>
    <meta:user-defined meta:name="OVERHEIDop.StcrtID/DC.identifier">stcrt-2026-27621</meta:user-defined>
    <meta:user-defined meta:name="OVERHEIDop.versieInformatie"/>
  </office:meta>
</office:document-meta>
</file>