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in het gebied tussen de Nijkerkerweg en de Baron van Nagellstraa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. De aanvraag met zaaknummer RWSZ2026-0001246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in het gebied tussen de Nijkerkerweg en de Baron van Nagellstraat.</text:p>
            <text:p text:style-name="last-al">De Minister heeft de vergunningaanvraag ontvangen op 23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59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59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59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111</meta:user-defined>
    <meta:user-defined meta:name="DCTERMS.abstract">0511826.100 (water)bodem onderzoek A1 Harselaar</meta:user-defined>
    <dc:language>nl</dc:language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in het gebied tussen de Nijkerkerweg en de Baron van Nagellstraat</meta:user-defined>
    <meta:user-defined meta:name="DCTERMS.W3CDTF/DCTERMS.available">2026-07-29</meta:user-defined>
    <meta:user-defined meta:name="DCTERMS.W3CDTF/OVERHEIDop.jaargang">2026</meta:user-defined>
    <meta:user-defined meta:name="OVERHEIDop.publicationIssue">27596</meta:user-defined>
    <meta:user-defined meta:name="OVERHEIDop.StcrtID/DC.identifier">stcrt-2026-27596</meta:user-defined>
    <meta:user-defined meta:name="OVERHEIDop.versieInformatie"/>
  </office:meta>
</office:document-meta>
</file>