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578</text:p>
          </table:table-cell>
        </table:table-row>
        <table:table-row table:style-name="staatscourant.koprow1">
          <table:covered-table-cell/>
          <table:covered-table-cell/>
          <table:table-cell office:value-type="string" table:style-name="staatscourant.publicatiedatumcel">
            <text:p>4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nationale toewijzingsbesluit broeikasgasemissierechten (NTB) 2026–2030</text:h>
      <text:p text:style-name="ifm_p_mt.7.4mm_ifm">Het bestuur van de Nederlandse emissieautoriteit geeft, gelet op artikel 16.30, vierde lid, van de Wet milieubeheer (hierna: Wm) en de artikelen 3:11 en 3:12 van de Algemene wet bestuursrecht (hierna: Awb), kennis van het nationale toewijzingsbesluit broeikasgasemissierechten (hierna: NTB) 2026–20030 (NEA-DOC-522259).</text:p>
      <text:h text:style-name="ifm_p_font.bold_mt.5.08mm_page.keep-with-next_ifm" text:outline-level="4">Wat staat in het NTB?</text:h>
      <text:p text:style-name="ifm_p_mt.4.23mm_ifm">Het NTB bevat de jaarlijkse kosteloze toewijzing van broeikasgasemissierechten voor de periode 2026–20030 (handelsperiode 4b) aan broeikasgasinstallaties die op grond van de Europese richtlijn handel in broeikasgasemissierechten (hierna: Richtlijn 2003/87/EG) in deze periode deelnemen aan dat systeem en die gratis toewijzing hebben aangevraagd voor deze periode.</text:p>
      <text:p text:style-name="ifm_p_ifm">Op 24 april 2026 is kennisgegeven van het ontwerp NTB door publicatie in de Staatscourant (Stcrt. 2026, 15279). Gedurende een periode van zes weken kon eenieder een zienswijze indienen. De reacties op de zienswijzen zijn verwerkt in dit NTB.</text:p>
      <text:p text:style-name="ifm_p_ifm">Het ontwerp NTB bevatte een overzicht van broeikasgasinstallaties die op grond van Richtlijn 2003/87/EG in aanmerking komen voor kosteloze toewijzing van broeikasgasemissierechten en hoe de berekening per broeikasgasinstallatie eruitziet. De uitkomst van de berekening, het aantal rechten, kon in het ontwerp NTB nog niet worden opgenomen omdat de kosteloze toewijzing wordt berekend op basis van benchmarkwaarden die op dat moment nog niet beschikbaar waren. Ook de uniforme correctiefactor was op dat moment nog niet vastgesteld. Deze gegevens zijn nu wel beschikbaar.</text:p>
      <text:p text:style-name="ifm_p_ifm">Met Uitvoeringsverordening (EU) 2026/1412 van de Commissie van 26 juni 2026 tot vaststelling van herziene benchmarkwaarden voor de kosteloze toewijzing van emissierechten voor de periode van 2026 tot en met 2030 overeenkomstig artikel 10 bis, lid 2, van Richtlijn 2003/87/EG, zijn de nieuwe benchmarkwaarden bekend gemaakt.</text:p>
      <text:p text:style-name="ifm_p_ifm">Met Uitvoeringsbesluit (EU) 2026/1862 van de Commissie van 23 juli 2026 tot vaststelling van de eenvormige transsectorale correctiefactor voor de aanpassing van de kosteloze toewijzing van emissierechten voor de periode 2026–20030 (PbEU 2026, L 1862, 24.7.2026) heeft de Europese Commissie de benodigde uniforme correctiefactor vastgesteld.</text:p>
      <text:p text:style-name="ifm_p_ifm">De berekening van kosteloze toewijzing kan daarom met dit NTB voor handelsperiode 2025–20030 definitief worden vastgesteld. Het NTB zal worden gepubliceerd in de Staatscourant. Dit geldt ook voor Bijlage I. Bijlage I vermeldt de betreffende broeikasgasinstallaties met het daarbij behorende aantal broeikasgasemissierechten dat kosteloos wordt toegewezen. Deze Bijlage vermeldt ook of deze broeikasgasinstallaties op grond van artikel 27bis van richtlijn 2003/87/EG in de periode 2026–20030 zijn uitgesloten van het systeem van handel in broeikasgasemissierechten.</text:p>
      <text:p text:style-name="ifm_p_ifm">Bijlage II bevat vertrouwelijk medegedeelde bedrijfs- en fabricagegegevens. Deze bijlagen zullen op grond van artikel 5.1, eerste lid, onderdeel c, van de Wet open overheid niet worden gepubliceerd. Bijlage II bevat de precieze berekening van de kosteloze toewijzing per broeikasgasinstallatie. Bijlage II bevat ook, voor de installaties die het betreft, een reactie op de zienswijzen die door deze installaties zijn ingediend en die voor die installaties zijn verwerkt in het NTB.</text:p>
      <text:h text:style-name="ifm_p_font.bold_mt.5.08mm_page.keep-with-next_ifm" text:outline-level="4">Inwerkingtreding van het NTB</text:h>
      <text:p text:style-name="ifm_p_mt.4.23mm_ifm">Het NTB treedt in werking na bekendmaking daarvan (artikel 3:40 Awb). Volgens artikel 16.30, vierde lid, Wm vindt deze bekendmaking plaats door publicatie in de Staatscourant.</text:p>
      <text:h text:style-name="ifm_p_font.bold_mt.5.08mm_page.keep-with-next_ifm" text:outline-level="4">Toezending NTB</text:h>
      <text:p text:style-name="ifm_p_mt.4.23mm_ifm">Het NTB is via het Emissiehandelsportaal (EHP) van de Nederlandse Emissieautoriteit toegezonden aan de exploitanten van de betrokken broeikasgasinstallaties. Het is ook toegezonden aan de Europese Commissie, conform artikel 16:30, vierde lid, Wm.</text:p>
      <text:h text:style-name="ifm_p_font.bold_mt.5.08mm_page.keep-with-next_ifm" text:outline-level="4">Terinzagelegging van het NTB</text:h>
      <text:p text:style-name="ifm_p_mt.4.23mm_ifm">Het NTB ligt op grond van artikel 3:44 Awb, ter inzage gedurende zes weken (de beroepstermijn) na publicatie. Bijlage II ligt niet ter inzage omdat deze vertrouwelijk medegedeelde bedrijfs- en fabricagegegevens bevat in de zin van artikel 5.1, eerste lid, onderdeel c, van de Wet open overheid.</text:p>
      <text:p text:style-name="ifm_p_ifm">U kunt het NTB inzien op www.emissieautoriteit.nl.</text:p>
      <text:p text:style-name="ifm_p_ifm">Daarnaast kunt u het NTB op papier inzien, na het maken van een afspraak, op de volgende locatie:</text:p>
      <text:p text:style-name="ifm_p_mt.3.7mm_ifm">De Nederlandse Emissieautoriteit, Koningskade 4, Den Haag.</text:p>
      <text:p text:style-name="ifm_p_mt.3.7mm_ifm">U kunt hiervoor telefonisch een afspraak maken met de helpdesk van de Nederlandse Emissieautoriteit (070 456 8050).</text:p>
      <text:h text:style-name="ifm_p_font.bold_mt.5.08mm_page.keep-with-next_ifm" text:outline-level="4">Beroep tegen het NTB</text:h>
      <text:p text:style-name="ifm_p_mt.4.23mm_ifm">Tot zes weken na de dag waarop dit NTB is bekendgemaakt in de Staatscourant, kan beroep worden ingesteld bij de Afdeling bestuursrechtspraak van de Raad van State, Postbus 20019, 2500 EA,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578</text:span><text:tab/>4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578</text:span><text:tab/>4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nationale toewijzingsbesluit broeikasgasemissierechten (NTB) 2026–2030</dc:title>
    <meta:user-defined meta:name="OVERHEID.ZelfstandigBestuursorgaan/DC.creator">Nederlandse Emissieautoriteit</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7578</meta:user-defined>
    <meta:user-defined meta:name="OVERHEIDop.datumEindeReactietermijn">2026-09-15</meta:user-defined>
    <meta:user-defined meta:name="OVERHEIDop.Rubriek/DC.type">ander besluit van algemene strekking</meta:user-defined>
    <meta:user-defined meta:name="OVERHEIDop.ketenID"/>
    <meta:user-defined meta:name="OVERHEIDop.terinzageleggingBG">http://www.emissieautoriteit.nl</meta:user-defined>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57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Landbouw | Organisatie en beleid</meta:user-defined>
    <meta:user-defined meta:name="OVERHEID.TaxonomieBeleidsagenda/OVERHEID.category">Natuur en milieu | Lucht</meta:user-defined>
    <meta:user-defined meta:name="DC.title">Kennisgeving nationale toewijzingsbesluit broeikasgasemissierechten (NTB) 2026–2030</meta:user-defined>
    <meta:user-defined meta:name="DCTERMS.alternative"/>
    <meta:user-defined meta:name="DCTERMS.W3CDTF/DCTERMS.available">2026-08-04</meta:user-defined>
    <meta:user-defined meta:name="OVERHEIDop.Ruimtelijkplan/OVERHEIDop.bekendmakingBetreffendePlan"/>
  </office:meta>
</office:document-meta>
</file>