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langs de A12 tussen afslag Harmelen 14a en De Meern 15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5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langs de A12 tussen afslag Harmelen 14a en De Meern 15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098</meta:user-defined>
    <meta:user-defined meta:name="DCTERMS.abstract">Omgevingsvergunning Stadskantoor realiseren zonnepark op de geluidswal bij de A12 bij Woerden en Utrecht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langs de A12 tussen afslag Harmelen 14a en De Meern 15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75</meta:user-defined>
    <meta:user-defined meta:name="OVERHEIDop.StcrtID/DC.identifier">stcrt-2026-27575</meta:user-defined>
    <meta:user-defined meta:name="OVERHEIDop.versieInformatie"/>
  </office:meta>
</office:document-meta>
</file>