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569</text:p>
          </table:table-cell>
        </table:table-row>
        <table:table-row table:style-name="staatscourant.koprow1">
          <table:covered-table-cell/>
          <table:covered-table-cell/>
          <table:table-cell office:value-type="string" table:style-name="staatscourant.publicatiedatumcel">
            <text:p>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Buitenlandse Handel en Ontwikkelingssamenwerking van 24 juli 2026, nr. BZ2630033, tot wijziging van het Besluit van de Staatssecretaris van Buitenlandse Zaken van 7 november 2025, nr. BZ2521757, tot vaststelling van een subsidieplafond voor subsidiëring op grond van de Subsidieregeling Ministerie van Buitenlandse Zaken 2006 in het kader van het Subsidieprogramma Support International Business 2022-2026 (Vijfde openstelling en subsidieplafond beleidsregels Subsidieprogramma Support International Business 2022-2026)</text:h>
      <text:p text:style-name="ifm_p_mt.3.7mm_ifm">De Minister van Buitenlandse Handel en Ontwikkelingssamenwerking,</text:p>
      <text:p text:style-name="ifm_p_mt.3.7mm_ifm">Gelet op artikel 6 van het Subsidiebesluit Ministerie van Buitenlandse Zaken;</text:p>
      <text:p text:style-name="ifm_p_mt.3.7mm_ifm">Gelet op artikel 7.2, eerste lid, onderdeel c, van de Subsidieregeling Ministerie van Buitenlandse Zaken 2006;</text:p>
      <text:p text:style-name="ifm_p_mt.3.7mm_indent.0mm_ifm">Besluit:</text:p>
      <text:h text:style-name="ifm_p_font.bold_mt.5.08mm_page.keep-with-next_ifm" text:outline-level="2">ARTIKEL<text:s/>I<text:s/></text:h>
      <text:p text:style-name="ifm_p_font.roman_mt.4.23mm_ifm">In artikel 2 van het Besluit van de Staatssecretaris van Buitenlandse Zaken van 7 november 2025, nr. BZ2521757, tot vaststelling van een subsidieplafond voor subsidiëring op grond van de Subsidieregeling Ministerie van Buitenlandse Zaken 2006 in het kader van het Subsidieprogramma Support International Business 2022–2026 (Vijfde openstelling en subsidieplafond beleidsregels Subsidieprogramma Support International Business 2022–2026)<text:note text:id="n1" text:note-class="footnote"><text:note-citation text:label="1 ">1</text:note-citation><text:note-body><text:p text:style-name="ifm_p_font.normal_size.6.93pt_mt..5mm_indent.-0.1161in_mleft.0.1161in_ifm">Stcrt. 2025, 39005</text:p></text:note-body></text:note>
               wordt ‘€ 3 miljoen’ vervangen door ‘€ 4,5 miljoen’.</text:p>
      <text:h text:style-name="ifm_p_font.bold_mt.5.08mm_page.keep-with-next_ifm" text:outline-level="2">ARTIKEL<text:s/>II<text:s/></text:h>
      <text:p text:style-name="ifm_p_mt.4.23mm_ifm">Dit besluit treedt in werking met ingang van de dag na de datum van uitgifte van de Staatscourant waarin het wordt geplaatst.</text:p>
      <text:p text:style-name="ifm_p_mt.3.7mm_ifm">Dit besluit zal met de toelichting in de Staatscourant worden geplaatst.</text:p>
      <text:p text:style-name="ifm_p_font.italic_mt.3.7mm_ifm">De Minister van Buitenlandse Handel en Ontwikkelingssamenwerking,<text:line-break/>namens deze,<text:line-break/>de Plaatsvervangend Directeur Internationaal Ondernemen,<text:line-break/>C.M.<text:s/>Hasselaar</text:p>
      <text:h text:style-name="ifm_p_font.bold_mt.5.08mm_page.break-before_ifm" text:outline-level="3">TOELICHTING</text:h>
      <text:p text:style-name="ifm_p_mt.4.23mm_ifm">Het Subsidieprogramma Support International Business 2022–2026 (SIB 2022–2026)<text:note text:id="n2" text:note-class="footnote"><text:note-citation text:label="2 ">2</text:note-citation><text:note-body><text:p text:style-name="ifm_p_font.normal_size.6.93pt_mt..5mm_indent.-0.1161in_mleft.0.1161in_ifm">Stcrt. 2022, 8696</text:p></text:note-body></text:note>  beoogt bevordering van internationaal ondernemen door middel van het beschikbaar stellen van middelen voor subsidies voor internationalisering van Nederlandse MKB-bedrijven. MKB-ondernemingen kunnen subsidie aanvragen voor deelname aan een (digitale) handelsmissie of collectieve beursinzending in het buitenland, zelfstandige deelname aan een buitenlandse (digitale) vakbeurs, deskundige hulp bij marktentree, coaching, en verwerving van bepaalde kennis en vaardigheden. SIB-subsidies voor individuele ondernemingen beslaan tussen 1.000–2.500 euro per activiteit met een maximum van 6.500 euro per onderneming per jaar.</text:p>
      <text:p text:style-name="ifm_p_ifm">Het totale subsidieplafond voor de vijfde openstellingsronde van SIB 2022–2026 bedroeg € 3 miljoen en is bijna bereikt. Met een verhoging van het subsidieplafond met € 1,5 miljoen kunnen in 2026 nog circa 750 extra MKB-ondernemingen worden ondersteund in het zakendoen over de grens.</text:p>
      <text:p text:style-name="ifm_p_font.italic_mt.3.7mm_ifm">De Minister van Buitenlandse Handel en Ontwikkelingssamenwerking,<text:line-break/>namens deze,<text:line-break/>de Plaatsvervangend Directeur Internationaal Ondernemen,<text:line-break/>C.M.<text:s/>Hasselaa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569</text:span><text:tab/>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569</text:span><text:tab/>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Buitenlandse Handel en Ontwikkelingssamenwerking van 24 juli 2026, nr. BZ2630033, tot wijziging van het Besluit van de Staatssecretaris van Buitenlandse Zaken van 7 november 2025, nr. BZ2521757, tot vaststelling van een subsidieplafond voor subsidiëring op grond van de Subsidieregeling Ministerie van Buitenlandse Zaken 2006 in het kader van het Subsidieprogramma Support International Business 2022-2026 (Vijfde openstelling en subsidieplafond beleidsregels Subsidieprogramma Support International Business 2022-2026)</dc:title>
    <meta:user-defined meta:name="OVERHEID.Ministerie/DCTERMS.publisher">Ministerie van Binnenlandse Zaken en Koninkrijksrelaties</meta:user-defined>
    <meta:user-defined meta:name="OVERHEID.Ministerie/DC.creator">Ministerie van Buitenlandse Zaken</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756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56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Organisatie en beleid</meta:user-defined>
    <meta:user-defined meta:name="OVERHEID.TaxonomieBeleidsagenda/OVERHEID.category">Economie | Organisatie en beleid</meta:user-defined>
    <meta:user-defined meta:name="DC.title">Besluit van de Minister van Buitenlandse Handel en Ontwikkelingssamenwerking van 24 juli 2026, nr. BZ2630033, tot wijziging van het Besluit van de Staatssecretaris van Buitenlandse Zaken van 7 november 2025, nr. BZ2521757, tot vaststelling van een subsidieplafond voor subsidiëring op grond van de Subsidieregeling Ministerie van Buitenlandse Zaken 2006 in het kader van het Subsidieprogramma Support International Business 2022-2026 (Vijfde openstelling en subsidieplafond beleidsregels Subsidieprogramma Support International Business 2022-2026)</meta:user-defined>
    <meta:user-defined meta:name="DCTERMS.alternative"/>
    <meta:user-defined meta:name="DCTERMS.W3CDTF/DCTERMS.available">2026-08-04</meta:user-defined>
    <meta:user-defined meta:name="OVERHEIDop.Ruimtelijkplan/OVERHEIDop.bekendmakingBetreffendePlan"/>
  </office:meta>
</office:document-meta>
</file>