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Kanaaldijk-Zuid 1B Schijnde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42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Kanaaldijk-Zuid 1B Schijndel.</text:p>
            <text:p text:style-name="last-al">De Minister heeft de vergunningaanvraag ontvangen op 23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56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56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56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070</meta:user-defined>
    <meta:user-defined meta:name="DCTERMS.abstract">Omgevingsvergunning verkennend bodemonderzoek Enexis Kanaaldijk-Zuid 1B Schijndel 28-09-2026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Kanaaldijk-Zuid 1B Schijnd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27567</meta:user-defined>
    <meta:user-defined meta:name="OVERHEIDop.StcrtID/DC.identifier">stcrt-2026-27567</meta:user-defined>
    <meta:user-defined meta:name="OVERHEIDop.versieInformatie"/>
  </office:meta>
</office:document-meta>
</file>