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7549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3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aanvraag IJsselwaarden herstel oever Ossenwaard Zaak: 2026ALG1287, Inspectie Leefomgeving en Transport</text:h>
      <text:p text:style-name="ifm_p_mt.7.4mm_ifm">De Minister van Infrastructuur en Waterstaat maakt bekend dat de volgende aanvraag voor een omgevingsvergunning is ontvangen.</text:p>
      <text:p text:style-name="ifm_p_mt.3.7mm_ifm">Omschrijving: IJsselwaarden herstel oever Ossenwaard</text:p>
      <text:p text:style-name="ifm_p_ifm">Locatie: Rivier de Lek</text:p>
      <text:p text:style-name="ifm_p_ifm">Ontvangstdatum: 3 juni 2026</text:p>
      <text:p text:style-name="ifm_p_ifm">Activiteit: Bouwwerken, werken en objecten in of bij een oppervlaktewaterlichaam, niet zijnde de Noordzee, of waterkering in beheer bij het Rijk.</text:p>
      <text:p text:style-name="ifm_p_ifm">DSO verzoeknummer: 2026060300297</text:p>
      <text:p text:style-name="ifm_p_ifm">Zaaknummer: 2026ALG1287</text:p>
      <text:p text:style-name="ifm_p_mt.3.7mm_ifm">In dit stadium is het niet mogelijk te reageren over de aanvraag. Nadat de minister een besluit heeft genomen, wordt u in de gelegenheid gesteld uw bezwaar kenbaar te maken.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7549</text:span><text:tab/>3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7549</text:span><text:tab/>3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aanvraag IJsselwaarden herstel oever Ossenwaard Zaak: 2026ALG1287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bouwen</meta:user-defined>
    <meta:user-defined meta:name="OVERHEIDop.steltVast"/>
    <meta:user-defined meta:name="OVERHEIDop.StcrtID/DC.identifier">stcrt-2026-27549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7549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OVERHEID.TaxonomieBeleidsagenda/OVERHEID.category">Natuur en milieu | Natuur- en landschapsbeheer</meta:user-defined>
    <meta:user-defined meta:name="DC.title">Kennisgeving aanvraag IJsselwaarden herstel oever Ossenwaard Zaak: 2026ALG1287, Inspectie Leefomgeving en Transport</meta:user-defined>
    <meta:user-defined meta:name="DCTERMS.W3CDTF/DCTERMS.available">2026-08-03</meta:user-defined>
  </office:meta>
</office:document-meta>
</file>