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mantelbuizen t.b.v. middenspanningskabels d.m.v. open ontgraving nabij de Weg en Land Bergschenhoek</text:p>
            <text:p text:style-name="common-al">Besluit: verleend</text:p>
            <text:p text:style-name="common-al">Verzonden naar aanvrager op: 27 juli 2026</text:p>
            <text:p text:style-name="common-al">Zaaknummer: Z2026-000760</text:p>
            <text:p text:style-name="common-al">DSO nummer: 2026052000763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4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4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760</meta:user-defined>
    <meta:user-defined meta:name="DCTERMS.abstract">het leggen van mantelbuizen t.b.v. middenspanningskabels d.m.v. open ontgraving nabij de Weg en Land Bergschenhoek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45</meta:user-defined>
    <meta:user-defined meta:name="OVERHEIDop.StcrtID/DC.identifier">stcrt-2026-27545</meta:user-defined>
    <meta:user-defined meta:name="OVERHEIDop.versieInformatie"/>
  </office:meta>
</office:document-meta>
</file>