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51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Uitstroomvoorziening Merwedebruggen Zaak: 2026ALG1405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Uitstroomvoorziening ten behoeve van bouw Merwedebruggen.</text:p>
      <text:p text:style-name="ifm_p_ifm">Locatie: Gorinchem</text:p>
      <text:p text:style-name="ifm_p_ifm">Ontvangstdatum: 16 juli 2026</text:p>
      <text:p text:style-name="ifm_p_ifm">Activiteit: Uitstroomvoorziening bouwen voor andere lozingen, bedoeld in § 6.2.7 van Besluit activiteiten leefomgeving, op een oppervlaktewaterlichaam in beheer bij het Rijk, niet zijnde de Noordzee.</text:p>
      <text:p text:style-name="ifm_p_ifm">DSO verzoeknummer: 2026071601152</text:p>
      <text:p text:style-name="ifm_p_ifm">Zaaknummer: 2026ALG1405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516</text:span><text:tab/>3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516</text:span><text:tab/>3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Uitstroomvoorziening Merwedebruggen Zaak: 2026ALG1405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7516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516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aanvraag Uitstroomvoorziening Merwedebruggen Zaak: 2026ALG1405, Inspectie Leefomgeving en Transport</meta:user-defined>
    <meta:user-defined meta:name="DCTERMS.W3CDTF/DCTERMS.available">2026-08-03</meta:user-defined>
  </office:meta>
</office:document-meta>
</file>