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741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1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KRW-maatregelen Moerbergse Waard zuidwesten van Wijk bij Duurstede Zaak: 2026ALG1291, Leefomgeving en Transport</text:h>
      <text:p text:style-name="ifm_p_mt.7.4mm_ifm">De Minister van Infrastructuur en Waterstaat maakt bekend dat de volgende omgevingsvergunning is verleend.</text:p>
      <text:p text:style-name="ifm_p_mt.3.7mm_ifm">Omschrijving: Het aanleggen en behouden van een natuurvriendelijke oever en een strang in de Moerbergse Waard</text:p>
      <text:p text:style-name="ifm_p_ifm">Locatie: Een uiterwaard aan de rechteroever van de Lek ten zuidwesten van Wijk bij Duurstede.</text:p>
      <text:p text:style-name="ifm_p_ifm">Ontvangstdatum: 4 juni 2026</text:p>
      <text:p text:style-name="ifm_p_ifm">Activiteit: Bouwwerken, werken en objecten in of bij een oppervlaktewaterlichaam, niet zijnde de Noordzee, of waterkering in beheer bij het Rijk.</text:p>
      <text:p text:style-name="ifm_p_ifm">DSO verzoeknummer: 2026060401429</text:p>
      <text:p text:style-name="ifm_p_ifm">Besluitdatum: 24 juli 2026</text:p>
      <text:p text:style-name="ifm_p_ifm">Bekendmaking: 31 juli 2026</text:p>
      <text:p text:style-name="ifm_p_ifm">Zaaknummer: 2026ALG1291</text:p>
      <text:h text:style-name="ifm_p_font.bold_mt.5.08mm_page.keep-with-next_ifm" text:outline-level="4">Inzage</text:h>
      <text:p text:style-name="ifm_p_mt.4.23mm_ifm">De beschikking en de bijbehorende stukken zijn op verzoek beschikbaar en op te vragen bij de Inspectie Leefomgeving en Transport via telefoonnr. 088-489 00 00.</text:p>
      <text:h text:style-name="ifm_p_font.bold_mt.5.08mm_page.keep-with-next_ifm" text:outline-level="4">Bezwaar</text:h>
      <text:p text:style-name="ifm_p_mt.4.23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7417</text:span><text:tab/>31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7417</text:span><text:tab/>31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KRW-maatregelen Moerbergse Waard zuidwesten van Wijk bij Duurstede Zaak: 2026ALG1291,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7417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7417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beschikking KRW-maatregelen Moerbergse Waard zuidwesten van Wijk bij Duurstede Zaak: 2026ALG1291, Leefomgeving en Transport</meta:user-defined>
    <meta:user-defined meta:name="DCTERMS.W3CDTF/DCTERMS.available">2026-07-31</meta:user-defined>
  </office:meta>
</office:document-meta>
</file>