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bod op het onttrekken van water uit de Twentekanal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Er is sprake van feitelijk watertekort in Nederland. Het MTW heeft geadviseerd om een onttrekkingsverbod in te stellen. Op grond van artikel 6.38 Besluit activiteiten leefomgeving besluit de Minister een verbod in te stellen op het onttrekken van water.</text:p>
            <text:p text:style-name="common-al">Artikel 1: Verbod op onttrekken</text:p>
            <text:p text:style-name="common-al"> Er mag geen water worden onttrokken uit het oppervlaktewaterlichaam de Twentekanalen, bestaande uit het Twentekanaal (Zutphen - Enschede) en de zijtak Almelo (Delden - Almelo). </text:p>
            <text:p text:style-name="common-al">Artikel 2: Uitzonderingen in het algemeen belang</text:p>
            <text:p text:style-name="common-al">Het verbod van artikel 1 geldt niet voor: </text:p>
            <text:list text:style-name="id1-3-2-1-1-6">
              <text:list-item text:style-override="id1-3-2-1-1-6-1">
                <text:number>1.</text:number>
                <text:p text:style-name="al"> Onttrekking die nodig is voor het in stand houden van de stabiliteit van waterkeringen, voor het voorkomen van klink en zetting (veen en hoogveen), voor de natuur, voor zover het gaat om het voorkomen van onomkeerbare schade; <text:span text:style-name="nadrukcur">(verdringingsreeks, artikel 3.14 lid 2 Besluit kwaliteit leefomgeving)</text:span></text:p>
              </text:list-item>
              <text:list-item text:style-override="id1-3-2-1-1-6-2">
                <text:number>2.</text:number>
                <text:p text:style-name="al"> Onttrekking voor drinkwatervoorziening of energievoorziening; <text:span text:style-name="nadrukcur">(verdringingsreeks, artikel 3.14 lid 3 Besluit kwaliteit leefomgeving)</text:span></text:p>
              </text:list-item>
              <text:list-item text:style-override="id1-3-2-1-1-6-3">
                <text:number>3.</text:number>
                <text:p text:style-name="al"> Onttrekking voor de bestrijding van brand of andere grootschalige incidenten; </text:p>
              </text:list-item>
              <text:list-item text:style-override="id1-3-2-1-1-6-4">
                <text:number>4.</text:number>
                <text:p text:style-name="al"> Onttrekking door waterschappen; </text:p>
              </text:list-item>
              <text:list-item text:style-override="id1-3-2-1-1-6-5">
                <text:number>5.</text:number>
                <text:p text:style-name="al"> Onttrekking door de provincie Overijssel bij het onttrekkingspunt Aadorp ter hoogte van de sluis;</text:p>
              </text:list-item>
              <text:list-item text:style-override="id1-3-2-1-1-6-6">
                <text:number>6.</text:number>
                <text:p text:style-name="al"> Onttrekking door houders van een onttrekkingsvergunning.</text:p>
              </text:list-item>
            </text:list>
            <text:p text:style-name="common-al">Artikel 3: Inwerkingtreding Dit besluit treedt onmiddellijk na publicatie in werking en geldt voor onbepaalde tijd.</text:p>
            <text:p text:style-name="common-al">DE MINISTER VAN INFRASTRUCTUUR EN WATERSTAAT, </text:p>
            <text:p text:style-name="common-al">namens deze, hoofdingenieur-directeur Rijkswaterstaat Oost-Nederland </text:p>
            <text:p text:style-name="last-al">mr. drs. E. Slump</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0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40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40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WS-2026/18587</meta:user-defined>
    <meta:user-defined meta:name="DCTERMS.abstract">Verbod op het onttrekken van water uit de Twentekanalen.</meta:user-defined>
    <dc:language>nl</dc:language>
    <meta:user-defined meta:name="OVERHEIDop.locatietype/OVERHEIDop.gebiedsmarkering">Provincie</meta:user-defined>
    <meta:user-defined meta:name="OVERHEIDop.locatietype/OVERHEIDop.gebiedsmarkering">Provincie</meta:user-defined>
    <meta:user-defined meta:name="DC.title">Verbod op het onttrekken van water uit de Twentekanalen</meta:user-defined>
    <meta:user-defined meta:name="DCTERMS.W3CDTF/DCTERMS.available">2026-07-28</meta:user-defined>
    <meta:user-defined meta:name="DCTERMS.W3CDTF/OVERHEIDop.jaargang">2026</meta:user-defined>
    <meta:user-defined meta:name="OVERHEIDop.publicationIssue">27406</meta:user-defined>
    <meta:user-defined meta:name="OVERHEIDop.StcrtID/DC.identifier">stcrt-2026-27406</meta:user-defined>
    <meta:user-defined meta:name="OVERHEIDop.versieInformatie"/>
  </office:meta>
</office:document-meta>
</file>