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onderhoud aan wegverhardingen rondom spoorovergangen nabij Rondweg-West te Veenendaal</text:p>
            <text:p text:style-name="common-al">Zaaknummer: Z2026-001132</text:p>
            <text:p text:style-name="common-al">DSO nummer: 2026072100274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28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2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32</meta:user-defined>
    <meta:user-defined meta:name="DCTERMS.abstract">het uitvoeren van onderhoud aan wegverhardingen rondom spoorovergangen nabij Rondweg-West te Veenendaal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283</meta:user-defined>
    <meta:user-defined meta:name="OVERHEIDop.StcrtID/DC.identifier">stcrt-2026-27283</meta:user-defined>
    <meta:user-defined meta:name="OVERHEIDop.versieInformatie"/>
  </office:meta>
</office:document-meta>
</file>