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dubbele OV-fietsabri op Station Arnhem Presikhaaf</text:p>
            <text:p text:style-name="common-al">Zaaknummer: Z2026-001139</text:p>
            <text:p text:style-name="common-al">DSO nummer: 2026071601986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2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39</meta:user-defined>
    <meta:user-defined meta:name="DCTERMS.abstract">het plaatsen van een OV-fietsabri op Station Arnhem Presikhaaf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257</meta:user-defined>
    <meta:user-defined meta:name="OVERHEIDop.StcrtID/DC.identifier">stcrt-2026-27257</meta:user-defined>
    <meta:user-defined meta:name="OVERHEIDop.versieInformatie"/>
  </office:meta>
</office:document-meta>
</file>