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6 middenspanningskabels en 5 laagspanningskabels door middel van een open ontgraving nabij de Terschellingkade te Amersfoort</text:p>
            <text:p text:style-name="common-al">Zaaknummer: Z2026-001128</text:p>
            <text:p text:style-name="common-al">DSO nummer: 2026072200205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2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28</meta:user-defined>
    <meta:user-defined meta:name="DCTERMS.abstract">het leggen van 6 middenspanningskabels en 5 laagspanningskabels door middel van een open ontgraving nabij de Terschellingkade te Amersfoort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251</meta:user-defined>
    <meta:user-defined meta:name="OVERHEIDop.StcrtID/DC.identifier">stcrt-2026-27251</meta:user-defined>
    <meta:user-defined meta:name="OVERHEIDop.versieInformatie"/>
  </office:meta>
</office:document-meta>
</file>