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Oostelijke buis Noordzijde Westerscheldetunn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24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Oostelijke buis Noordzijde Westerscheldetunnel.</text:p>
            <text:p text:style-name="last-al">De Minister heeft de vergunningaanvraag ontvangen op 20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24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24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24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3797</meta:user-defined>
    <meta:user-defined meta:name="DCTERMS.abstract">Omgevingsvergunning Westerscheldetunnel  definitieve herstelmaatregel inliner noordzijde oostb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Oostelijke buis Noordzijde Westerscheldetunnel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246</meta:user-defined>
    <meta:user-defined meta:name="OVERHEIDop.StcrtID/DC.identifier">stcrt-2026-27246</meta:user-defined>
    <meta:user-defined meta:name="OVERHEIDop.versieInformatie"/>
  </office:meta>
</office:document-meta>
</file>