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vangen van de opslagcontainers en pauze-unit en het realiseren van een kabel- en leidingtracé voor de nutsvoorzieningen op het emplacement Zutphen</text:p>
            <text:p text:style-name="common-al">Zaaknummer: Z2026-001092</text:p>
            <text:p text:style-name="common-al">DSO nummer: 2026071600375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18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1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92</meta:user-defined>
    <meta:user-defined meta:name="DCTERMS.abstract">het vervangen van opslagcontainers en pauze-unit en het realiseren kabel- leidingtracé voor aansluiten op stroom, water en riool emplacement Zutphe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27188</meta:user-defined>
    <meta:user-defined meta:name="OVERHEIDop.StcrtID/DC.identifier">stcrt-2026-27188</meta:user-defined>
    <meta:user-defined meta:name="OVERHEIDop.versieInformatie"/>
  </office:meta>
</office:document-meta>
</file>