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een lagedruk gasleiding d.m.v. open ontgraving kruisend met de spoorweg nabij de Tjalklaan te Rotterdam. </text:p>
            <text:p text:style-name="common-al">Zaaknummer: Z2026-001043</text:p>
            <text:p text:style-name="common-al">DSO nummer: 2026070801112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18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18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18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43</meta:user-defined>
    <meta:user-defined meta:name="DCTERMS.abstract">het leggen van een lagedruk gasleiding d.m.v. open ontgraving  kruisend met de spoorweg nabij de Tjalklaan te Rotterdam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183</meta:user-defined>
    <meta:user-defined meta:name="OVERHEIDop.StcrtID/DC.identifier">stcrt-2026-27183</meta:user-defined>
    <meta:user-defined meta:name="OVERHEIDop.versieInformatie"/>
  </office:meta>
</office:document-meta>
</file>