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klein object plaatsen, in stand houden of veranderen te Stouweweg 33 8064PD Zwartslui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34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lein object plaatsen, in stand houden of veranderen</text:p>
              </text:list-item>
            </text:list>
            <text:p text:style-name="common-al">te Stouweweg 33 8064PD Zwartsluis.</text:p>
            <text:p text:style-name="last-al">De Minister heeft de vergunningaanvraag ontvangen op 1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17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7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7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920</meta:user-defined>
    <meta:user-defined meta:name="DCTERMS.abstract">Omgevingsvergunning Vitters Shipyard opbouw tijdelijke tent om masten 3095 Stouweweg 33 Zwartslui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klein object plaatsen, in stand houden of veranderen te Stouweweg 33 8064PD Zwartsluis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175</meta:user-defined>
    <meta:user-defined meta:name="OVERHEIDop.StcrtID/DC.identifier">stcrt-2026-27175</meta:user-defined>
    <meta:user-defined meta:name="OVERHEIDop.versieInformatie"/>
  </office:meta>
</office:document-meta>
</file>