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122</text:p>
          </table:table-cell>
        </table:table-row>
        <table:table-row table:style-name="staatscourant.koprow1">
          <table:covered-table-cell/>
          <table:covered-table-cell/>
          <table:table-cell office:value-type="string" table:style-name="staatscourant.publicatiedatumcel">
            <text:p>30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directeur-generaal Herstelbeleid van het programmadirectoraat-generaal Herstel van 22 juli 2026 (2026-0000315303) tot het verlenen van ondermachtiging inzake het behandelen van klachten in de zin van de Algemene wet bestuursrecht en het ondertekenen van reactiebrieven op klachten</text:h>
      <text:p text:style-name="ifm_p_mt.3.7mm_ifm">De directeur-generaal Herstelbeleid,</text:p>
      <text:p text:style-name="ifm_p_mt.3.7mm_ifm">Gelet op artikel 4, vierde lid, van het Besluit van de secretaris-generaal van het Ministerie van Financiën 11 januari 2022 (2021-261153) houdende de instelling van het tijdelijke programmadirectoraat-generaal Herstel en het verlenen van mandaat, volmacht en machtiging aan de directeur-generaal van het tijdelijke programmadirectoraat-generaal Herstel;</text:p>
      <text:p text:style-name="ifm_p_mt.3.7mm_ifm">Gelet op artikel 5, eerste lid, van het Mandaatbesluit Ministerie van Financiën 2020;</text:p>
      <text:p text:style-name="ifm_p_mt.3.7mm_ifm">Gelet op afdeling 10.1.1 van de Algemene wet bestuursrecht;</text:p>
      <text:p text:style-name="ifm_p_mt.3.7mm_indent.0mm_ifm">Besluit:</text:p>
      <text:h text:style-name="ifm_p_font.bold_mt.5.08mm_page.keep-with-next_ifm" text:outline-level="2">Artikel<text:s/>1.<text:s/>Ondermachtiging</text:h>
      <text:p text:style-name="ifm_p_mt.4.23mm_ifm">Onder ondermachtiging wordt verstaan de bevoegdheid om in naam van de directeur-generaal Herstelbeleid handelingen te verrichten die noch een besluit noch een privaatrechtelijke rechtshandeling zijn.</text:p>
      <text:h text:style-name="ifm_p_font.bold_mt.5.08mm_page.keep-with-next_ifm" text:outline-level="2">Artikel<text:s/>2.<text:s/>Ondermachtiging Hoofd bureau stafondersteuning</text:h>
      <text:p text:style-name="ifm_p_mt.4.23mm_ifm">Aan het Hoofd bureau stafondersteuning van het programmadirectoraat-generaal Herstel wordt ondermachtiging verleend om klachten in de zin van hoofdstuk 9 van de Algemene wet bestuursrecht te behandelen en voor het ondertekenen van reactiebrieven op deze klachten.</text:p>
      <text:h text:style-name="ifm_p_font.bold_mt.5.08mm_page.keep-with-next_ifm" text:outline-level="2">Artikel<text:s/>3.<text:s/>Ondertekening</text:h>
      <text:p text:style-name="ifm_p_mt.4.23mm_ifm">Reactiebrieven die op grond van dit besluit worden genomen, worden als volgt ondertekend:</text:p>
      <text:p text:style-name="ifm_p_ifm">De directeur-generaal Herstelbeleid,</text:p>
      <text:p text:style-name="ifm_p_ifm">namens deze,</text:p>
      <text:p text:style-name="ifm_p_ifm">gevolgd door de naam en functie van de ondergemachtigde functionaris.</text:p>
      <text:h text:style-name="ifm_p_font.bold_mt.5.08mm_page.keep-with-next_ifm" text:outline-level="2">Artikel<text:s/>4.<text:s/>Inwerkingtreding</text:h>
      <text:p text:style-name="ifm_p_mt.4.23mm_ifm">Dit besluit treedt in werking met ingang van de dag na de datum van uitgifte van de Staatscourant waarin het wordt geplaatst en werkt terug tot en met 23 juni 2026.</text:p>
      <text:p text:style-name="ifm_p_mt.3.7mm_ifm">Dit besluit zal met de toelichting in de Staatscourant worden geplaatst.</text:p>
      <text:p text:style-name="ifm_p_font.italic_mt.3.7mm_ifm">De directeur-generaal Herstelbeleid,<text:line-break/>M.C.<text:s/>Beens</text:p>
      <text:h text:style-name="ifm_p_font.bold_mt.5.08mm_page.break-before_ifm" text:outline-level="3">TOELICHTING</text:h>
      <text:p text:style-name="ifm_p_mt.4.23mm_ifm">Met dit besluit wordt aan het Hoofd bureau stafondersteuning (Hbs) van het programmadirectoraat-generaal Herstel (pDGH) ondermachtiging verleend voor het behandelen van klachten in de zin van hoofdstuk 9 van de Algemene wet bestuursrecht (Awb) en het ondertekenen van reactiebrieven op deze klachten.</text:p>
      <text:p text:style-name="ifm_p_mt.3.7mm_ifm">Door deze ondermachtiging is het Hbs bevoegd om in naam van de directeur-generaal Herstelbeleid op te treden bij de behandeling van klachten en brieven te ondertekenen waarmee op de klacht wordt gereageerd. Binnen pDGH worden Awb-klachten centraal behandeld door een klachtteam. De verantwoordelijkheid voor de behandeling van klachten ligt bij het Hbs. Met het oog op een effectieve en zorgvuldige behandeling van klachten is het noodzakelijk dat het Hbs wordt gemachtigd om namens de directeur-generaal Herstelbeleid te handelen.</text:p>
      <text:p text:style-name="ifm_p_mt.3.7mm_ifm">Het onderhavige besluit werkt terug tot en met 23 juni 2026, aangezien vanaf deze datum het Hbs de in dit besluit genoemde verantwoordelijkheden uitoefent.</text:p>
      <text:p text:style-name="ifm_p_font.italic_mt.3.7mm_ifm">De directeur-generaal Herstelbeleid,<text:line-break/>M.C.<text:s/>Be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122</text:span><text:tab/>30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122</text:span><text:tab/>30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directeur-generaal Herstelbeleid van het programmadirectoraat-generaal Herstel van 22 juli 2026 (2026-0000315303) tot het verlenen van ondermachtiging inzake het behandelen van klachten in de zin van de Algemene wet bestuursrecht en het ondertekenen van reactiebrieven op klachten</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27122</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12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directeur-generaal Herstelbeleid van het programmadirectoraat-generaal Herstel van 22 juli 2026 (2026-0000315303) tot het verlenen van ondermachtiging inzake het behandelen van klachten in de zin van de Algemene wet bestuursrecht en het ondertekenen van reactiebrieven op klachten</meta:user-defined>
    <meta:user-defined meta:name="DCTERMS.W3CDTF/DCTERMS.available">2026-07-30</meta:user-defined>
  </office:meta>
</office:document-meta>
</file>