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span_font.bold_mt.7.4mm_ifm" style:family="text" style:name="ifm_span_font.bold_mt.7.4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957</text:p>
          </table:table-cell>
        </table:table-row>
        <table:table-row table:style-name="staatscourant.koprow1">
          <table:covered-table-cell/>
          <table:covered-table-cell/>
          <table:table-cell office:value-type="string" table:style-name="staatscourant.publicatiedatumcel">
            <text:p>28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aststelling Projectbesluit KRW Maas, maatregel Heijense Leijgraaf, Ministerie van Infrastructuur en Waterstaat</text:h>
      <text:p text:style-name="ifm_p_mt.7.4mm_ifm">De Minister van Infrastructuur en Waterstaat heeft het Projectbesluit Kaderrichtlijn Water (KRW) Maas vastgesteld dat voorziet in het uitvoeren van de ecologische herstelmaatregel monding + geulen Heijense Leijgraaf, langs de noordelijke Zandmaas. Van <text:span text:style-name="ifm_span_font.bold_mt.7.4mm_ifm">woensdag 29 juli tot en met dinsdag 8 september 2026</text:span> is het mogelijk beroep in te stellen tegen het besluit. In deze kennisgeving leest u hoe u dat kunt doen.</text:p>
      <text:h text:style-name="ifm_p_font.bold_mt.5.08mm_page.keep-with-next_ifm" text:outline-level="4">WAAROVER GAAN HET PROJECT EN HET PROJECTBESLUIT?</text:h>
      <text:p text:style-name="ifm_p_mt.4.23mm_ifm">Het project gaat over een maatregel die volgt uit de Kaderrichtlijn Water (KRW)-opgave van Rijkswaterstaat. Het doel van deze richtlijn is om de kwaliteit van het oppervlaktewater in Europa te verbeteren en te beschermen. Dit betekent onder meer dat rivieren geschikt moeten zijn voor waterplanten en -dieren om in te leven. Voor elk type water (landoppervlaktewater, overgangswater, kunstwateren en grondwater) zijn KRW-doelen bepaald. Zo ook voor de Maas.</text:p>
      <text:p text:style-name="ifm_p_mt.3.7mm_ifm">Om de ecologische waterkwaliteit (en daarmee de biodiversiteit) in en langs de Zandmaas te verbeteren, wil de Minister van Infrastructuur en Waterstaat dit gebied natuurvriendelijker inrichten. Eén van de maatregelen daarvoor is ‘Monding geulen Heijense Leijgraaf’, deels gelegen in de gemeente Bergen en deels in de gemeente Gennep.</text:p>
      <text:p text:style-name="ifm_p_mt.3.7mm_ifm">De Heijense Leijgraaf wordt daarvoor over een lengte van 1,8 kilometer met kleinschalige ingrepen aantrekkelijker gemaakt voor waterplanten en -dieren om in te leven. Dat gebeurt door telkens aan één zijde van de beek een natuurvriendelijke oever aan te leggen, met hier en daar dood hout in het water en ruimte voor begroeiing op de oever. Dit gebeurt afwisselend op de linker- en rechteroever van de beek. Bij de uitmonding in de Oude Maasarm Heijen wordt de beekbodem verhoogd met klei en grind en doorgetrokken tot aan de drempel die in de monding ligt. Zo kunnen vissen voortaan beter de Heijense Leijgraaf in zwemmen vanuit de Maasarm.</text:p>
      <text:p text:style-name="ifm_p_mt.3.7mm_ifm">Langs de Leijgraaf worden twee kwelgeulen, een kwelmoeras en vier poelen aangelegd. Hiervoor wordt de waterloop ter hoogte van Hengeland/Afferden een stukje omgeleid. Op enkele plekken komen er nieuwe duikers.</text:p>
      <text:h text:style-name="ifm_p_font.bold_mt.5.08mm_page.keep-with-next_ifm" text:outline-level="4">WILT U DOCUMENTEN BEKIJKEN?</text:h>
      <text:p text:style-name="ifm_p_mt.4.23mm_ifm">Alle documenten zijn digitaal te vinden via Platform Participatie. Het projectbesluit dat u vindt via Platform Participatie is afgeleid van het projectbesluit dat is te vinden via het Omgevingsloket. Bij eventuele verschillen tussen beide publicaties is de publicatie via het Digitaal Stelsel Omgevingswet leidend.</text:p>
      <text:p text:style-name="ifm_p_mt.3.7mm_ifm">Op papier (of via een computer) kunt u de documenten van <text:span text:style-name="ifm_span_font.bold_ifm">dinsdag 28 juli tot en met dinsdag 8 september 2026</text:span> bekijken op de volgende locatie:</text:p>
      <text:p text:style-name="ifm_p_ifm">•  Rijkswaterstaat Den Bosch – Magistratenlaan 82, 5223 MD Den Bosch – 088-797 48 80.</text:p>
      <text:p text:style-name="ifm_p_mt.3.7mm_ifm">Neem vooraf telefonisch contact op met de locatie in verband met de openingstijden.</text:p>
      <text:h text:style-name="ifm_p_font.bold_mt.5.08mm_page.keep-with-next_ifm" text:outline-level="4">BEROEPSMOGELIJKHEID</text:h>
      <text:p text:style-name="ifm_p_mt.4.23mm_ifm">De volgende (rechts)personen kunnen beroep instellen tegen het projectbesluit:</text:p>
      <text:p text:style-name="ifm_p_ifm">a.  Belanghebbenden;</text:p>
      <text:p text:style-name="ifm_p_ifm">b.  Niet-belanghebbenden, die tijdig een zienswijze kenbaar hebben gemaakt of redelijkerwijs niet kan worden verweten geen zienswijze te hebben ingediend.</text:p>
      <text:p text:style-name="ifm_p_mt.3.7mm_ifm">De termijn voor het indienen van een beroepschrift bedraagt zes weken met ingang van de dag na de bekendmaking in de Staatscourant.</text:p>
      <text:p text:style-name="ifm_p_mt.3.7mm_ifm">Een beroepschrift kan worden ingediend bij:</text:p>
      <text:p text:style-name="ifm_p_ifm">Afdeling bestuursrechtspraak van de Raad van State</text:p>
      <text:p text:style-name="ifm_p_ifm">Postbus 20019</text:p>
      <text:p text:style-name="ifm_p_ifm">2500 EA Den Haag</text:p>
      <text:p text:style-name="ifm_p_mt.3.7mm_ifm">of</text:p>
      <text:p text:style-name="ifm_p_mt.3.7mm_ifm">Via het Digitaal Loket van de Raad van State. Dit is alleen mogelijk voor burgers.</text:p>
      <text:h text:style-name="ifm_p_font.bold_mt.5.08mm_page.keep-with-next_ifm" text:outline-level="4">INHOUD BEROEPSCHRIFT</text:h>
      <text:p text:style-name="ifm_p_mt.4.23mm_ifm">Het beroepschrift dient ten minste de volgende onderdelen te bevatten:</text:p>
      <text:p text:style-name="ifm_p_ifm">•  naam en adres van de indiener;</text:p>
      <text:p text:style-name="ifm_p_ifm">•  de dagtekening;</text:p>
      <text:p text:style-name="ifm_p_ifm">•  de vermelding om welk besluit het gaat;</text:p>
      <text:p text:style-name="ifm_p_ifm">•  de redenen (gronden) waarom u beroep instelt;</text:p>
      <text:p text:style-name="ifm_p_ifm">•  uw handtekening (het beroepschrift moet ondertekend zijn);</text:p>
      <text:p text:style-name="ifm_p_ifm">•  zo mogelijk dient tevens een kopie te worden bijgevoegd van het besluit waartegen u beroep instelt</text:p>
      <text:p text:style-name="ifm_p_mt.3.7mm_ifm">Bij het beroep tegen een projectbesluit kunnen geen gronden worden aangevoerd na afloop van de termijn voor het instellen van beroep. U moet de beroepsgronden dus opnemen in uw beroepschrift. Als u dit niet doet, wordt uw beroep niet-ontvankelijk verklaard.</text:p>
      <text:h text:style-name="ifm_p_font.bold_mt.5.08mm_page.keep-with-next_ifm" text:outline-level="4">VOORLOPIGE VOORZIENING</text:h>
      <text:p text:style-name="ifm_p_mt.4.23mm_ifm">Gelijktijdig met of na het indienen van een beroepschrift kunt u een verzoek doen tot het treffen van een voorlopige voorziening. Een voorlopige voorziening wordt alleen getroffen als een spoedeisend belang dit nodig maakt. Een dergelijk verzoek dient te worden gericht aan de voorzitter van de Afdeling bestuursrechtspraak van de Raad van State.</text:p>
      <text:p text:style-name="ifm_p_mt.3.7mm_ifm">Het verzoek dient ten minste het volgende te bevatten:</text:p>
      <text:p text:style-name="ifm_p_ifm">•  naam en adres van de indiener;</text:p>
      <text:p text:style-name="ifm_p_ifm">•  de dagtekening;</text:p>
      <text:p text:style-name="ifm_p_ifm">•  de vermelding om welk besluit het gaat;</text:p>
      <text:p text:style-name="ifm_p_ifm">•  de redenen (gronden) van het beroep;</text:p>
      <text:p text:style-name="ifm_p_ifm">•  waarom het nodig is om een voorlopige voorziening te treffen;</text:p>
      <text:p text:style-name="ifm_p_ifm">•  uw handtekening (het verzoek moet ondertekend zijn);</text:p>
      <text:p text:style-name="ifm_p_ifm">•  zo mogelijk dient tevens een kopie te worden bijgevoegd van het besluit waarvoor een voorlopige voorziening wordt gevraagd;</text:p>
      <text:p text:style-name="ifm_p_ifm">•  een kopie van het beroepschrift.</text:p>
      <text:p text:style-name="ifm_p_mt.3.7mm_ifm">Voor de behandeling bij de Afdeling bestuursrechtspraak van de Raad van State van het beroep en van het verzoek om een voorlopige voorziening is griffiegeld verschuldigd. Indien het beroep- of verzoekschrift in een vreemde taal is gesteld, en een vertaling voor een goede behandeling noodzakelijk is, dient de indiener van het beroep- of verzoekschrift zorg te dragen voor een vertaling.</text:p>
      <text:h text:style-name="ifm_p_font.bold_mt.5.08mm_page.keep-with-next_ifm" text:outline-level="4">WILT U HULP VAN HET INFORMATIEPUNT DIGITALE OVERHEID?</text:h>
      <text:p text:style-name="ifm_p_mt.4.23mm_ifm">Contact met de overheid gaat steeds vaker digitaal. Soms vinden mensen dit lastig. Kunt u wel wat hulp gebruiken of kent u iemand die hulp nodig heeft? Ga dan langs bij de bibliotheek bij u in de buurt, bij het Informatiepunt Digitale Overheid.</text:p>
      <text:p text:style-name="ifm_p_mt.3.7mm_ifm">De Informatiepunten Digitale Overheid zijn er voor mensen die moeite hebben met digitale dienstverlening en vragen hebben over het zaken doen met de overheid. De Informatiepunten zijn ondergebracht in de bibliotheken. U kunt hier zonder afspraak binnenlopen voor ondersteuning bij vragen over websites van de overheid, bijvoorbeeld voor het digitaal raadplegen van documenten behorend bij dit project of het digitaal indienen van een beroepschrift.</text:p>
      <text:h text:style-name="ifm_p_font.bold_mt.5.08mm_page.keep-with-next_ifm" text:outline-level="4">WILT U MEER INFORMATIE?</text:h>
      <text:p text:style-name="ifm_p_mt.4.23mm_ifm">Meer informatie over de maatregel Monding + geulen Heijense Leijgraaf vindt u op www.platformparticipatie.nl en www.samenwerkenaanriviernatuur.nl (pagina Maas).</text:p>
      <text:p text:style-name="ifm_p_mt.3.7mm_ifm">Vragen over de procedure? Bel naar 070-456 96 07, directie Participatie van het Ministerie van Infrastructuur en Waterstaat.</text:p>
      <text:p text:style-name="ifm_p_mt.3.7mm_ifm">Vragen over het project? Bel naar 0800-8002, Rijkswaterstaat (gratis) of mail naar 08008002@rws.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957</text:span><text:tab/>28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957</text:span><text:tab/>28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aststelling Projectbesluit KRW Maas, maatregel Heijense Leijgraaf,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6957</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95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OVERHEID.TaxonomieBeleidsagenda/OVERHEID.category">Natuur en milieu | Natuur- en landschapsbeheer</meta:user-defined>
    <meta:user-defined meta:name="DC.title">Kennisgeving vaststelling Projectbesluit KRW Maas, maatregel Heijense Leijgraaf, Ministerie van Infrastructuur en Waterstaat</meta:user-defined>
    <meta:user-defined meta:name="DCTERMS.W3CDTF/DCTERMS.available">2026-07-28</meta:user-defined>
  </office:meta>
</office:document-meta>
</file>