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6764</text:p>
          </table:table-cell>
        </table:table-row>
        <table:table-row table:style-name="staatscourant.koprow1">
          <table:covered-table-cell/>
          <table:covered-table-cell/>
          <table:table-cell office:value-type="string" table:style-name="staatscourant.publicatiedatumcel">
            <text:p>4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houdende intrekking van het Mandaatbesluit uitvoering Ziektewet en artikel 62 van het Burgerlijk Ambtenarenreglement Defensie en artikel 120 en 125 van het Algemeen Militair Ambtenarenreglement Defensie en vaststelling van overgangsrecht</text:h>
      <text:p text:style-name="ifm_p_font.italic_mt.7.4mm_ifm">15 juli 2026</text:p>
      <text:p text:style-name="ifm_p_font.italic_ifm">Nr. D2026-004503 / MINDEF20260049641</text:p>
      <text:p text:style-name="ifm_p_mt.3.7mm_ifm">De Staatssecretaris van Defensie,</text:p>
      <text:p text:style-name="ifm_p_mt.3.7mm_ifm">Gelet op artikel 120 en artikel 125 van het Algemeen militair ambtenarenreglement en artikel 62 van het Burgerlijk ambtenarenreglement defensie;</text:p>
      <text:p text:style-name="ifm_p_mt.3.7mm_indent.0mm_ifm">Besluit:</text:p>
      <text:h text:style-name="ifm_p_font.bold_mt.5.08mm_page.keep-with-next_ifm" text:outline-level="2">ARTIKEL<text:s/>I<text:s/></text:h>
      <text:p text:style-name="ifm_p_mt.4.23mm_ifm">Het Mandaatbesluit Uitvoering Ziektewet en artikel 62 van het Burgerlijk Ambtenarenreglement Defensie en artikel 120 en 125 van het Algemeen Militair Ambtenarenreglement Defensie, waarmee aan ActivaSZ B.V. mandaat is verleend, wordt voor nieuwe instroom vanaf 1 juli 2026 ingetrokken.</text:p>
      <text:h text:style-name="ifm_p_font.bold_mt.5.08mm_page.keep-with-next_ifm" text:outline-level="2">ARTIKEL<text:s/>II<text:s/>OVERGANGSBEPALING</text:h>
      <text:p text:style-name="ifm_p_mt.4.23mm_ifm">Ten aanzien van uitkeringsrechten die voor 1 juli 2026 reeds in behandeling zijn genomen door ActivaSZ B.V., behoudt ActivaSZ B.V. de bevoegdheden, genoemd in artikel 2 van het Mandaatbesluit Uitvoering Ziektewet en artikel 62 van het Burgerlijk Ambtenarenreglement Defensie en artikel 120 en 125 van het Algemeen Militair Ambtenarenreglement Defensie, tot het moment waarop ten aanzien van deze uitkeringsrechten een definitief besluit is genomen dan wel lopende procedures definitief zijn afgerond.</text:p>
      <text:h text:style-name="ifm_p_font.bold_mt.5.08mm_page.keep-with-next_ifm" text:outline-level="2">ARTIKEL<text:s/>III<text:s/>INWERKINGTREDING</text:h>
      <text:p text:style-name="ifm_p_mt.4.23mm_ifm">Dit besluit treedt in werking met ingang van de dag na de datum van uitgifte van de Staatscourant waarin zij wordt geplaatst en werkt terug tot en met 1 juli 2026.</text:p>
      <text:p text:style-name="ifm_p_mt.3.7mm_ifm">Dit besluit zal met toelichting in de Staatscourant worden geplaatst.</text:p>
      <text:p text:style-name="ifm_p_font.italic_mt.3.7mm_ifm">De Staatssecretaris van Defensie<text:line-break/>Voor deze,<text:line-break/>De Hoofddirecteur Personeel<text:line-break/>B.J. de<text:s/>Greeff</text:p>
      <text:h text:style-name="ifm_p_font.bold_mt.5.08mm_page.break-before_ifm" text:outline-level="4">TOELICHTING</text:h>
      <text:p text:style-name="ifm_p_mt.4.23mm_ifm">Defensie is sinds 1 januari 2019 eigenrisicodrager voor de Ziektewet. Dit hangt samen met de bepalingen loondoorbetaling bij ziekte uit dienst zoals opgenomen in artikel 120 en artikel 125 van het Algemeen militair ambtenarenreglement (AMAR) en artikel 62 van het Burgerlijk ambtenarenreglement defensie (BARD).</text:p>
      <text:p text:style-name="ifm_p_mt.3.7mm_ifm">Vanaf 1 juli 2026 heeft Defensie de uitvoering van de Ziektewet, waaronder eerder genoemde artikelen uit het AMAR en het BARD, inbesteed. Het mandaat van ActivaSZ B.V.<text:note text:id="n1" text:note-class="footnote"><text:note-citation text:label="1 ">1</text:note-citation><text:note-body><text:p text:style-name="ifm_p_font.normal_size.6.93pt_mt..5mm_indent.-0.1161in_mleft.0.1161in_ifm">Stcrt. 2022, 18736</text:p></text:note-body></text:note> wordt daarom met dit besluit voor nieuwe instroom vanaf 1 juli 2026 ingetrokken. Dit betekent dat alle lopende uitkeringsrechten die zijn ingestroomd voor 1 juli 2026 nog steeds worden uitgevoerd door ActivaSZ B.V. Voor nieuwe uitkeringsrechten vanaf 1 juli 2026 is de bevoegdheid belegd bij de Directeur van het Dienstencentrum Human Resources van het Ministerie van Defensie.</text:p>
      <text:p text:style-name="ifm_p_font.italic_mt.3.7mm_ifm">De Staatssecretaris van Defensie<text:line-break/>Voor deze,<text:line-break/>De Hoofddirecteur Personeel<text:line-break/>B.J. de<text:s/>Greeff</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6764</text:span><text:tab/>4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6764</text:span><text:tab/>4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houdende intrekking van het Mandaatbesluit uitvoering Ziektewet en artikel 62 van het Burgerlijk Ambtenarenreglement Defensie en artikel 120 en 125 van het Algemeen Militair Ambtenarenreglement Defensie en vaststelling van overgangsrecht</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OverigInterneRegeling-Web/1.25/xml/MC-OEP-StcrtOverigInterneRegeling-Web.xml</meta:user-defined>
    <meta:user-defined meta:name="OVERHEIDop.steltVast"/>
    <meta:user-defined meta:name="OVERHEIDop.StcrtID/DC.identifier">stcrt-2026-26764</meta:user-defined>
    <meta:user-defined meta:name="OVERHEIDop.Rubriek/DC.type">interne regeling</meta:user-defined>
    <meta:user-defined meta:name="OVERHEIDop.ketenI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676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Rijksoverheid</meta:user-defined>
    <meta:user-defined meta:name="DC.title">Besluit houdende intrekking van het Mandaatbesluit uitvoering Ziektewet en artikel 62 van het Burgerlijk Ambtenarenreglement Defensie en artikel 120 en 125 van het Algemeen Militair Ambtenarenreglement Defensie en vaststelling van overgangsrecht</meta:user-defined>
    <meta:user-defined meta:name="DCTERMS.W3CDTF/DCTERMS.available">2026-08-04</meta:user-defined>
  </office:meta>
</office:document-meta>
</file>