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370</text:p>
          </table:table-cell>
        </table:table-row>
        <table:table-row table:style-name="staatscourant.koprow1">
          <table:covered-table-cell/>
          <table:covered-table-cell/>
          <table:table-cell office:value-type="string" table:style-name="staatscourant.publicatiedatumcel">
            <text:p>23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Onderwijs, Cultuur en Wetenschap van 23 juni 2026, nr. MBO/64674415, houdende wijziging van het Instellingsbesluit beoordelingscommissie Npuls CTL in verband met de verlenging van de instellingsduur en uitbreiding van enkele taken van de beoordelingscommissie Npuls CTL voor de periode 2027 tot en met 2031</text:h>
      <text:p text:style-name="ifm_p_mt.3.7mm_ifm">De Minister van Onderwijs, Cultuur en Wetenschap,</text:p>
      <text:p text:style-name="ifm_p_mt.3.7mm_ifm">Gelet op de artikelen 1 en 2 van de Wet vergoedingen adviescolleges en commissies, artikel 2 van het Besluit vergoedingen adviescolleges en commissies en artikel 14, eerste lid, artikel 15 en 15a van de Subsidieregeling Npuls CTL;</text:p>
      <text:p text:style-name="ifm_p_mt.3.7mm_indent.0mm_ifm">Besluit:</text:p>
      <text:h text:style-name="ifm_p_font.bold_mt.5.08mm_page.keep-with-next_ifm" text:outline-level="2">ARTIKEL<text:s/>I<text:s/></text:h>
      <text:p text:style-name="ifm_p_font.roman_mt.4.23mm_ifm">Het Instellingsbesluit beoordelingscommissie Npuls CTL wordt als volgt gewijzigd:</text:p>
      <text:p text:style-name="ifm_p_mt.3.7mm_indent.no_ifm">A</text:p>
      <text:p text:style-name="ifm_p_mt.3.7mm_ifm">In artikel 2, tweede lid, wordt ‘2027’ vervangen door ‘2031’.</text:p>
      <text:p text:style-name="ifm_p_mt.3.7mm_indent.no_ifm">B</text:p>
      <text:p text:style-name="ifm_p_mt.3.7mm_ifm">Artikel 3 wordt als volgt gewijzigd:</text:p>
      <text:p text:style-name="ifm_p_mt.3.7mm_ifm">1.<text:s/>In het eerste lid wordt ‘dertien’ vervangen door ‘vijftien’.</text:p>
      <text:p text:style-name="ifm_p_mt.3.7mm_ifm">2.<text:s/>De aanhef van het derde lid komt te luiden:</text:p>
      <text:section text:style-name="ifm_sect_mleft.5.1mm_ifm" text:name="d15e69">
        <text:p text:style-name="ifm_p_mt.3.7mm_ifm">3.  De minister kan de voorzitter of een overig lid schorsen of tussentijds ontslaan, indien:</text:p>
      </text:section>
      <text:p text:style-name="ifm_p_mt.3.7mm_ifm">3.<text:s/>Onderdeel c van het derde lid komt te luiden:</text:p>
      <text:section text:style-name="ifm_sect_mleft.5.1mm_ifm" text:name="d15e78">
        <text:p text:style-name="ifm_p_ifm">c.  de schijn van het hebben van een persoonlijk belang niet meer kan worden uitgesloten.</text:p>
      </text:section>
      <text:p text:style-name="ifm_p_mt.3.7mm_ifm">4.<text:s/>Het vijfde lid komt te luiden:</text:p>
      <text:section text:style-name="ifm_sect_mleft.5.1mm_ifm" text:name="d15e85">
        <text:p text:style-name="ifm_p_mt.3.7mm_ifm">5.  Bij de omgang met een persoonlijk belang hanteert de commissie de bepaling over persoonlijk belangen binnen beoordelingscommissies, zoals opgenomen in de werkwijze, bedoeld in artikel 7.</text:p>
      </text:section>
      <text:p text:style-name="ifm_p_mt.3.7mm_ifm">5.<text:s/>Na het vijfde lid wordt een nieuw lid ingevoegd, luidende:</text:p>
      <text:section text:style-name="ifm_sect_mleft.5.1mm_ifm" text:name="d15e94">
        <text:p text:style-name="ifm_p_mt.3.7mm_ifm">6.  De voorzitter en de overige leden hebben zitting op persoonlijke titel en oefenen hun functie uit zonder last of ruggespraak.</text:p>
      </text:section>
      <text:p text:style-name="ifm_p_mt.3.7mm_indent.no_ifm">C</text:p>
      <text:p text:style-name="ifm_p_mt.3.7mm_ifm">Artikel 4 wordt als volgt gewijzigd:</text:p>
      <text:p text:style-name="ifm_p_mt.3.7mm_ifm">1.<text:s/>In het eerste lid wordt ‘bijlage’ vervangen door ‘bijlagen’.</text:p>
      <text:p text:style-name="ifm_p_mt.3.7mm_ifm">2.<text:s/>In het zesde lid wordt ‘2027’ vervangen door ‘2031’.</text:p>
      <text:p text:style-name="ifm_p_mt.3.7mm_indent.no_ifm">D</text:p>
      <text:p text:style-name="ifm_p_mt.3.7mm_ifm">Na artikel 4 wordt een nieuw artikel ingevoegd, luidende:</text:p>
      <text:section text:style-name="ifm_sect_mleft.5.1mm_ifm" text:name="d15e117">
        <text:h text:style-name="ifm_p_font.bold_mt.5.08mm_page.keep-with-next_ifm" text:outline-level="2">Artikel<text:s/>4a.<text:s/>Aanvullende taken van de commissie</text:h>
        <text:p text:style-name="ifm_p_mt.4.23mm_ifm">1.  Bij de aanvraagronden als bedoel in artikel 15a van de subsidieregeling heeft de commissie ook tot taak:</text:p>
        <text:p text:style-name="ifm_p_ifm">a.  het voeren van een onlinegesprek met de aanvrager als bedoeld in artikel 14, achtste lid van de Subsidieregeling, en</text:p>
        <text:p text:style-name="ifm_p_ifm">b.  het opnieuw beoordelen van gewijzigde aanvraag als bedoeld in artikel 15a, derde lid van de Subsidieregeling.</text:p>
        <text:p text:style-name="ifm_p_mt.3.7mm_ifm">2.  De commissie kan over de uitvoering van deze taken in haar werkwijze regels stellen.</text:p>
      </text:section>
      <text:p text:style-name="ifm_p_mt.3.7mm_indent.no_ifm">E</text:p>
      <text:p text:style-name="ifm_p_mt.3.7mm_ifm">Artikel 6 wordt als volgt gewijzigd:</text:p>
      <text:p text:style-name="ifm_p_mt.3.7mm_ifm">1.<text:s/>Aan het slot van eerste lid wordt de punt vervangen door ’vanuit DUS-i.’.</text:p>
      <text:p text:style-name="ifm_p_mt.3.7mm_ifm">2.<text:s/>Na het derde lid wordt een nieuw lid ingevoegd, luidende:</text:p>
      <text:section text:style-name="ifm_sect_mleft.5.1mm_ifm" text:name="d15e149">
        <text:p text:style-name="ifm_p_mt.3.7mm_ifm">4.  Tot de taken van het secretariaat behoren in elk geval:</text:p>
        <text:p text:style-name="ifm_p_ifm">a.  het organiseren van een kennismakingsbijeenkomst en een kalibreervergadering voor commissieleden;</text:p>
        <text:p text:style-name="ifm_p_ifm">b.  het doen van de eerste formele toetsing van de ingediende aanvragen en het op basis van deze eerste toetsing opstellen van een preadvies aan de beoordelingscommissie;</text:p>
        <text:p text:style-name="ifm_p_ifm">c.  het plannen van alle gesprekken en het opstellen van een eenduidig communicatieprotocol met de aanvragers met betrekking tot de behandeling van de betreffende subsidieaanvraag;</text:p>
        <text:p text:style-name="ifm_p_ifm">d.  het uitwerken van notulen van de gesprekken met de aanvragers en het opstellen van een adviestekst;</text:p>
        <text:p text:style-name="ifm_p_ifm">e.  het opstellen van de rangschikkingslijsten ingeval van een aanvraag als bedoeld in artikel 15 van de subsidieregeling en van een overzicht van het advies bij beoordeelde aanvragen;</text:p>
        <text:p text:style-name="ifm_p_ifm">f.  het organiseren van een beoordelingsvergadering;</text:p>
        <text:p text:style-name="ifm_p_ifm">g.  het organiseren van de procedurele afhandeling, daaronder begrepen het schrijven van het advies aan de minister, het onderhouden van het contact met de aanvragers over het resultaat van de beoordeling, het opstellen en op de juiste wijze verzenden van de beschikking en het zorgdragen voor de correcte betalingen;</text:p>
        <text:p text:style-name="ifm_p_ifm">h.  het opstellen van het verslag van bevindingen.</text:p>
      </text:section>
      <text:p text:style-name="ifm_p_mt.3.7mm_indent.no_ifm">F</text:p>
      <text:p text:style-name="ifm_p_mt.3.7mm_ifm">Artikel 7 wordt als volgt gewijzigd:</text:p>
      <text:p text:style-name="ifm_p_mt.3.7mm_ifm">1.<text:s/>Het derde lid komt te luiden:</text:p>
      <text:section text:style-name="ifm_sect_mleft.5.1mm_ifm" text:name="d15e179">
        <text:p text:style-name="ifm_p_mt.3.7mm_ifm">3.  De werkwijze bevat in ieder geval bepalingen over de omgang met persoonlijk belangen van commissieleden en voorzitter. De commissieleden en voorzitter tekenen een verklaring waarmee zij instemmen met deze bepalingen.</text:p>
      </text:section>
      <text:p text:style-name="ifm_p_mt.3.7mm_ifm">2.<text:s/>Na het derde lid wordt een nieuw lid ingevoegd, luidende:</text:p>
      <text:section text:style-name="ifm_sect_mleft.5.1mm_ifm" text:name="d15e188">
        <text:p text:style-name="ifm_p_mt.3.7mm_ifm">4.  De werkwijze wordt gepubliceerd.</text:p>
      </text:section>
      <text:p text:style-name="ifm_p_mt.3.7mm_indent.no_ifm">G</text:p>
      <text:p text:style-name="ifm_p_mt.3.7mm_ifm">Na artikel 9 wordt een artikel ingevoegd, luidende:</text:p>
      <text:section text:style-name="ifm_sect_mleft.5.1mm_ifm" text:name="d15e198">
        <text:h text:style-name="ifm_p_font.bold_mt.5.08mm_page.keep-with-next_ifm" text:outline-level="2">Artikel<text:s/>9a.<text:s/>Vergoeding vanaf 1 januari 2027</text:h>
        <text:p text:style-name="ifm_p_mt.4.23mm_ifm">1.  De vergoeding van de voorzitter van de commissie bedraagt € 481,48. per dagdeel.</text:p>
        <text:p text:style-name="ifm_p_mt.3.7mm_ifm">2.  De vergoeding van de overige leden bedraagt € 370,37 euro per dagdeel.</text:p>
        <text:p text:style-name="ifm_p_mt.3.7mm_ifm">3.  Per beoordeelde aanvraag worden voor een commissielid ten hoogste drie dagdelen vergoed, blijkend uit de taakverdeling tussen de commissieleden.</text:p>
        <text:p text:style-name="ifm_p_mt.3.7mm_ifm">4.  De reiskostenvergoeding is gekoppeld aan het maximale bedrag dat belastingvrij mag worden vergoed per kilometer of de werkelijk gemaakte kosten met openbaar vervoer.</text:p>
      </text:section>
      <text:p text:style-name="ifm_p_mt.3.7mm_indent.no_ifm">H</text:p>
      <text:p text:style-name="ifm_p_mt.3.7mm_ifm">In artikel 13, tweede lid, wordt ‘2027’ vervangen door ‘2031’.</text:p>
      <text:h text:style-name="ifm_p_font.bold_mt.5.08mm_page.keep-with-next_ifm" text:outline-level="2">ARTIKEL<text:s/>II<text:s/></text:h>
      <text:p text:style-name="ifm_p_mt.4.23mm_ifm">Dit besluit treedt in werking met ingang van de dag na uitgifte van de Staatscourant waarin het wordt geplaatst.</text:p>
      <text:p text:style-name="ifm_p_mt.3.7mm_ifm">Dit besluit zal met de toelichting in de Staatscourant worden geplaatst.</text:p>
      <text:p text:style-name="ifm_p_font.italic_mt.3.7mm_ifm">De Minister van Onderwijs, Cultuur en Wetenschap,<text:line-break/>R.M.<text:s/>Letschert</text:p>
      <text:h text:style-name="ifm_p_font.bold_mt.5.08mm_page.break-before_ifm" text:outline-level="3">TOELICHTING</text:h>
      <text:h text:style-name="ifm_p_font.bold_mt.5.08mm_page.keep-with-next_ifm" text:outline-level="4">I.<text:s/>Algemeen</text:h>
      <text:p text:style-name="ifm_p_mt.4.23mm_ifm">Met dit besluit wordt de beoordelingscommissie Npuls CTL ingesteld (hierna: de commissie). Deze commissie wordt ingesteld om te fungeren als onafhankelijke commissie die volgens de voorschriften van de Subsidieregeling Npuls CTL (hierna: de regeling) voor de periode 2023 tot en met 2031 de op basis van de regeling ingediende aanvragen beoordeelt. De Minister van Onderwijs, Cultuur en Wetenschap (hierna: de minister) stelt deze commissie in op grond van artikel 14, eerste lid, van de regeling. Deze commissie wordt ingesteld met ingang van 1 september 2023 en wordt opgeheven met ingang van 1 januari 2031.</text:p>
      <text:p text:style-name="ifm_p_mt.3.7mm_ifm">Met de regeling kunnen onderwijsinstellingen van het middelbaar beroepsonderwijs (mbo), hoger beroepsonderwijs (hbo) en wetenschappelijk onderwijs (wo) een aanvraag doen voor een financiële bijdrage voor het binnen de eigen onderwijsinstelling opzetten of verder ontwikkelen van een Center for Teaching and Learning (CTL). De regeling is onderdeel van het Nationaal Groeifondsprogramma (NGF) Npuls dat in april 2022 gehonoreerd is door het kabinet op advies van de NGF-adviescommissie, en valt onder de verantwoordelijkheid van het Ministerie van Onderwijs, Cultuur en Wetenschap (OCW).</text:p>
      <text:p text:style-name="ifm_p_mt.3.7mm_ifm">Met de regeling wordt beoogd het leren in een onderwijsinstelling te versterken. CTL's hebben de functie om kennis over leren en onderwijzen binnen onderwijsinstellingen te verspreiden, versterken en benutten. Daarbij is in het bijzonder aandacht voor de inzet van digitale middelen in en rondom het onderwijs.</text:p>
      <text:h text:style-name="ifm_p_font.bold_mt.5.08mm_page.keep-with-next_ifm" text:outline-level="4">II.<text:s/>Artikelsgewijze toelichting</text:h>
      <text:h text:style-name="ifm_p_font.bold-italic_mt.5.08mm_page.keep-with-next_ifm" text:outline-level="5">Artikel I, onderdeel A (wijziging artikel 2)</text:h>
      <text:p text:style-name="ifm_p_mt.4.23mm_ifm">De termijn van instelling van de beoordelingscommissie wordt verlengd met 5 jaar en wordt daarmee gelijkgetrokken met die van artikel 17 tweede lid van de Subsidieregeling Npuls CTL.</text:p>
      <text:h text:style-name="ifm_p_font.bold-italic_mt.5.08mm_page.keep-with-next_ifm" text:outline-level="5">Artikel I, onderdeel B (wijziging artikel 3)</text:h>
      <text:p text:style-name="ifm_p_mt.4.23mm_ifm">•  Het maximaal aantal leden van de commissie wordt uitgebreid van dertien naar vijftien. Dit omdat de taken van de commissie worden uitgebreid.</text:p>
      <text:p text:style-name="ifm_p_ifm">•  De minister is toegevoegd als degene die het besluit neemt over de schorsing of het ontslag.</text:p>
      <text:p text:style-name="ifm_p_ifm">•  In artikel 3, derde lid en onder c hanteert een strengere toets op integriteit van de voorzitter en leden van de commissie. Het gaat namelijk enerzijds om de schijn van persoonlijk belang, waar het eerder ging om het “blijken van”. Daarnaast is het begrip onafhankelijkheid nu vervangen door het ruimere begrip “persoonlijke belang”. Ten slotte gaat het niet meer om het waarborgen van de onafhankelijkheid, maar om het uit kunnen sluiten van een persoonlijk belang. Dit begrip wordt gedefinieerd in artikel 2:4 en 2:5 Algemene wet bestuursrecht en wordt uitwerkt in de werkwijze van de Beoordelingscommissie.</text:p>
      <text:p text:style-name="ifm_p_ifm">•  De commissie handelt bij de vaststelling van een persoonlijk belang in overeenstemming met de in de werkwijze vastgestelde normen.</text:p>
      <text:p text:style-name="ifm_p_ifm">•  Een extra lid wordt toegevoegd om te waarborgen de commissieleden vrij zijn van last of ruggespraak en niet een organisatie of instelling vertegenwoordigen.</text:p>
      <text:h text:style-name="ifm_p_font.bold-italic_mt.5.08mm_page.keep-with-next_ifm" text:outline-level="5">Artikel I, onderdeel C (wijziging artikel 4)</text:h>
      <text:p text:style-name="ifm_p_mt.4.23mm_ifm">In de subsidieregeling Npuls CTL zijn inmiddels twee bijlagen opgenomen. Dat is hier verduidelijkt. Voorts is dit artikel aangepast aan de verlengde instellingsduur van de beoordelingscommissie.</text:p>
      <text:h text:style-name="ifm_p_font.bold-italic_mt.5.08mm_page.keep-with-next_ifm" text:outline-level="5">Artikel I, onderdeel D (nieuw artikel 4a)</text:h>
      <text:p text:style-name="ifm_p_mt.4.23mm_ifm">In dit nieuwe artikel 4a zijn de twee nieuwe taken van de commissie opgenomen, afkomstig uit het in 2026 gewijzigde Instellingsbesluit. Daarnaast is opgenomen dat de commissie uitvoeringsregels kan stellen in de werkwijze, binnen de kaders van de subsidieregeling. De daar genoemde termijnen dienen dus te worden gerespecteerd.</text:p>
      <text:h text:style-name="ifm_p_font.bold-italic_mt.5.08mm_page.keep-with-next_ifm" text:outline-level="5">Artikel I, onderdeel E (wijziging artikel 6)</text:h>
      <text:p text:style-name="ifm_p_mt.4.23mm_ifm">Dit artikel maakt expliciet dat de secretariaatstaken bij DUS-i zijn belegd.</text:p>
      <text:p text:style-name="ifm_p_mt.3.7mm_ifm">In een nieuw vierde lid zijn de taken van het secretariaat opgenomen. Deze taken zijn ontleend aan artikel 6, vierde lid van het LLO-professionalisering opleiders 2023–2026. In deze regeling wordt ook met een beoordelingscommissie gewerkt.</text:p>
      <text:p text:style-name="ifm_p_mt.3.7mm_ifm">De nieuwe taak van artikel 4a, eerste lid onder a, het gesprek met de aanvrager, is ook opgenomen in de lijst van taken waarbij DUS-i ondersteunt. De andere nieuwe taak (artikel 4a, eerste lid onder b) behoeft geen zelfstandige benoeming. Die valt immers het organiseren van een beoordelingsvergadering (onder g).</text:p>
      <text:h text:style-name="ifm_p_font.bold-italic_mt.5.08mm_page.keep-with-next_ifm" text:outline-level="5">Artikel I, onderdeel F (wijziging artikel 7)</text:h>
      <text:p text:style-name="ifm_p_mt.4.23mm_ifm">In het derde lid was iets opgenomen over de administratie van de commissie, maar is een aspect van de ondersteuning die al was geregeld in artikel 6. Deze dubbeling is nu verwijderd. Met deze wijziging is nu weergegeven dat de werkwijze van de beoordelingscommissie bepalingen dient te bevatten over persoonlijke belangen van de commissieleden en voorzitter. In het nieuwe vierde lid is voorgeschreven dat de werkwijze van de beoordelingscommissie dient te worden gepubliceerd.</text:p>
      <text:h text:style-name="ifm_p_font.bold-italic_mt.5.08mm_page.keep-with-next_ifm" text:outline-level="5">Artikel I, onderdeel G (introductie artikel 9a)</text:h>
      <text:p text:style-name="ifm_p_mt.4.23mm_ifm">Dit artikel is nieuw opgenomen omdat de vergoedingenstructuur per 1 januari 2027 wijzigt. De tarieven voor de voorzitter en de commissieleden zijn opgenomen, en ook de reiskostenvergoeding. Voor de hoogte van de vergoeding is aangesloten bij het maximum van de CAO Rijk zoals die geldt per 1 juli 2026. Van het maximum van schaal 18 is daarbij 3% genomen. Voor de voorzitter is daarbij een extra vergoeding van 30% opgenomen. Daarbij sluit dit artikel beter aan bij andere instellingsbesluiten en ook bij de wet vergoedingen adviescolleges en commissies en bij het Besluit vergoedingen adviescolleges en commissies.</text:p>
      <text:h text:style-name="ifm_p_font.bold-italic_mt.5.08mm_page.keep-with-next_ifm" text:outline-level="5">Artikel I, onderdeel H (wijziging artikel 13)</text:h>
      <text:p text:style-name="ifm_p_mt.4.23mm_ifm">De vervaldatum van het besluit wordt met dit artikel aangepast.</text:p>
      <text:h text:style-name="ifm_p_font.bold-italic_mt.5.08mm_page.keep-with-next_ifm" text:outline-level="5">Artikel II</text:h>
      <text:p text:style-name="ifm_p_mt.4.23mm_ifm">Dit artikel regelt de inwerkingtreding van het besluit.</text:p>
      <text:p text:style-name="ifm_p_font.italic_mt.3.7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370</text:span><text:tab/>23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370</text:span><text:tab/>23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Onderwijs, Cultuur en Wetenschap van 23 juni 2026, nr. MBO/64674415, houdende wijziging van het Instellingsbesluit beoordelingscommissie Npuls CTL in verband met de verlenging van de instellingsduur en uitbreiding van enkele taken van de beoordelingscommissie Npuls CTL voor de periode 2027 tot en met 2031</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InterneRegeling-Web/1.25/xml/MC-OEP-StcrtOverigInterneRegeling-Web.xml</meta:user-defined>
    <meta:user-defined meta:name="OVERHEIDop.steltVast"/>
    <meta:user-defined meta:name="OVERHEIDop.StcrtID/DC.identifier">stcrt-2026-26370</meta:user-defined>
    <meta:user-defined meta:name="OVERHEIDop.Rubriek/DC.type">interne regeling</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37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DC.title">Besluit van de Minister van Onderwijs, Cultuur en Wetenschap van 23 juni 2026, nr. MBO/64674415, houdende wijziging van het Instellingsbesluit beoordelingscommissie Npuls CTL in verband met de verlenging van de instellingsduur en uitbreiding van enkele taken van de beoordelingscommissie Npuls CTL voor de periode 2027 tot en met 2031</meta:user-defined>
    <meta:user-defined meta:name="DCTERMS.W3CDTF/DCTERMS.available">2026-07-23</meta:user-defined>
  </office:meta>
</office:document-meta>
</file>