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218</text:p>
          </table:table-cell>
        </table:table-row>
        <table:table-row table:style-name="staatscourant.koprow1">
          <table:covered-table-cell/>
          <table:covered-table-cell/>
          <table:table-cell office:value-type="string" table:style-name="staatscourant.publicatiedatumcel">
            <text:p>23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Onderwijs Cultuur en Wetenschap van 7 juli 2026, nr. 1881889, houdende de herbenoeming en benoeming van leden van de Raad van Toezicht van Stichting Stimuleringsfonds Creatieve Industrie</text:h>
      <text:p text:style-name="ifm_p_mt.3.7mm_ifm">De Minister van Onderwijs Cultuur en Wetenschap,</text:p>
      <text:p text:style-name="ifm_p_mt.3.7mm_ifm">Gelezen de brief van de Raad van Toezicht van Stichting Stimuleringsfonds Creatieve Industrie van 28 mei 2026;</text:p>
      <text:p text:style-name="ifm_p_mt.3.7mm_ifm">Gelet op artikel 12 eerste lid van de Kaderwet zelfstandige bestuursorganen, artikel 10 van de Wet op Specifiek Cultuurbeleid en artikel 11 vijfde lid van de Statuten van Stichting Stimuleringsfonds Creatieve Industrie;</text:p>
      <text:p text:style-name="ifm_p_mt.3.7mm_indent.0mm_ifm"><text:span text:style-name="ifm_span_font.bold_ifm">BESLUIT</text:span></text:p>
      <text:h text:style-name="ifm_p_font.bold_mt.5.08mm_page.keep-with-next_ifm" text:outline-level="2">Artikel<text:s/>1<text:s/></text:h>
      <text:p text:style-name="ifm_p_mt.4.23mm_ifm">Met ingang van 1 oktober 2026 te herbenoemen als lid Raad van Toezicht voor een periode van vier jaar voor de Stichting Stimuleringsfonds Creatieve Industrie:</text:p>
      <text:p text:style-name="ifm_p_ifm">•  De heer Siebinga</text:p>
      <text:h text:style-name="ifm_p_font.bold_mt.5.08mm_page.keep-with-next_ifm" text:outline-level="2">Artikel<text:s/>2<text:s/></text:h>
      <text:p text:style-name="ifm_p_mt.4.23mm_ifm">Met ingang van 1 oktober 2026 te benoemen als lid Raad van Toezicht voor een periode van vier jaar voor de Stichting Stimuleringsfonds Creatieve Industrie:</text:p>
      <text:p text:style-name="ifm_p_ifm">•  Mevrouw Van Gilst</text:p>
      <text:p text:style-name="ifm_p_ifm">•  Mevrouw Melsert</text:p>
      <text:p text:style-name="ifm_p_mt.3.7mm_ifm">Afschrift van dit besluit, waarvan mededeling zal worden gedaan in de Staatscourant, zal worden gezonden aan de Raad van Toezicht, de Algemene Rekenkamer en aan belanghebbenden.</text:p>
      <text:p text:style-name="ifm_p_font.italic_mt.3.7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218</text:span><text:tab/>23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218</text:span><text:tab/>23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Onderwijs Cultuur en Wetenschap van 7 juli 2026, nr. 1881889, houdende de herbenoeming en benoeming van leden van de Raad van Toezicht van Stichting Stimuleringsfonds Creatieve Industrie</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BenoemingofOntslag-Web/1.24/xml/MC-OEP-StcrtOverigBenoemingofOntslag-Web.xml</meta:user-defined>
    <meta:user-defined meta:name="OVERHEIDop.steltVast"/>
    <meta:user-defined meta:name="OVERHEIDop.StcrtID/DC.identifier">stcrt-2026-26218</meta:user-defined>
    <meta:user-defined meta:name="OVERHEIDop.Rubriek/DC.type">benoeming of ontsla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21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Rijksoverheid</meta:user-defined>
    <meta:user-defined meta:name="DC.title">Besluit van de Minister van Onderwijs Cultuur en Wetenschap van 7 juli 2026, nr. 1881889, houdende de herbenoeming en benoeming van leden van de Raad van Toezicht van Stichting Stimuleringsfonds Creatieve Industrie</meta:user-defined>
    <meta:user-defined meta:name="DCTERMS.W3CDTF/DCTERMS.available">2026-07-23</meta:user-defined>
  </office:meta>
</office:document-meta>
</file>