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534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5341</text:p>
          </table:table-cell>
        </table:table-row>
        <table:table-row table:style-name="staatscourant.koprow1">
          <table:covered-table-cell/>
          <table:covered-table-cell/>
          <table:table-cell office:value-type="string" table:style-name="staatscourant.publicatiedatumcel">
            <text:p>15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Berg en Terblijt (RPAS-vluchten), Ministerie van Defensie</text:h>
      <text:p text:style-name="ifm_p_font.italic_mt.7.4mm_ifm">6 juli 2026</text:p>
      <text:p text:style-name="ifm_p_font.italic_ifm">Nr: MLA/124/2026</text:p>
      <text:p text:style-name="ifm_p_font.italic_ifm">Kenmerk: MINDEF20260048097</text:p>
      <text:p text:style-name="ifm_p_mt.3.7mm_ifm">De Minister van Defensie,</text:p>
      <text:p text:style-name="ifm_p_mt.3.7mm_ifm">Handelende in overeenstemming met de Minister van Infrastructuur en Waterstaat;</text:p>
      <text:p text:style-name="ifm_p_mt.3.7mm_ifm">Gelezen het verzoek van de commandant van 13 Lichte Brigade van 20 mei 2026;</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verschillende <text:span text:style-name="ifm_span_font.italic_mt.4.23mm_ifm">Remotely Piloted Aircraft Systemen</text:span> (RPAS), types vallend onder regeling HDBV-014, tijdens oefening ‘Strong Fuselier’ wordt als oefengebied het tijdelijke gebied met beperkingen (TGB) Berg en Terblijt aangewezen, begrensd door de volgende coördinaten en hoogten:</text:p>
      <text:p text:style-name="ifm_p_ifm"><text:span text:style-name="ifm_span_font.bold_ifm">TGB Berg en Terblijt</text:span></text:p>
      <text:p text:style-name="ifm_p_ifm">een cirkelvormig gebied met een straal van 0,32 (nul komma tweeëndertig) nautische mijl, 600 meter, met als middelpunt coördinaat 50°52'11,00''N 005°45'31,69''E, van grondniveau tot 1000ft AMSL (zie figuur).</text:p>
      <text:p text:style-name="ifm_p_mt.3.7mm_ifm">2.  Het TGB Berg en Terblijt wordt ingesteld op de hieronder genoemde dagen en tijdstippen:</text:p>
      <text:p text:style-name="ifm_p_ifm"><text:span text:style-name="ifm_span_font.bold_ifm">Week 36</text:span></text:p>
      <text:p text:style-name="ifm_p_ifm">van maandag 31 augustus 2026 van 08:00 uur tot vrijdag 04 september 2026 16:00 uur lokale tijd.</text:p>
      <text:p text:style-name="ifm_p_mt.3.7mm_page.break-before_ifm"><draw:frame draw:name="Afbeelding1" draw:style-name="frame.picture" draw:z-index="1" svg:height="141mm" svg:width="141mm" text:anchor-type="paragraph" style:rel-height="scale" style:rel-width="scale"><draw:image draw:filter-name="PNG - Portable Network Graphics" xlink:actuate="onLoad" xlink:href="Pictures/stcrt-2026-25341-001.png" xlink:show="embed" xlink:type="simple"/></draw:frame><draw:frame draw:name="Bron5" draw:style-name="frame.bron" text:anchor-type="as-char" svg:width="141mm" svg:y="0mm"><draw:text-box><text:p text:style-name="ifm_p_mt.2mm_ifm"><text:span text:style-name="ifm_span_font.bold_ifm">FIGUUR: TGB Berg en Terblijt</text:span></text:p></draw:text-box></draw:frame></text:p>
      <text:h text:style-name="ifm_p_font.bold_mt.5.08mm_page.keep-with-next_ifm" text:outline-level="2">Artikel<text:s/>2<text:s/></text:h>
      <text:p text:style-name="ifm_p_mt.4.23mm_ifm">Voor het gebruik van het TGB Berg en Terblijt gelden de volgende voorwaarden:</text:p>
      <text:p text:style-name="ifm_p_ifm">a.  het uitvoeren van andere vluchten dan bij de oefening betrokken vluchten in het TGB is niet toegestaan, met uitzondering van door tussenkomst van de plaatselijke luchtverkeersleiding van Beek gecoördineerde HEMS- en SAR-vluchten en vluchten van de Landelijke Eenheid, Dienst Infrastructuur, afdeling Luchtvaart, of gecoördineerde vluchten door luchtvaartuigen die vooraf toestemming hebben verkregen van plaatselijke luchtverkeersleiding van Beek hetzij MILATCC Schiphol;</text:p>
      <text:p text:style-name="ifm_p_ifm">b.  gedurende de uitvoering van de vluchten met het <text:span text:style-name="ifm_span_font.italic_ifm">Remotely Piloted Aircraft System</text:span> (RPAS) dient altijd contact mogelijk te zijn tussen de <text:span text:style-name="ifm_span_font.italic_ifm">remote pilot</text:span> en de plaatselijke luchtverkeersleiding van Beek hetzij MILATCC Schiphol en dienen de instructies van deze luchtverkeersleidinginstanties opgevolgd te worden;</text:p>
      <text:p text:style-name="ifm_p_ifm">c.  de remote pilot van het RPAS coördineert de aanvang en beëindiging van de vluchten met de plaatselijke luchtverkeersleiding van Beek hetzij MILATCC Schiphol;</text:p>
      <text:p text:style-name="ifm_p_ifm">d.  de uitvoering van de vluchten met het RPAS boven aaneengesloten bebouwing en mensenverzamelingen is verboden;</text:p>
      <text:p text:style-name="ifm_p_ifm">e.  tijdens de uitvoering van de vluchten met het RPAS worden de in de HDBV-014 opgenomen beperkingen en richtlijnen in acht genomen;</text:p>
      <text:p text:style-name="ifm_p_ifm">f.  voor aanvang van de vluchten met het RPAS stelt de remote pilot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het TGB bedraagt 120 meter AGL.</text:p>
      <text:h text:style-name="ifm_p_font.bold_mt.5.08mm_page.keep-with-next_ifm" text:outline-level="2">Artikel<text:s/>3<text:s/></text:h>
      <text:p text:style-name="ifm_p_mt.4.23mm_ifm">Deze beschikking treedt in werking met ingang van maandag 31 augustus 2026 en vervalt met ingang van zaterdag 05 september 2026.</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eze beschikking kunnen belanghebbenden op grond van de Algemene wet bestuursrecht binnen 6 weken na de dag waarop deze beschikking is bekendgemaakt, een bezwaarschrift indienen.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Ministerie van Defensie heeft de beschikking over verschillende typen Remotely Piloted Aircraft Systems (RPAS). Een RPAS kan conform de Regeling vluchten militaire onbemande luchtvaartuigen worden gebruikt in militaire plaatselijke luchtverkeersleidingsgebieden, restricted areas en tijdelijke gebieden met beperkingen (TGB’s).</text:p>
      <text:p text:style-name="ifm_p_mt.3.7mm_ifm">In dit besluit zijn op grond van artikel 9 van het Besluit luchtverkeer 2014 een TGB ingesteld. Binnen het TGB zal in het kader van de oefening ‘Strong Fuselier’ het tactisch grondoptreden met RPAS vluchten worden ondersteund. De grenzen van het TGB zullen daarbij niet worden overschreden.</text:p>
      <text:p text:style-name="ifm_p_mt.3.7mm_ifm">Artikel 2, sub b stelt dat de remote pilot tijdens het uitvoeren van de vluchten bereikbaar is voor de plaatselijke luchtverkeersleiding van Beek hetzij het MilATCC Schiphol en daarbij zijn RPAS operatie moet kunnen onderbreken, dan wel landen als de verkeerssituatie met bemande luchtvaart dit verlangt.</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de plaatselijke luchtverkeersleiding van Beek hetzij MILATCC Schipho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5341</text:span><text:tab/>15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5341</text:span><text:tab/>15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Berg en Terblijt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9/xml/MC-OEP-StcrtVergunningenAndereBesch-Web.xml</meta:user-defined>
    <meta:user-defined meta:name="OVERHEIDop.steltVast"/>
    <meta:user-defined meta:name="OVERHEIDop.StcrtID/DC.identifier">stcrt-2026-25341</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534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Berg en Terblijt (RPAS-vluchten), Ministerie van Defensie</meta:user-defined>
    <meta:user-defined meta:name="DCTERMS.W3CDTF/DCTERMS.available">2026-07-15</meta:user-defined>
  </office:meta>
</office:document-meta>
</file>