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cell" style:name="table.cell.border-top.border-bottom.border-left.border-right.padding-top.bottom.pleft.pright">
      <style:table-cell-properties fo:border-top="0.00695in solid #ffffff" fo:padding-top="0.8mm" fo:border-bottom="0.00695in solid #ffffff" fo:padding-bottom="0.8mm" fo:border-left="0.00695in solid #ffffff" fo:border-right="0.00695in solid #ffffff" fo:vertical-align="bottom" fo:padding-left="1mm" fo:padding-right="1mm"/>
    </style:style>
    <style:style style:family="table-cell" style:name="table.cell.border-top.border-bottom.border-right.padding-top.bottom.pleft.pright">
      <style:table-cell-properties fo:border-top="0.00695in solid #ffffff" fo:padding-top="0.8mm" fo:border-bottom="0.00695in solid #ffffff" fo:padding-bottom="0.8mm" fo:border-right="0.00695in solid #ffffff" fo:vertical-align="bottom" fo:padding-left="1mm" fo:padding-right="1mm"/>
    </style:style>
    <style:style style:family="table-cell" style:name="table.cell.border-bottom.border-left.border-right.padding-top.top.pleft.pright">
      <style:table-cell-properties fo:border-bottom="0.00695in solid #ffffff" fo:padding-bottom="0.8mm" fo:border-left="0.00695in solid #ffffff" fo:border-right="0.00695in solid #ffffff" fo:padding-top="0.8mm" fo:vertical-align="top" fo:padding-left="1mm" fo:padding-right="1mm"/>
    </style:style>
    <style:style style:family="table-cell" style:name="table.cell.border-bottom.border-right.padding-top.top.pleft.pright">
      <style:table-cell-properties fo:border-bottom="0.00695in solid #ffffff" fo:padding-bottom="0.8mm" fo:border-right="0.00695in solid #ffffff" fo:padding-top="0.8mm" fo:vertical-align="top" fo:padding-left="1mm" fo:padding-right="1mm"/>
    </style:style>
    <style:style style:family="table-row" style:name="staatscourant.koprow1">
      <style:table-row-properties style:max-row-height="5mm"/>
    </style:style>
    <style:style style:family="table-row" style:name="zebra.head.row1">
      <style:table-row-properties fo:background-color="#0072e3"/>
    </style:style>
    <style:style style:family="table-row" style:name="zebra.body.odd">
      <style:table-row-properties fo:background-color="#e6e6e6"/>
    </style:style>
    <style:style style:family="table-column" style:name="table1.tg1.col1">
      <style:table-column-properties style:rel-column-width="17300*"/>
    </style:style>
    <style:style style:family="table-column" style:name="table1.tg1.col2">
      <style:table-column-properties style:rel-column-width="35700*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family="table" style:name="ifm_table_pgwide.1_mt.3.7mm_ifm">
      <style:table-properties fo:margin-bottom="0in" fo:margin-top="3.7mm" fo:margin-left="0in" fo:margin-right="0in" style:shadow="none" table:align="margins" style:rel-width="100%"/>
    </style:style>
    <style:style style:class="text" style:display-name="ifm_span_font.bold_color.ffffff_ifm" style:family="text" style:name="ifm_span_font.bold_color.ffffff_ifm">
      <style:text-properties fo:font-weight="bold" fo:color="#ffffff"/>
    </style:style>
    <style:style style:class="text" style:display-name="ifm_span_font.bold_ifm" style:family="text" style:name="ifm_span_font.bold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527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5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Nieuwe normen NEN</text:h>
      <text:p text:style-name="ifm_p_mt.7.4mm_ifm">Overzicht van nieuwe publicaties van Stichting Koninklijk Nederlands Normalisatie Instituut, inclusief de Europese normen, in de periode van 16 juni 2026 tot en met 7 juli 2026. De normen kunnen worden besteld via de Webshop van NEN (www.nen.nl). Heeft u vragen, neem dan contact op met NEN Klantenservice via klantenservice@nen.nl, of telefonisch 015-2690 391 (bereikbaar tussen 9:00 en 17:00 uur). Correspondentieadres: Postbus 5059, 2600 GB Delft.</text:p>
      <table:table table:style-name="ifm_table_pgwide.1_mt.3.7mm_ifm">
        <table:table-column table:style-name="table1.tg1.col1"/>
        <table:table-column table:style-name="table1.tg1.col2"/>
        <table:table-header-rows>
          <table:table-row table:style-name="zebra.head.row1">
            <table:table-cell table:style-name="table.cell.border-top.border-bottom.border-left.border-right.padding-top.bottom.pleft.pright">
              <text:p text:style-name="text.cell.7.left"><text:span text:style-name="ifm_span_font.bold_color.ffffff_ifm">Document number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Title</text:span></text:p>
            </table:table-cell>
          </table:table-row>
        </table:table-header-rows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Agro, Food &amp; Milieu (KP)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-ISO 14097:2026 en</text:p>
          </table:table-cell>
          <table:table-cell table:style-name="table.cell.border-bottom.border-right.padding-top.top.pleft.pright">
            <text:p text:style-name="text.cell.7.left">Greenhouse gas management and related activities – Framework including principles and requirements for assessing and reporting investments and financing activities related to climate change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<text:span text:style-name="ifm_span_font.bold_ifm">AgroFood &amp; Consument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10325:2026 en</text:p>
          </table:table-cell>
          <table:table-cell table:style-name="table.cell.border-bottom.border-right.padding-top.top.pleft.pright">
            <text:p text:style-name="text.cell.7.left">Fibre ropes – High modulus polyethylene – 8-strand braided ropes, 12-strand braided ropes and covered rope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105-X11:2026 en</text:p>
          </table:table-cell>
          <table:table-cell table:style-name="table.cell.border-bottom.border-right.padding-top.top.pleft.pright">
            <text:p text:style-name="text.cell.7.left">Textiles – Tests for colour fastness – Part X11: Colour fastness to hot pressing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2131:2026 en</text:p>
          </table:table-cell>
          <table:table-cell table:style-name="table.cell.border-bottom.border-right.padding-top.top.pleft.pright">
            <text:p text:style-name="text.cell.7.left">Feather and down – Test methods – Determination of the quantitative composition of feather and down (manual method)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6256:2026 Ontw. en</text:p>
          </table:table-cell>
          <table:table-cell table:style-name="table.cell.border-bottom.border-right.padding-top.top.pleft.pright">
            <text:p text:style-name="text.cell.7.left">Pyrotechnic articles – Theatrical pyrotechnic articles Commentaar voor: 2026-08-0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7860-2:2024+A1:2026 en</text:p>
          </table:table-cell>
          <table:table-cell table:style-name="table.cell.border-bottom.border-right.padding-top.top.pleft.pright">
            <text:p text:style-name="text.cell.7.left">Carrier Cycles – Part 2: Lightweight single track carrier cycles – Mechanical aspect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18692-1:2026 en</text:p>
          </table:table-cell>
          <table:table-cell table:style-name="table.cell.border-bottom.border-right.padding-top.top.pleft.pright">
            <text:p text:style-name="text.cell.7.left">Fibre ropes for offshore stationkeeping – Part 1: General specificatio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25247:2026 en</text:p>
          </table:table-cell>
          <table:table-cell table:style-name="table.cell.border-bottom.border-right.padding-top.top.pleft.pright">
            <text:p text:style-name="text.cell.7.left">Treatment of aquaculture effluent in closed and semi-closed aquaculture systems – Principles, methods and guidance</text:p>
          </table:table-cell>
        </table:table-row>
        <table:table-row>
          <table:table-cell table:style-name="table.cell.border-bottom.border-left.border-right.padding-top.top.pleft.pright">
            <text:p text:style-name="text.cell.7.left">EN ISO 3093:2009/prA1 en</text:p>
          </table:table-cell>
          <table:table-cell table:style-name="table.cell.border-bottom.border-right.padding-top.top.pleft.pright">
            <text:p text:style-name="text.cell.7.left">Wheat, rye and their flours, durum wheat and durum wheat semolina – Determination of the falling number according to Hagberg-Perten – Amendment 1 (ISO 3093:2009/DAM 1:2026) Commentaar voor: 2026-08-1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5622:2026 en</text:p>
          </table:table-cell>
          <table:table-cell table:style-name="table.cell.border-bottom.border-right.padding-top.top.pleft.pright">
            <text:p text:style-name="text.cell.7.left">Tobacco and tobacco products – Electrically heated tobacco products (eHTPs) – Determination of carbon monoxide in the vapour phase of tobacco heating system aerosol by NDIR method with a puffing regime according to ISO 5501-1</text:p>
          </table:table-cell>
        </table:table-row>
        <table:table-row>
          <table:table-cell table:style-name="table.cell.border-bottom.border-left.border-right.padding-top.top.pleft.pright">
            <text:p text:style-name="text.cell.7.left">NEN 7435:2019+A1:2026 nl</text:p>
          </table:table-cell>
          <table:table-cell table:style-name="table.cell.border-bottom.border-right.padding-top.top.pleft.pright">
            <text:p text:style-name="text.cell.7.left">Dierlijke mest en mestproducten – Bepaling van het gehalte aan fosfor in destruat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<text:span text:style-name="ifm_span_font.bold_ifm">Bouw &amp; Installatie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3076:2026 Ontw. en</text:p>
          </table:table-cell>
          <table:table-cell table:style-name="table.cell.border-bottom.border-right.padding-top.top.pleft.pright">
            <text:p text:style-name="text.cell.7.left">Devices to prevent pollution by backflow of potable water – Unrestricted air gap-Family A – Type A Commentaar voor: 2026-08-10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3611:2026 Ontw. en</text:p>
          </table:table-cell>
          <table:table-cell table:style-name="table.cell.border-bottom.border-right.padding-top.top.pleft.pright">
            <text:p text:style-name="text.cell.7.left">Safety and control devices for burners and appliances burning gaseous fuels – General requirements Commentaar voor: 2026-08-0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4972-18:2026 Ontw. en</text:p>
          </table:table-cell>
          <table:table-cell table:style-name="table.cell.border-bottom.border-right.padding-top.top.pleft.pright">
            <text:p text:style-name="text.cell.7.left">Fixed firefighting systems – Water mist systems – Part 18: Test protocol for local application involving flammable liquid fires for open nozzle systems Commentaar voor: 2026-08-10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4972-21:2026 Ontw. en</text:p>
          </table:table-cell>
          <table:table-cell table:style-name="table.cell.border-bottom.border-right.padding-top.top.pleft.pright">
            <text:p text:style-name="text.cell.7.left">Fixed firefighting systems – Water mist systems – Part 21: Test protocol for residential occupancies for electronically operated targeting nozzles Commentaar voor: 2026-08-10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717:2025+A1:2026 en</text:p>
          </table:table-cell>
          <table:table-cell table:style-name="table.cell.border-bottom.border-right.padding-top.top.pleft.pright">
            <text:p text:style-name="text.cell.7.left">Protection against pollution of water intended for human consumption in potable water installations and general requirements for devices to prevent pollution by backflow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9053-1:2026 en</text:p>
          </table:table-cell>
          <table:table-cell table:style-name="table.cell.border-bottom.border-right.padding-top.top.pleft.pright">
            <text:p text:style-name="text.cell.7.left">Acoustics – Determination of airflow resistance – Part 1: Static method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<text:span text:style-name="ifm_span_font.bold_ifm">Directie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0106:2026 Ontw. en</text:p>
          </table:table-cell>
          <table:table-cell table:style-name="table.cell.border-bottom.border-right.padding-top.top.pleft.pright">
            <text:p text:style-name="text.cell.7.left">Magnetics materials – Cold rolled non-oriented electrical steel strip and sheet delivered in the fully processed state Commentaar voor: 2026-08-10</text:p>
          </table:table-cell>
        </table:table-row>
        <table:table-row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Elektriciteits Voorziening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 50206-1:2026 Ontw. en</text:p>
          </table:table-cell>
          <table:table-cell table:style-name="table.cell.border-bottom.border-right.padding-top.top.pleft.pright">
            <text:p text:style-name="text.cell.7.left">Railway applications – Rolling stock – Pantographs: Characteristics and tests – Part 1: Pantographs for main line vehicles Commentaar voor: 2026-07-21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VN-CLC/TS 50238-2:2026 en</text:p>
          </table:table-cell>
          <table:table-cell table:style-name="table.cell.border-bottom.border-right.padding-top.top.pleft.pright">
            <text:p text:style-name="text.cell.7.left">Spoorwegen en soortgelijk geleid vervoer – Compatibiliteit tussen rollend materieel en treindetectie-systemen – Deel 2: Compatibiliteit met spoorstroomlopen</text:p>
          </table:table-cell>
        </table:table-row>
        <table:table-row>
          <table:table-cell table:style-name="table.cell.border-bottom.border-left.border-right.padding-top.top.pleft.pright">
            <text:p text:style-name="text.cell.7.left">NVN-CLC/TS 50711:2026 en</text:p>
          </table:table-cell>
          <table:table-cell table:style-name="table.cell.border-bottom.border-right.padding-top.top.pleft.pright">
            <text:p text:style-name="text.cell.7.left">Railway applications – Fixed installations – High-voltage/low-voltage prefabricated substations in AC and DC electric traction system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PR-IEC/TR 61643-333:2026 en</text:p>
          </table:table-cell>
          <table:table-cell table:style-name="table.cell.border-bottom.border-right.padding-top.top.pleft.pright">
            <text:p text:style-name="text.cell.7.left">Onderdelen voor overspanningsbeveiliging in laagspanningsnetten – Deel 333: Karakteristieke vergelijkingen en beoordeling van de levensduur van metaaloxidevaristoren (MOV)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EC 61995-1:2026 en</text:p>
          </table:table-cell>
          <table:table-cell table:style-name="table.cell.border-bottom.border-right.padding-top.top.pleft.pright">
            <text:p text:style-name="text.cell.7.left">Materieel voor het aansluiten van verlichtingsarmaturen voor huishoudelijk en soortgelijk gebruik – Deel 1: Algemene eis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EC 61995-1:2026/A11:2026 en</text:p>
          </table:table-cell>
          <table:table-cell table:style-name="table.cell.border-bottom.border-right.padding-top.top.pleft.pright">
            <text:p text:style-name="text.cell.7.left">Toestellen voor het aansluiten van verlichtingsarmaturen voor huishoudelijk en dergelijk gebruik – Deel 1: Algemene eisen</text:p>
          </table:table-cell>
        </table:table-row>
        <table:table-row>
          <table:table-cell table:style-name="table.cell.border-bottom.border-left.border-right.padding-top.top.pleft.pright">
            <text:p text:style-name="text.cell.7.left">NVN-IEC/TS 62001-2:2026 en</text:p>
          </table:table-cell>
          <table:table-cell table:style-name="table.cell.border-bottom.border-right.padding-top.top.pleft.pright">
            <text:p text:style-name="text.cell.7.left">Hoogspanningsgelijkstroomsystemen (HVDC) – Richtlijnen voor de specificatie en ontwerpbeoordeling van wisselstroomfilters – Deel 2: Aspecten met betrekking tot harmonische prestatie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VN-IEC/TS 62001-3:2026 en</text:p>
          </table:table-cell>
          <table:table-cell table:style-name="table.cell.border-bottom.border-right.padding-top.top.pleft.pright">
            <text:p text:style-name="text.cell.7.left">Hoogspanningsgelijkstroomsystemen (HVDC) – Richtlijnen voor de specificatie en ontwerpbeoordeling van wisselstroomfilters – Deel 3: Modellering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EC/IEEE 62582-1:2026 en</text:p>
          </table:table-cell>
          <table:table-cell table:style-name="table.cell.border-bottom.border-right.padding-top.top.pleft.pright">
            <text:p text:style-name="text.cell.7.left">Nuclear power plants – Instrumentation and control important to safety – Electrical equipment condition monitoring methods – Part 1: General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EC/IEEE 62582-3:2026 en</text:p>
          </table:table-cell>
          <table:table-cell table:style-name="table.cell.border-bottom.border-right.padding-top.top.pleft.pright">
            <text:p text:style-name="text.cell.7.left">Nuclear power plants – Instrumentation and control important to safety – Electrical equipment condition monitoring methods – Part 3: Elongation at break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EC/IEEE 62582-4:2026 en;fr</text:p>
          </table:table-cell>
          <table:table-cell table:style-name="table.cell.border-bottom.border-right.padding-top.top.pleft.pright">
            <text:p text:style-name="text.cell.7.left">Nuclear power plants – Instrumentation and control important to safety – Electrical equipment condition monitoring methods – Part 4: Oxidation induction technique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EC 62683-1:2026 en</text:p>
          </table:table-cell>
          <table:table-cell table:style-name="table.cell.border-bottom.border-right.padding-top.top.pleft.pright">
            <text:p text:style-name="text.cell.7.left">Switchgear, controlgear and their assemblies for low-voltage – Product data and properties for information exchange – Part 1: Catalogue data</text:p>
          </table:table-cell>
        </table:table-row>
        <table:table-row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Elektrische Installaties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-IEC 62061:2021/A2:2026 en</text:p>
          </table:table-cell>
          <table:table-cell table:style-name="table.cell.border-bottom.border-right.padding-top.top.pleft.pright">
            <text:p text:style-name="text.cell.7.left">Safety of machinery – Functional safety of safety-related control system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EC 62541-9:2026 en</text:p>
          </table:table-cell>
          <table:table-cell table:style-name="table.cell.border-bottom.border-right.padding-top.top.pleft.pright">
            <text:p text:style-name="text.cell.7.left">OPC unified architecture – Part 9: Alarms and Conditions</text:p>
          </table:table-cell>
        </table:table-row>
        <table:table-row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Elektrische Producten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 10303:2026 Ontw. en</text:p>
          </table:table-cell>
          <table:table-cell table:style-name="table.cell.border-bottom.border-right.padding-top.top.pleft.pright">
            <text:p text:style-name="text.cell.7.left">Magnetics materials – Thin magnetic steel strip and sheet for use at medium frequencies Commentaar voor: 2026-08-10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EC 60404-8-3:2023/A1:2026 en</text:p>
          </table:table-cell>
          <table:table-cell table:style-name="table.cell.border-bottom.border-right.padding-top.top.pleft.pright">
            <text:p text:style-name="text.cell.7.left">Magnetische materialen – Deel 8-3: Specificaties voor afzonderlijke materialen – Koudgewalste ongelegeerde en gelegeerde elektroplaat en -band geleverd in ten dele behandelde staat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EC 60444-11:2026 en</text:p>
          </table:table-cell>
          <table:table-cell table:style-name="table.cell.border-bottom.border-right.padding-top.top.pleft.pright">
            <text:p text:style-name="text.cell.7.left">Measurement of quartz crystal unit parameters – Part 11: Standard method for the determination of the load resonance frequency fL and the effective load capacitance CLeff using automatic network analyzer techniques and error correctio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EC 60747-5-18:2026 en</text:p>
          </table:table-cell>
          <table:table-cell table:style-name="table.cell.border-bottom.border-right.padding-top.top.pleft.pright">
            <text:p text:style-name="text.cell.7.left">Semiconductor devices – Part 5-18: Optoelectronic devices – Light emitting diodes – Test method of the macro photoluminescence for epitaxial wafers of micro light emitting diodes</text:p>
          </table:table-cell>
        </table:table-row>
        <table:table-row>
          <table:table-cell table:style-name="table.cell.border-bottom.border-left.border-right.padding-top.top.pleft.pright">
            <text:p text:style-name="text.cell.7.left">NVN-IEC/TS 61340-5-4:2026 en</text:p>
          </table:table-cell>
          <table:table-cell table:style-name="table.cell.border-bottom.border-right.padding-top.top.pleft.pright">
            <text:p text:style-name="text.cell.7.left">Electrostatics – Part 5-4: Protection of electronic devices from electrostatic phenomena – Compliance verificatio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EC 62024-3:2026 en</text:p>
          </table:table-cell>
          <table:table-cell table:style-name="table.cell.border-bottom.border-right.padding-top.top.pleft.pright">
            <text:p text:style-name="text.cell.7.left">High frequency inductive components – Electrical characteristics and measuring methods – Part 3: AC loss measured by sinusoidal wave of inductors for DC-to-DC converter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EC 62715-6-22:2026 en</text:p>
          </table:table-cell>
          <table:table-cell table:style-name="table.cell.border-bottom.border-right.padding-top.top.pleft.pright">
            <text:p text:style-name="text.cell.7.left">Flexible displays – Part 6-22: Mechanical test methods – Crease and waviness measurement methods for foldable display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EC 62715-6-42:2026 en</text:p>
          </table:table-cell>
          <table:table-cell table:style-name="table.cell.border-bottom.border-right.padding-top.top.pleft.pright">
            <text:p text:style-name="text.cell.7.left">Flexibele beeldschermen – Deel 6-42: Mechanische beproevingsmethoden – Methoden voor het meten van de afvlakkingskracht bij oprolbare beeldschermen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EC 62841-3-3:2026 en;fr</text:p>
          </table:table-cell>
          <table:table-cell table:style-name="table.cell.border-bottom.border-right.padding-top.top.pleft.pright">
            <text:p text:style-name="text.cell.7.left">Electric motor-operated hand-held tools, transportable tools and lawn and garden machinery – Safety – Part 3-3: Particular requirements for transportable planers and thicknesser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EC 62841-3-3:2026/A11:2026 en</text:p>
          </table:table-cell>
          <table:table-cell table:style-name="table.cell.border-bottom.border-right.padding-top.top.pleft.pright">
            <text:p text:style-name="text.cell.7.left">Electric motor-operated hand-held tools, transportable tools and lawn and garden machinery – Safety – Part 3-3: Particular requirements for transportable planers and thicknessers</text:p>
          </table:table-cell>
        </table:table-row>
        <table:table-row>
          <table:table-cell table:style-name="table.cell.border-bottom.border-left.border-right.padding-top.top.pleft.pright">
            <text:p text:style-name="text.cell.7.left">NPR-IEC/TR 62908-1-3:2026 en</text:p>
          </table:table-cell>
          <table:table-cell table:style-name="table.cell.border-bottom.border-right.padding-top.top.pleft.pright">
            <text:p text:style-name="text.cell.7.left">Aanraak- en interactieve beeldschermen – Deel 1-3: Algemeen – Overzicht van pen-aanraaktechnologie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<text:span text:style-name="ifm_span_font.bold_ifm">Energie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16994:2026 en</text:p>
          </table:table-cell>
          <table:table-cell table:style-name="table.cell.border-bottom.border-right.padding-top.top.pleft.pright">
            <text:p text:style-name="text.cell.7.left">Solid biofuels and pyrogenic biocarbon – Determination of sulfur and chlorine content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19008:2026 en</text:p>
          </table:table-cell>
          <table:table-cell table:style-name="table.cell.border-bottom.border-right.padding-top.top.pleft.pright">
            <text:p text:style-name="text.cell.7.left">Oil and gas industries including lower carbon energy – Standard cost coding system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20815:2026 en</text:p>
          </table:table-cell>
          <table:table-cell table:style-name="table.cell.border-bottom.border-right.padding-top.top.pleft.pright">
            <text:p text:style-name="text.cell.7.left">Oil and gas industries including lower carbon energy – Production assurance and reliability management</text:p>
          </table:table-cell>
        </table:table-row>
        <table:table-row>
          <table:table-cell table:style-name="table.cell.border-bottom.border-left.border-right.padding-top.top.pleft.pright">
            <text:p text:style-name="text.cell.7.left">NPR 3378-12:2026 nl</text:p>
          </table:table-cell>
          <table:table-cell table:style-name="table.cell.border-bottom.border-right.padding-top.top.pleft.pright">
            <text:p text:style-name="text.cell.7.left">Praktijkrichtlijn gasinstallaties – Sectie gasleidingen – Deel 12: Lasverbindingen in gasleidingen van koolstofstaal voor gebouwgebonden installaties en industriële installaties met een werkdruk van maximaal 500 mbar – Leidraad bij NEN 1078 en NEN 807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4259-1:2026 en</text:p>
          </table:table-cell>
          <table:table-cell table:style-name="table.cell.border-bottom.border-right.padding-top.top.pleft.pright">
            <text:p text:style-name="text.cell.7.left">Petroleum and related products – Precision of measurement methods and results – Part 1: Determination of precision data in relation to methods of test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4259-2:2026 en</text:p>
          </table:table-cell>
          <table:table-cell table:style-name="table.cell.border-bottom.border-right.padding-top.top.pleft.pright">
            <text:p text:style-name="text.cell.7.left">Petroleum and related products – Precision of measurement methods and results – Part 2: Interpretation and application of precision data in relation to methods of test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7278-2:2022/A1:2026 en</text:p>
          </table:table-cell>
          <table:table-cell table:style-name="table.cell.border-bottom.border-right.padding-top.top.pleft.pright">
            <text:p text:style-name="text.cell.7.left">Petroleum measurement systems – Part 2: Pipe prover design, calibration and operation – Amendment 1</text:p>
          </table:table-cell>
        </table:table-row>
        <table:table-row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Industrie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-ISO 10087:2022/A1:2026 en</text:p>
          </table:table-cell>
          <table:table-cell table:style-name="table.cell.border-bottom.border-right.padding-top.top.pleft.pright">
            <text:p text:style-name="text.cell.7.left">Small craft – Craft identification – Coding system – Amendment 1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2693:2026 en</text:p>
          </table:table-cell>
          <table:table-cell table:style-name="table.cell.border-bottom.border-right.padding-top.top.pleft.pright">
            <text:p text:style-name="text.cell.7.left">Koelsystemen en warmtepompen – Veiligheids- en milieueisen – Verdringingscompressoren voor koelvloeistoffen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3262:2026 en</text:p>
          </table:table-cell>
          <table:table-cell table:style-name="table.cell.border-bottom.border-right.padding-top.top.pleft.pright">
            <text:p text:style-name="text.cell.7.left">Railtoepassingen – Wielen en draaistellen – Wielen – Producteis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3445-1:2026 en</text:p>
          </table:table-cell>
          <table:table-cell table:style-name="table.cell.border-bottom.border-right.padding-top.top.pleft.pright">
            <text:p text:style-name="text.cell.7.left">Unfired pressure vessels – Part 1: General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3445-10:2026 en</text:p>
          </table:table-cell>
          <table:table-cell table:style-name="table.cell.border-bottom.border-right.padding-top.top.pleft.pright">
            <text:p text:style-name="text.cell.7.left">Unfired pressure vessels – Part 10: Additional requirements for pressure vessels of nickel and nickel alloy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3445-11:2026 en</text:p>
          </table:table-cell>
          <table:table-cell table:style-name="table.cell.border-bottom.border-right.padding-top.top.pleft.pright">
            <text:p text:style-name="text.cell.7.left">Unfired pressure vessels – Part 11: Additional requirements for pressure vessels of titanium and titanium alloy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3445-2:2026 en</text:p>
          </table:table-cell>
          <table:table-cell table:style-name="table.cell.border-bottom.border-right.padding-top.top.pleft.pright">
            <text:p text:style-name="text.cell.7.left">Unfired pressure vessels – Part 2: Material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3445-3:2026 en</text:p>
          </table:table-cell>
          <table:table-cell table:style-name="table.cell.border-bottom.border-right.padding-top.top.pleft.pright">
            <text:p text:style-name="text.cell.7.left">Unfired pressure vessels – Part 3: Design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3445-4:2026 en</text:p>
          </table:table-cell>
          <table:table-cell table:style-name="table.cell.border-bottom.border-right.padding-top.top.pleft.pright">
            <text:p text:style-name="text.cell.7.left">Unfired pressure vessels – Part 4: Fabricatio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3445-5:2026 en</text:p>
          </table:table-cell>
          <table:table-cell table:style-name="table.cell.border-bottom.border-right.padding-top.top.pleft.pright">
            <text:p text:style-name="text.cell.7.left">Unfired pressure vessels – Part 5: Inspection and testing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3445-6:2026 en</text:p>
          </table:table-cell>
          <table:table-cell table:style-name="table.cell.border-bottom.border-right.padding-top.top.pleft.pright">
            <text:p text:style-name="text.cell.7.left">Unfired pressure vessels – Part 6: Requirements for the design and fabrication of pressure vessels and pressure parts constructed from spheroidal graphite cast iro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3445-8:2026 en</text:p>
          </table:table-cell>
          <table:table-cell table:style-name="table.cell.border-bottom.border-right.padding-top.top.pleft.pright">
            <text:p text:style-name="text.cell.7.left">Unfired pressure vessels – Part 8: Additional requirements for pressure vessels of aluminium and aluminium alloy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14119:2025/A11:2026 en</text:p>
          </table:table-cell>
          <table:table-cell table:style-name="table.cell.border-bottom.border-right.padding-top.top.pleft.pright">
            <text:p text:style-name="text.cell.7.left">Veiligheid van machines – Blokkeerinrichtingen gekoppeld aan afschermingen – Uitgangspunten voor ontwerp en keuze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14999-4:2026 en</text:p>
          </table:table-cell>
          <table:table-cell table:style-name="table.cell.border-bottom.border-right.padding-top.top.pleft.pright">
            <text:p text:style-name="text.cell.7.left">Optics and photonics – Measurement of optical elements and optical systems – Part 4: Interpretation and evaluation of surface form and wavefront deformation tolerances specified in ISO 10110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16079-1:2026 en</text:p>
          </table:table-cell>
          <table:table-cell table:style-name="table.cell.border-bottom.border-right.padding-top.top.pleft.pright">
            <text:p text:style-name="text.cell.7.left">Conditiemonitoring en diagnostiek van windturbines – Deel 1: Algemene richtlijn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6230-1:2026 Ontw. en</text:p>
          </table:table-cell>
          <table:table-cell table:style-name="table.cell.border-bottom.border-right.padding-top.top.pleft.pright">
            <text:p text:style-name="text.cell.7.left">Leisure karts – Part 1: Safety requirements and test methods for karts Commentaar voor: 2026-08-10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16321-3:2022/A1:2026 en</text:p>
          </table:table-cell>
          <table:table-cell table:style-name="table.cell.border-bottom.border-right.padding-top.top.pleft.pright">
            <text:p text:style-name="text.cell.7.left">Eye and face protection for occupational use – Part 3: Additional requirements for mesh protector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6431:2026 en</text:p>
          </table:table-cell>
          <table:table-cell table:style-name="table.cell.border-bottom.border-right.padding-top.top.pleft.pright">
            <text:p text:style-name="text.cell.7.left">Railtoepassingen – Bovenbouw – Holle dwarsliggers en drager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6662-3:2026 en</text:p>
          </table:table-cell>
          <table:table-cell table:style-name="table.cell.border-bottom.border-right.padding-top.top.pleft.pright">
            <text:p text:style-name="text.cell.7.left">Wegvoertuigen – Gripverhogende middelen voor banden van personenauto's en lichte bedrijfsvoertuigen – Deel 3: Productiecontrole (zelfcontrole) en toezicht door een derde partij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6985:2026 Ontw. en</text:p>
          </table:table-cell>
          <table:table-cell table:style-name="table.cell.border-bottom.border-right.padding-top.top.pleft.pright">
            <text:p text:style-name="text.cell.7.left">Booths for application of coating material – Safety requirements Commentaar voor: 2026-08-03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8158:2026 en</text:p>
          </table:table-cell>
          <table:table-cell table:style-name="table.cell.border-bottom.border-right.padding-top.top.pleft.pright">
            <text:p text:style-name="text.cell.7.left">Afvalinzameling – Mobiele IT-systemen – Eisen voor de XML-interface Office-Mobile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18173:2026 en</text:p>
          </table:table-cell>
          <table:table-cell table:style-name="table.cell.border-bottom.border-right.padding-top.top.pleft.pright">
            <text:p text:style-name="text.cell.7.left">Non-destructive testing – General terms and definitions</text:p>
          </table:table-cell>
        </table:table-row>
        <table:table-row>
          <table:table-cell table:style-name="table.cell.border-bottom.border-left.border-right.padding-top.top.pleft.pright">
            <text:p text:style-name="text.cell.7.left">NPR-CEN/TR 18325:2026 en</text:p>
          </table:table-cell>
          <table:table-cell table:style-name="table.cell.border-bottom.border-right.padding-top.top.pleft.pright">
            <text:p text:style-name="text.cell.7.left">Rubber materials obtained from EndofLife Tyres – Guidelines for the compliance to CLP and REACH regulations – Granulates and powder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1938-1:2026 en</text:p>
          </table:table-cell>
          <table:table-cell table:style-name="table.cell.border-bottom.border-right.padding-top.top.pleft.pright">
            <text:p text:style-name="text.cell.7.left">Geometrical product specifications (GPS) – Dimensional measuring equipment – Part 1: Plain limit gauges of linear size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20650:2026 en</text:p>
          </table:table-cell>
          <table:table-cell table:style-name="table.cell.border-bottom.border-right.padding-top.top.pleft.pright">
            <text:p text:style-name="text.cell.7.left">Inland navigation vessels – Small floating working machines – Requirements and test method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21154:2026 en</text:p>
          </table:table-cell>
          <table:table-cell table:style-name="table.cell.border-bottom.border-right.padding-top.top.pleft.pright">
            <text:p text:style-name="text.cell.7.left">Ships and marine technology – Boil-off-rate measurement method for cargo containment system of LNG ship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22248:2026 en</text:p>
          </table:table-cell>
          <table:table-cell table:style-name="table.cell.border-bottom.border-right.padding-top.top.pleft.pright">
            <text:p text:style-name="text.cell.7.left">Lasers en laserapparatuur – Testmethoden voor de drempelwaarde voor lasergeïnduceerde schade – Classificatie van medische stralingsafgiftesystem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2287:2026 Ontw. en</text:p>
          </table:table-cell>
          <table:table-cell table:style-name="table.cell.border-bottom.border-right.padding-top.top.pleft.pright">
            <text:p text:style-name="text.cell.7.left">Aerospace series – Bush, plain, in corrosion resisting steel with self-lubricating liner – Dimensions and loads Commentaar voor: 2026-08-17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2288:2026 Ontw. en</text:p>
          </table:table-cell>
          <table:table-cell table:style-name="table.cell.border-bottom.border-right.padding-top.top.pleft.pright">
            <text:p text:style-name="text.cell.7.left">Aerospace series – Bush, flanged, corrosion resisting steel, with self-lubricating liner – Dimensions and loads Commentaar voor: 2026-08-1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23705:2026 en</text:p>
          </table:table-cell>
          <table:table-cell table:style-name="table.cell.border-bottom.border-right.padding-top.top.pleft.pright">
            <text:p text:style-name="text.cell.7.left">Space systems – Identifying, evaluating and avoiding collisions between orbiting object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23802:2026 en</text:p>
          </table:table-cell>
          <table:table-cell table:style-name="table.cell.border-bottom.border-right.padding-top.top.pleft.pright">
            <text:p text:style-name="text.cell.7.left">Gascilinders – Naadloze cilinders, composietcilinders en grote cilinders die permanent in een frame zijn gemonteerd – Periodieke inspectie en beproeving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25553-1:2026 en</text:p>
          </table:table-cell>
          <table:table-cell table:style-name="table.cell.border-bottom.border-right.padding-top.top.pleft.pright">
            <text:p text:style-name="text.cell.7.left">Ageing societies – Framework for smart multigenerational neighborhoods – Part 1: Requirements and recommendation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2631-2:2026 en</text:p>
          </table:table-cell>
          <table:table-cell table:style-name="table.cell.border-bottom.border-right.padding-top.top.pleft.pright">
            <text:p text:style-name="text.cell.7.left">Mechanical vibration and shock – Evaluation of human exposure to whole-body vibration – Part 2: Vibration in buildings (1 Hz to 80 Hz)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3037:2026 Ontw. en</text:p>
          </table:table-cell>
          <table:table-cell table:style-name="table.cell.border-bottom.border-right.padding-top.top.pleft.pright">
            <text:p text:style-name="text.cell.7.left">Aerospace series – Screw, pan head, offset cruciform recess, close tolerance normal shank, short thread, in titanium alloy, anodized, MoS2 lubricated – Classification: 1 100 MPa (at ambient temperature)/315 °C Commentaar voor: 2026-08-17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3052:2026 Ontw. en</text:p>
          </table:table-cell>
          <table:table-cell table:style-name="table.cell.border-bottom.border-right.padding-top.top.pleft.pright">
            <text:p text:style-name="text.cell.7.left">Aerospace series – Bolt, normal hexagonal head, close tolerance normal shank, short thread, in heat and corrosion resisting steel, passivated – Classification: 1 100 MPa (at ambient temperature) / 425 °C Commentaar voor: 2026-08-1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3304:2026 Ontw. en</text:p>
          </table:table-cell>
          <table:table-cell table:style-name="table.cell.border-bottom.border-right.padding-top.top.pleft.pright">
            <text:p text:style-name="text.cell.7.left">Aerospace series – Screw, 100° countersunk reduced head, offset cruciform recess, close tolerance normal shank, short thread, in titanium alloy, anodized, MoS2 lubricated – Classification: 1 100 MPa (at ambient temperature)/315 °C Commentaar voor: 2026-08-17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3645-002:2026 Ontw. en</text:p>
          </table:table-cell>
          <table:table-cell table:style-name="table.cell.border-bottom.border-right.padding-top.top.pleft.pright">
            <text:p text:style-name="text.cell.7.left">Aerospace series – Connectors, electrical, circular, scoop-proof, triple start threaded coupling, operating temperature 175 °C or 200 °C continuous – Part 002: Specification of performance and contact arrangements Commentaar voor: 2026-08-1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42503:2026 en</text:p>
          </table:table-cell>
          <table:table-cell table:style-name="table.cell.border-bottom.border-right.padding-top.top.pleft.pright">
            <text:p text:style-name="text.cell.7.left">Sharing economy – Framework for implementation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4925:2026 en</text:p>
          </table:table-cell>
          <table:table-cell table:style-name="table.cell.border-bottom.border-right.padding-top.top.pleft.pright">
            <text:p text:style-name="text.cell.7.left">Wegvoertuigen – Specificatie voor niet-minerale remvloeistoffen voor hydraulische system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602:2026 en</text:p>
          </table:table-cell>
          <table:table-cell table:style-name="table.cell.border-bottom.border-right.padding-top.top.pleft.pright">
            <text:p text:style-name="text.cell.7.left">Aluminium and aluminium alloys – Wrought products – Chemical composition of semi-finished products used for the fabrication of articles for use in contact with foodstuff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6909:2026 en</text:p>
          </table:table-cell>
          <table:table-cell table:style-name="table.cell.border-bottom.border-right.padding-top.top.pleft.pright">
            <text:p text:style-name="text.cell.7.left">Gereedschapsmachines – Veiligheid – Kantpers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8100-1:2026 en</text:p>
          </table:table-cell>
          <table:table-cell table:style-name="table.cell.border-bottom.border-right.padding-top.top.pleft.pright">
            <text:p text:style-name="text.cell.7.left">Liften voor het vervoer van personen en goederen – Deel 1: Veiligheidsvoorschriften voor de constructie en installatie van personenliften en personen-goederenliften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8100-2:2026 en</text:p>
          </table:table-cell>
          <table:table-cell table:style-name="table.cell.border-bottom.border-right.padding-top.top.pleft.pright">
            <text:p text:style-name="text.cell.7.left">Liften voor het vervoer van personen en goederen – Deel 2: Ontwerpregels, berekeningen, onderzoeken en beproevingen van liftonderdelen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888:2026 Ontw. en</text:p>
          </table:table-cell>
          <table:table-cell table:style-name="table.cell.border-bottom.border-right.padding-top.top.pleft.pright">
            <text:p text:style-name="text.cell.7.left">Fasteners – Bolts, screws and studs – Nominal lengths and thread lengths Commentaar voor: 2026-08-14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9241-222:2026 en</text:p>
          </table:table-cell>
          <table:table-cell table:style-name="table.cell.border-bottom.border-right.padding-top.top.pleft.pright">
            <text:p text:style-name="text.cell.7.left">Ergonomie van mens-systeeminteractie – Deel 222: Zelfbeoordeling van de mensgerichte ontwerpbenadering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9300-021:2026 Ontw. en</text:p>
          </table:table-cell>
          <table:table-cell table:style-name="table.cell.border-bottom.border-right.padding-top.top.pleft.pright">
            <text:p text:style-name="text.cell.7.left">Aerospace series – LOTAR – LOng Term Archiving and Retrieval of digital technical product documentation such as 3D, CAD and PDM data – Part 021: Metadata for archival packages Commentaar voor: 2026-08-17</text:p>
          </table:table-cell>
        </table:table-row>
        <table:table-row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Kennis- &amp; Informatiediensten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 12896-1:2026 en</text:p>
          </table:table-cell>
          <table:table-cell table:style-name="table.cell.border-bottom.border-right.padding-top.top.pleft.pright">
            <text:p text:style-name="text.cell.7.left">Public transport – Reference data model – Part 1: Common concept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2896-2:2026 en</text:p>
          </table:table-cell>
          <table:table-cell table:style-name="table.cell.border-bottom.border-right.padding-top.top.pleft.pright">
            <text:p text:style-name="text.cell.7.left">Public transport – Reference data model – Part 2: Public transport network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2896-3:2026 en</text:p>
          </table:table-cell>
          <table:table-cell table:style-name="table.cell.border-bottom.border-right.padding-top.top.pleft.pright">
            <text:p text:style-name="text.cell.7.left">Public transport – Reference data model – Part 3: Timing information and vehicle scheduling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2896-4:2026 en</text:p>
          </table:table-cell>
          <table:table-cell table:style-name="table.cell.border-bottom.border-right.padding-top.top.pleft.pright">
            <text:p text:style-name="text.cell.7.left">Public transport – Reference data model – Part 4: Operations monitoring and control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2896-5:2026 en</text:p>
          </table:table-cell>
          <table:table-cell table:style-name="table.cell.border-bottom.border-right.padding-top.top.pleft.pright">
            <text:p text:style-name="text.cell.7.left">Public transport – Reference data model – Part 5: Fare management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2896-6:2026 en</text:p>
          </table:table-cell>
          <table:table-cell table:style-name="table.cell.border-bottom.border-right.padding-top.top.pleft.pright">
            <text:p text:style-name="text.cell.7.left">Public transport – Reference data model – Part 6: Passenger information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2896-7:2026 en</text:p>
          </table:table-cell>
          <table:table-cell table:style-name="table.cell.border-bottom.border-right.padding-top.top.pleft.pright">
            <text:p text:style-name="text.cell.7.left">Public transport – Reference data model – Part 7: Driver management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15926-100:2026 en</text:p>
          </table:table-cell>
          <table:table-cell table:style-name="table.cell.border-bottom.border-right.padding-top.top.pleft.pright">
            <text:p text:style-name="text.cell.7.left">Industrial automation systems and integration – Integration of life-cycle data for process plants including oil and gas production facilities – Part 100: Vocabulary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7640:2022+A1:2026 en</text:p>
          </table:table-cell>
          <table:table-cell table:style-name="table.cell.border-bottom.border-right.padding-top.top.pleft.pright">
            <text:p text:style-name="text.cell.7.left">Fixed-time cybersecurity evaluation methodology for ICT product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PR-CEN/TR 17654:2021 nl</text:p>
          </table:table-cell>
          <table:table-cell table:style-name="table.cell.border-bottom.border-right.padding-top.top.pleft.pright">
            <text:p text:style-name="text.cell.7.left">Richtlijn voor de implementatie van Exchange Information Requirements (EIR) en BIM Execution Plans (BEP) op Europees niveau, gebaseerd op EN ISO 19650-1 en -2</text:p>
          </table:table-cell>
        </table:table-row>
        <table:table-row>
          <table:table-cell table:style-name="table.cell.border-bottom.border-left.border-right.padding-top.top.pleft.pright">
            <text:p text:style-name="text.cell.7.left">NPR-CEN/TR 17689-1:2026 en</text:p>
          </table:table-cell>
          <table:table-cell table:style-name="table.cell.border-bottom.border-right.padding-top.top.pleft.pright">
            <text:p text:style-name="text.cell.7.left">BAC Control loop components – Quality and performance assessment – Part 1: General framework and procedure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EN/TS 18098:2026 en</text:p>
          </table:table-cell>
          <table:table-cell table:style-name="table.cell.border-bottom.border-right.padding-top.top.pleft.pright">
            <text:p text:style-name="text.cell.7.left">Guidelines for the onboarding of user personal identification data within European Digital Identity Wallets</text:p>
          </table:table-cell>
        </table:table-row>
        <table:table-row>
          <table:table-cell table:style-name="table.cell.border-bottom.border-left.border-right.padding-top.top.pleft.pright">
            <text:p text:style-name="text.cell.7.left">NVN-CEN/TS 18212-3:2026 en</text:p>
          </table:table-cell>
          <table:table-cell table:style-name="table.cell.border-bottom.border-right.padding-top.top.pleft.pright">
            <text:p text:style-name="text.cell.7.left">Personal identification – Requirements for biometric products – Part 3: Functionality evaluation methodology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VN-CEN/TS 18212-5:2026 en</text:p>
          </table:table-cell>
          <table:table-cell table:style-name="table.cell.border-bottom.border-right.padding-top.top.pleft.pright">
            <text:p text:style-name="text.cell.7.left">Personal identification – Requirements for biometric products – Part 5: Face biometrics</text:p>
          </table:table-cell>
        </table:table-row>
        <table:table-row>
          <table:table-cell table:style-name="table.cell.border-bottom.border-left.border-right.padding-top.top.pleft.pright">
            <text:p text:style-name="text.cell.7.left">CWA 18390:2026 en</text:p>
          </table:table-cell>
          <table:table-cell table:style-name="table.cell.border-bottom.border-right.padding-top.top.pleft.pright">
            <text:p text:style-name="text.cell.7.left">Guidelines for Disaster Risk Preparedness Solutions – Project tools, platforms and processes – Good practice recommendation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WA 18398:2026 en</text:p>
          </table:table-cell>
          <table:table-cell table:style-name="table.cell.border-bottom.border-right.padding-top.top.pleft.pright">
            <text:p text:style-name="text.cell.7.left">AI Professional Role Profiles and Educational Profiles</text:p>
          </table:table-cell>
        </table:table-row>
        <table:table-row>
          <table:table-cell table:style-name="table.cell.border-bottom.border-left.border-right.padding-top.top.pleft.pright">
            <text:p text:style-name="text.cell.7.left">CWA 18399:2026 en</text:p>
          </table:table-cell>
          <table:table-cell table:style-name="table.cell.border-bottom.border-right.padding-top.top.pleft.pright">
            <text:p text:style-name="text.cell.7.left">Good practice recommendations for a common EU guiding framework for the valuation of ecosystem services (monetary and non- monetary)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/IEC 22121-1:2026 en</text:p>
          </table:table-cell>
          <table:table-cell table:style-name="table.cell.border-bottom.border-right.padding-top.top.pleft.pright">
            <text:p text:style-name="text.cell.7.left">Information technology – Virtual keyboards user interfaces – Part 1: General guidance and requirement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/IEC 23008-12:2025/A2:2026 en</text:p>
          </table:table-cell>
          <table:table-cell table:style-name="table.cell.border-bottom.border-right.padding-top.top.pleft.pright">
            <text:p text:style-name="text.cell.7.left">Information technology – High efficiency coding and media delivery in heterogeneous environments – Part 12: Image File Format – Amendment 2: Low-overhead image file format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/IEC 23090-5:2026 en</text:p>
          </table:table-cell>
          <table:table-cell table:style-name="table.cell.border-bottom.border-right.padding-top.top.pleft.pright">
            <text:p text:style-name="text.cell.7.left">Information technology – Coded representation of immersive media – Part 5: Visual volumetric video-based coding (V3C) and video-based point cloud compression (V-PCC)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/IEC 24216-1:2026 en</text:p>
          </table:table-cell>
          <table:table-cell table:style-name="table.cell.border-bottom.border-right.padding-top.top.pleft.pright">
            <text:p text:style-name="text.cell.7.left">Information technology – User interface requirements and guidelines on avatars – Part 1: General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/IEC 24712:2008/A1:2026 en</text:p>
          </table:table-cell>
          <table:table-cell table:style-name="table.cell.border-bottom.border-right.padding-top.top.pleft.pright">
            <text:p text:style-name="text.cell.7.left">Colour test pages for measurement of office equipment consumable yield – Amendment 1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32212:2026 en</text:p>
          </table:table-cell>
          <table:table-cell table:style-name="table.cell.border-bottom.border-right.padding-top.top.pleft.pright">
            <text:p text:style-name="text.cell.7.left">Sustainable finance – Net zero transition planning for financial institution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EC 60794-1-126:2026 en</text:p>
          </table:table-cell>
          <table:table-cell table:style-name="table.cell.border-bottom.border-right.padding-top.top.pleft.pright">
            <text:p text:style-name="text.cell.7.left">Optical fibre cables – Part 1-126: Generic specification – Basic optical cable test procedures – Mechanical tests methods – Galloping, Method E26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EC 61753-021-03:2026 en</text:p>
          </table:table-cell>
          <table:table-cell table:style-name="table.cell.border-bottom.border-right.padding-top.top.pleft.pright">
            <text:p text:style-name="text.cell.7.left">Fibre optic interconnecting devices and passive components – Performance standard – Part 021-03: Single-mode fibre optic connectors terminated as pigtails and patchcords for category OP – Outdoor protected environment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EC 61754-2:2026 en</text:p>
          </table:table-cell>
          <table:table-cell table:style-name="table.cell.border-bottom.border-right.padding-top.top.pleft.pright">
            <text:p text:style-name="text.cell.7.left">Fibre optic interconnecting devices and passive components – Fibre optic connector interfaces – Part 2: Type BFOC/2,5 connector family</text:p>
          </table:table-cell>
        </table:table-row>
        <table:table-row>
          <table:table-cell table:style-name="table.cell.border-bottom.border-left.border-right.padding-top.top.pleft.pright">
            <text:p text:style-name="text.cell.7.left">NVN-ISO/TS 8000-230:2026 en</text:p>
          </table:table-cell>
          <table:table-cell table:style-name="table.cell.border-bottom.border-right.padding-top.top.pleft.pright">
            <text:p text:style-name="text.cell.7.left">Data quality – Part 230: Sensor data – Guidelines for data cleansing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TA 8047:2026 nl</text:p>
          </table:table-cell>
          <table:table-cell table:style-name="table.cell.border-bottom.border-right.padding-top.top.pleft.pright">
            <text:p text:style-name="text.cell.7.left">Ontwikkel- en toetsingsmethoden ter ondersteuning van naleving van het non-discriminatiebeginsel bij profileringsalgoritmes</text:p>
          </table:table-cell>
        </table:table-row>
        <table:table-row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Materialen &amp; Bouwproducten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 10250-2:2026 Ontw. en</text:p>
          </table:table-cell>
          <table:table-cell table:style-name="table.cell.border-bottom.border-right.padding-top.top.pleft.pright">
            <text:p text:style-name="text.cell.7.left">Vrij-smeedwerk van staal voor algemene constructiedoeleinden – Deel 2: Ongelegeerd kwaliteits- en speciaal staal Commentaar voor: 2026-08-0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0365:2026 en</text:p>
          </table:table-cell>
          <table:table-cell table:style-name="table.cell.border-bottom.border-right.padding-top.top.pleft.pright">
            <text:p text:style-name="text.cell.7.left">Warmgewalste U-profielen van staal, I en H profielstaal – Afmetingen en massa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2697-12:2026 Ontw. en</text:p>
          </table:table-cell>
          <table:table-cell table:style-name="table.cell.border-bottom.border-right.padding-top.top.pleft.pright">
            <text:p text:style-name="text.cell.7.left">Bituminous mixtures – Test methods – Part 12: Determination of the water sensitivity of bituminous specimens Commentaar voor: 2026-08-10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429:2026 Ontw. en</text:p>
          </table:table-cell>
          <table:table-cell table:style-name="table.cell.border-bottom.border-right.padding-top.top.pleft.pright">
            <text:p text:style-name="text.cell.7.left">Bitumens and bituminous binders – Determination of residue on sieving of bituminous emulsions and determination of storage stability by sieving Commentaar voor: 2026-08-03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14577-1:2026 en</text:p>
          </table:table-cell>
          <table:table-cell table:style-name="table.cell.border-bottom.border-right.padding-top.top.pleft.pright">
            <text:p text:style-name="text.cell.7.left">Metallic materials – Instrumented indentation test for hardness and materials parameters – Part 1: Test method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14577-2:2026 en</text:p>
          </table:table-cell>
          <table:table-cell table:style-name="table.cell.border-bottom.border-right.padding-top.top.pleft.pright">
            <text:p text:style-name="text.cell.7.left">Metallic materials – Instrumented indentation test for hardness and materials parameters – Part 2: Verification and calibration of testing machine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6002:2026 Ontw. en</text:p>
          </table:table-cell>
          <table:table-cell table:style-name="table.cell.border-bottom.border-right.padding-top.top.pleft.pright">
            <text:p text:style-name="text.cell.7.left">Flexible sheets for waterproofing – Determination of the resistance to wind load of mechanically fastened flexible sheets for roof waterproofing Commentaar voor: 2026-08-10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EN/TS 18269:2026 en</text:p>
          </table:table-cell>
          <table:table-cell table:style-name="table.cell.border-bottom.border-right.padding-top.top.pleft.pright">
            <text:p text:style-name="text.cell.7.left">Nanotechnologies – Guidance on the determination of the aggregation and agglomeration state of nano-object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1998-3:2026/Ontw. A1:2026 en</text:p>
          </table:table-cell>
          <table:table-cell table:style-name="table.cell.border-bottom.border-right.padding-top.top.pleft.pright">
            <text:p text:style-name="text.cell.7.left">Eurocode 8 – Ontwerp en berekening van aardbevingsbestendige constructies – Deel 3: Beoordeling en aanpassing van gebouwen en bruggen Commentaar voor: 2026-08-0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 1998-4:2026/Ontw. A1:2026 en</text:p>
          </table:table-cell>
          <table:table-cell table:style-name="table.cell.border-bottom.border-right.padding-top.top.pleft.pright">
            <text:p text:style-name="text.cell.7.left">Eurocode 8 – Ontwerp en berekening van aardbevingsbestendige constructies – Deel 4: Silo's, opslagtanks, pijpleidingen, torens, masten en schoorstenen Commentaar voor: 2026-08-03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25387:2026 en</text:p>
          </table:table-cell>
          <table:table-cell table:style-name="table.cell.border-bottom.border-right.padding-top.top.pleft.pright">
            <text:p text:style-name="text.cell.7.left">Microbeam analysis – Analytical electron microscopy – Procedures for determining the point resolution of high-resolution transmission electron microscope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ISO 4967:2026 en</text:p>
          </table:table-cell>
          <table:table-cell table:style-name="table.cell.border-bottom.border-right.padding-top.top.pleft.pright">
            <text:p text:style-name="text.cell.7.left">Steel – Determination of the non-metallic inclusion content – Micrographic method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 843-3:2026 Ontw. en</text:p>
          </table:table-cell>
          <table:table-cell table:style-name="table.cell.border-bottom.border-right.padding-top.top.pleft.pright">
            <text:p text:style-name="text.cell.7.left">Advanced technical ceramics – Mechanical properties of monolithic ceramics at room temperature – Part 3: Determination of subcritical crack growth parameters from constant stressing rate flexural strength tests Commentaar voor: 2026-08-0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<text:span text:style-name="ifm_span_font.bold_ifm">Milieu &amp; Maatschappij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13196:2026 en</text:p>
          </table:table-cell>
          <table:table-cell table:style-name="table.cell.border-bottom.border-right.padding-top.top.pleft.pright">
            <text:p text:style-name="text.cell.7.left">Soil quality – Screening soils for selected elements by energy-dispersive X-ray fluorescence spectrometry using a handheld or portable instrument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14025:2026 en</text:p>
          </table:table-cell>
          <table:table-cell table:style-name="table.cell.border-bottom.border-right.padding-top.top.pleft.pright">
            <text:p text:style-name="text.cell.7.left">Environmental statements and programmes for products – Environmental product declarations (EPDs)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5667-15:2026 en</text:p>
          </table:table-cell>
          <table:table-cell table:style-name="table.cell.border-bottom.border-right.padding-top.top.pleft.pright">
            <text:p text:style-name="text.cell.7.left">Water quality – Sampling – Part 15: Preservation and handling of samples of sludge, sediment and suspended matter</text:p>
          </table:table-cell>
        </table:table-row>
        <table:table-row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<text:span text:style-name="ifm_span_font.bold_ifm">Zorg &amp; Welzijn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NEN-EN-ISO 10873:2026 en</text:p>
          </table:table-cell>
          <table:table-cell table:style-name="table.cell.border-bottom.border-right.padding-top.top.pleft.pright">
            <text:p text:style-name="text.cell.7.left">Dentistry – Denture adhesives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11137-1:2026 en</text:p>
          </table:table-cell>
          <table:table-cell table:style-name="table.cell.border-bottom.border-right.padding-top.top.pleft.pright">
            <text:p text:style-name="text.cell.7.left">Sterilisatie van producten voor de gezondheidszorg – Radiatie – Deel 1: Eisen voor de ontwikkeling, validatie en routine controle van een sterilisatieproces voor medische hulpmiddelen</text:p>
          </table:table-cell>
        </table:table-row>
        <table:table-row>
          <table:table-cell table:style-name="table.cell.border-bottom.border-left.border-right.padding-top.top.pleft.pright">
            <text:p text:style-name="text.cell.7.left">NEN-EN-ISO 3630-8:2026 en</text:p>
          </table:table-cell>
          <table:table-cell table:style-name="table.cell.border-bottom.border-right.padding-top.top.pleft.pright">
            <text:p text:style-name="text.cell.7.left">Dentistry – Endodontic instruments – Part 8: Accuracy of electronic apex locator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N-EN-ISO 3964-1:2026 en</text:p>
          </table:table-cell>
          <table:table-cell table:style-name="table.cell.border-bottom.border-right.padding-top.top.pleft.pright">
            <text:p text:style-name="text.cell.7.left">Dentistry – Coupling dimensions for handpiece connectors – Part 1: Mechanical properties</text:p>
          </table:table-cell>
        </table:table-row>
        <table:table-row>
          <table:table-cell table:style-name="table.cell.border-bottom.border-left.border-right.padding-top.top.pleft.pright">
            <text:p text:style-name="text.cell.7.left">NEN-ISO 5834-1:2025 (Cor. 2026-06) en</text:p>
          </table:table-cell>
          <table:table-cell table:style-name="table.cell.border-bottom.border-right.padding-top.top.pleft.pright">
            <text:p text:style-name="text.cell.7.left">Implantaten voor chirurgie – Ultrahoog moleculair gewicht polyethyleen – Deel 1: Poedervorm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/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<text:span text:style-name="ifm_span_font.bold_ifm">Zorg, Consument &amp; Maatschappij (KP)</text:span>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CS 7560:2026 nl</text:p>
          </table:table-cell>
          <table:table-cell table:style-name="table.cell.border-bottom.border-right.padding-top.top.pleft.pright">
            <text:p text:style-name="text.cell.7.left">Conformiteitsbeoordeling voor EPD-systemen en/of -diensten – Gegevensuitwisseling in de zorg – Eisen aan zelfbeoordeling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class="text" style:family="paragraph" style:name="text.cell.7.left">
      <style:paragraph-properties fo:margin-left="0mm" fo:margin-right="0mm" fo:margin-bottom="0in" fo:margin-top="0in" fo:text-align="left"/>
      <style:text-properties fo:font-size="7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5277</text:span><text:tab/>15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5277</text:span><text:tab/>15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Nieuwe normen NEN</dc:title>
    <meta:user-defined meta:name="OVERHEIDop.DienstAgentschapInstellingOfProject/DC.creator">NEN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OverigOverig-Web/1.27/xml/MC-OEP-StcrtOverigOverig-Web.xml</meta:user-defined>
    <meta:user-defined meta:name="OVERHEIDop.steltVast"/>
    <meta:user-defined meta:name="OVERHEIDop.StcrtID/DC.identifier">stcrt-2026-25277</meta:user-defined>
    <meta:user-defined meta:name="OVERHEIDop.datumEindeReactietermijn"/>
    <meta:user-defined meta:name="OVERHEIDop.Rubriek/DC.type">overige overheidsinformatie</meta:user-defined>
    <meta:user-defined meta:name="OVERHEIDop.ketenID"/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5277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Economie | Organisatie en beleid</meta:user-defined>
    <meta:user-defined meta:name="DC.title">Nieuwe normen NEN</meta:user-defined>
    <meta:user-defined meta:name="DCTERMS.W3CDTF/DCTERMS.available">2026-07-15</meta:user-defined>
  </office:meta>
</office:document-meta>
</file>