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516</text:p>
          </table:table-cell>
        </table:table-row>
        <table:table-row table:style-name="staatscourant.koprow1">
          <table:covered-table-cell/>
          <table:covered-table-cell/>
          <table:table-cell office:value-type="string" table:style-name="staatscourant.publicatiedatumcel">
            <text:p>9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inzake de termijn van beperking van de openbaarheid van de naar de rijksarchiefbewaarplaats over te brengen dossiers van het archief adoptiedossiers van de raad voor de kinderbescherming, geboortejaren 1970 tot en met 2001 (nummer toegang 2.09.169)</text:h>
      <text:p text:style-name="ifm_p_mt.7.4mm_ifm">De Minister van Onderwijs, Cultuur en Wetenschap;</text:p>
      <text:p text:style-name="ifm_p_mt.3.7mm_ifm">Gelet op artikel 15, vierde lid Aw;</text:p>
      <text:p text:style-name="ifm_p_mt.3.7mm_ifm">Gelet op het advies openbaarheid van de algemene rijksarchivaris 21 mei 2026, kenmerk 1377187 en het voorgenomen besluit van de Minister van Justitie en Veiligheid inzake de beperkingen aan de openbaarheid van de adoptiedossiers van de Raad voor de Kinderbescherming, geboortejaren 1970 tot en met 2001.</text:p>
      <text:p text:style-name="ifm_p_mt.3.7mm_indent.0mm_ifm">Besluit:</text:p>
      <text:h text:style-name="ifm_p_font.bold_mt.5.08mm_page.keep-with-next_ifm" text:outline-level="2">Artikel<text:s/>1<text:s/></text:h>
      <text:p text:style-name="ifm_p_mt.4.23mm_ifm">De inventarisnummers zoals opgenomen in het voorgenomen besluit van de Minister van Justitie en Veiligheid, inzake de beperkingen aan de openbaarheid van de adoptiedossiers van de Raad voor de Kinderbescherming, geboortejaren 1970 tot en met 2001, te beperken tot en met 100 jaar na de geboortedatum van de personen op wie de dossiers betrekking hebben of wanneer een geboortedatum ontbreekt tot en met 100 jaar na de sluiting van het dossier.</text:p>
      <text:h text:style-name="ifm_p_font.bold_mt.5.08mm_page.keep-with-next_ifm" text:outline-level="2">Artikel<text:s/>2<text:s/></text:h>
      <text:p text:style-name="ifm_p_mt.4.23mm_ifm">Dit besluit treedt in werking de dag nadat de Minister van Justitie en Veiligheid zijn besluit heeft gepubliceerd in de Staatscourant.</text:p>
      <text:p text:style-name="ifm_p_font.italic_mt.3.7mm_ifm">
                  Den Haag,
                   21 mei 2026
               </text:p>
      <text:p text:style-name="ifm_p_font.italic_mt.3.7mm_ifm">De Minister van Onderwijs, Cultuur en Wetenschap,<text:line-break/>Voor deze,<text:line-break/>De algemene rijksarchivaris,<text:line-break/>A.J.M.<text:s/>Doek</text:p>
      <text:p text:style-name="ifm_p_mt.3.7mm_ifm"><text:span text:style-name="ifm_span_font.italic_ifm">Bezwaar</text:span></text:p>
      <text:p text:style-name="ifm_p_ifm">Een belanghebbende kan tegen dit besluit bezwaar maken op grond van artikel 7:1 van de Algemene wet bestuursrecht. Dit kan door een bezwaarschrift in te dienen bij het Ministerie van Onderwijs, Cultuur en Wetenschap, onder vermelding van 'Bezwaar', ter attentie van DUO, postbus 30205, 2500 GE in Den Haag. Meer informatie over het maken van bezwaar vindt u op www.bezwaarschriftenocw.nl. De termijn voor het indienen van een bezwaarschrift bedraagt zes weken. De termijn vangt aan met ingang van de dag na de datum van uitgifte van de Staatscourant waarin het besluit is geplaatst.</text:p>
      <text:h text:style-name="ifm_p_font.bold_mt.5.08mm_page.break-before_ifm" text:outline-level="4">TOELICHTING BIJ HET BESLUIT INZAKE DE TERMIJN VAN BEPERKING VAN DE OPENBAARHEID VAN DE NAAR DE RIJKSARCHIEFBEWAARPLAATS OVER TE BRENGEN DOSSIERS VAN HET ARCHIEF ADOPTIEDOSSIERS VAN DE RAAD VOOR DE KINDERBESCHERMING, GEBOORTEJAREN 1970 TOT EN MET 2001 (NUMMER TOEGANG 2.09.163)</text:h>
      <text:p text:style-name="ifm_p_mt.4.23mm_ifm">De Minister van Justitie en Veiligheid heeft besloten de dossiers genoemd in artikel 1 te beperken op grond van de eerbiediging van de persoonlijke levenssfeer (artikel 15, eerste lid, punt a, Aw). Voor dit archief is het aannemelijk dat de personen op wie de dossiers betrekking hebben ten tijde van de opening, en ook ten tijde van de sluiting van de dossiers nog minderjarig waren, zodat de mogelijkheid bestaat dat zij bij het verstrijken van de termijn van 75 jaar, na sluiting dossiers, nog in leven zijn.</text:p>
      <text:p text:style-name="ifm_p_mt.3.7mm_ifm">Op grond van artikel 15, vierde lid Aw, kunnen beperkingen aan de openbaarheid alleen betrekking hebben op archiefbescheiden minder oud dan vijfenzeventig jaar, tenzij de Minister van Onderwijs, Cultuur en Wetenschap anders beslist. Gelet op de aard van de dossiers en daarin opgenomen (bijzondere) persoonsgegevens is een termijn van 100 jaar na geboortedata van betrokkenen dan ook gerechtvaardigd. De eerbiediging van de persoonlijke levenssfeer van nog levende personen wordt door het stellen van een termijn van 100 jaar na geboortedata van betrokkenen gewaarborgd. Daarom besluit de Minister van Onderwijs, Cultuur en Wetenschap de beperking van de openbaarheid van deze dossiers te stellen op 100 jaar na geboortedatum of wanneer een geboortedatum ontbreekt tot en met 100 jaar na de sluiting van het dossi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4516</text:span><text:tab/>9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4516</text:span><text:tab/>9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inzake de termijn van beperking van de openbaarheid van de naar de rijksarchiefbewaarplaats over te brengen dossiers van het archief adoptiedossiers van de raad voor de kinderbescherming, geboortejaren 1970 tot en met 2001 (nummer toegang 2.09.169)</dc:title>
    <meta:user-defined meta:name="OVERHEIDop.DienstAgentschapInstellingOfProject/DC.creator">Nationaal Archief</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4516</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451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Cultuur en recreatie | Organisatie en beleid</meta:user-defined>
    <meta:user-defined meta:name="DC.title">Besluit inzake de termijn van beperking van de openbaarheid van de naar de rijksarchiefbewaarplaats over te brengen dossiers van het archief adoptiedossiers van de raad voor de kinderbescherming, geboortejaren 1970 tot en met 2001 (nummer toegang 2.09.169)</meta:user-defined>
    <meta:user-defined meta:name="DCTERMS.alternative"/>
    <meta:user-defined meta:name="DCTERMS.W3CDTF/OVERHEIDop.datumOndertekening">2026-05-21</meta:user-defined>
    <meta:user-defined meta:name="DCTERMS.W3CDTF/DCTERMS.available">2026-07-09</meta:user-defined>
    <meta:user-defined meta:name="OVERHEIDop.Ruimtelijkplan/OVERHEIDop.bekendmakingBetreffendePlan"/>
  </office:meta>
</office:document-meta>
</file>