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span_font.bold_ifm" style:family="text" style:name="ifm_span_font.bold_ifm"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4142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7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de raad van bestuur van de Kansspelautoriteit van 26 juni 2026, met kenmerk 7113/01.399.774, tot wijziging van de vergunning tot het organiseren van de staatsloterij (Beschikking Staatsloterij), als bedoeld in artikel 9 Wet op de kansspelen, verleend aan Staatsloterij B.V.</text:h>
      <text:p text:style-name="ifm_p_mt.3.7mm_ifm">Gelezen het verzoek van Staatsloterij B.V. van 5 mei 2026, tot wijziging van artikel 3, voorschrift 11, van de Beschikking Staatsloterij tot het verhogen van de maximale lotprijs van 30 euro naar 40 euro.</text:p>
      <text:p text:style-name="ifm_p_mt.3.7mm_ifm">Gelet op de artikelen 10, eerste en derde lid en 33b van de Wet op de kansspelen;</text:p>
      <text:p text:style-name="ifm_p_mt.3.7mm_indent.0mm_ifm">Besluit</text:p>
      <text:p text:style-name="ifm_p_mt.3.7mm_ifm">De raad van bestuur van de Kansspelautoriteit de Beschikking Staatsloterij als volgt te wijzigen:</text:p>
      <text:p text:style-name="ifm_p_mt.3.7mm_ifm">Artikel 3, vergunningvoorschrift 11 komt te luiden: </text:p>
      <text:p text:style-name="ifm_p_ifm">De maximale verkoopprijs van een geheel lot van de staatsloterij is 40 euro.</text:p>
      <text:p text:style-name="ifm_p_mt.3.7mm_ifm">Dit besluit treedt in werking per 1 juli 2026.</text:p>
      <text:p text:style-name="ifm_p_mt.3.7mm_ifm">Deze beschikking wordt gepubliceerd in de Staatscourant.</text:p>
      <text:p text:style-name="ifm_p_font.italic_mt.3.7mm_ifm">
                  Den Haag,
                   26 juni 2026
               </text:p>
      <text:p text:style-name="ifm_p_font.italic_mt.3.7mm_ifm">De raad van bestuur van de Kansspelautoriteit,<text:line-break/>namens deze,<text:line-break/><text:line-break/>J.<text:s/>Feenstra<text:line-break/>Teammanager Vergunningen</text:p>
      <text:p text:style-name="ifm_p_mt.3.7mm_ifm"><text:span text:style-name="ifm_span_font.bold_ifm">Bezwaar</text:span></text:p>
      <text:p text:style-name="ifm_p_ifm">Dit is een besluit. Tegen dit besluit kunt u bezwaar maken. Dat doet u door een gemotiveerd bezwaarschrift in te dienen. Dit moet u doen<text:span text:style-name="ifm_span_font.bold_ifm"> binnen zes weken</text:span> na de bekendmaking van deze beslissing (dat is: de datum van verzending van dit besluit).</text:p>
      <text:p text:style-name="ifm_p_mt.3.7mm_ifm">U kunt uw bezwaarschrift sturen naar het volgende adres:</text:p>
      <text:p text:style-name="ifm_p_ifm">Kansspelautoriteit</text:p>
      <text:p text:style-name="ifm_p_ifm">Directie Spelersbescherming &amp; Bestuursadvisering</text:p>
      <text:p text:style-name="ifm_p_ifm">Team Juridische Zaken</text:p>
      <text:p text:style-name="ifm_p_ifm">Postbus 298</text:p>
      <text:p text:style-name="ifm_p_ifm">2501 CG Den Haag</text:p>
      <text:p text:style-name="ifm_p_mt.3.7mm_ifm">U kunt uw bezwaarschrift ook digitaal sturen. Dit kunt u doen door uw bezwaarschrift in PDF-formaat te mailen naar griffie@kansspelautoriteit.nl.</text:p>
      <text:p text:style-name="ifm_p_mt.3.7mm_ifm">Een bezwaarschrift kan ook door een gemachtigde worden ingediend. Als de gemachtigde geen advocaat is, moet bij het bezwaarschrift een machtiging worden bijgevoegd.</text:p>
      <text:p text:style-name="ifm_p_mt.3.7mm_ifm">Zorg ervoor dat het bezwaarschrift in elk geval het volgende bevat:</text:p>
      <text:p text:style-name="ifm_p_ifm">•  Naam en adres van de bezwaarmaker;</text:p>
      <text:p text:style-name="ifm_p_ifm">•  De datum van het bezwaarschrift;</text:p>
      <text:p text:style-name="ifm_p_ifm">•  Een kopie van het besluit waartegen bezwaar wordt gemaakt;</text:p>
      <text:p text:style-name="ifm_p_ifm">•  De gronden van het bezwaar; en</text:p>
      <text:p text:style-name="ifm_p_ifm">•  Ondertekening door de bezwaarmaker of de gemachtigde.</text:p>
      <text:p text:style-name="ifm_p_mt.3.7mm_ifm">Als een of meerdere onderdelen in uw bezwaarschrift, zoals bijvoorbeeld de gronden van het bezwaar, ontbreken, zullen wij u de kans geven om dit te herstellen. Mocht u dat niet of niet op tijd doen, kan uw bezwaar niet-ontvankelijk worden verklaard.</text:p>
      <text:p text:style-name="ifm_p_mt.3.7mm_ifm">Let op: het instellen van bezwaar schort de werking van dit besluit niet op. Kunt u het besluit op uw bezwaarschrift niet afwachten omdat u een spoedeisend belang heeft? Dan kunt u bij de sector bestuursrecht van de rechtbank in uw arrondissement een verzoek om voorlopige voorziening indienen.</text:p>
      <text:p text:style-name="ifm_p_mt.3.7mm_ifm">Voor meer informatie kunt u op www.rijksoverheid.nl de brochure ‘Bezwaar en beroep tegen een beslissing van de overheid’ downloaden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4142</text:span><text:tab/>7 jul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4142</text:span><text:tab/>7 jul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de raad van bestuur van de Kansspelautoriteit van 26 juni 2026, met kenmerk 7113/01.399.774, tot wijziging van de vergunning tot het organiseren van de staatsloterij (Beschikking Staatsloterij), als bedoeld in artikel 9 Wet op de kansspelen, verleend aan Staatsloterij B.V.</dc:title>
    <meta:user-defined meta:name="OVERHEID.ZelfstandigBestuursorgaan/DC.creator">Kansspelautoritei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BvasAnderBvas-Web/1.29/xml/MC-OEP-StcrtBvasAnderBvas-Web.xml</meta:user-defined>
    <meta:user-defined meta:name="OVERHEIDop.steltVast"/>
    <meta:user-defined meta:name="OVERHEIDop.StcrtID/DC.identifier">stcrt-2026-24142</meta:user-defined>
    <meta:user-defined meta:name="OVERHEIDop.datumEindeReactietermijn"/>
    <meta:user-defined meta:name="OVERHEIDop.Rubriek/DC.type">ander besluit van algemene strekking</meta:user-defined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4142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zelfstandig bestuursorgaan</meta:user-defined>
    <meta:user-defined meta:name="OVERHEID.TaxonomieBeleidsagenda/OVERHEID.category">Financiën | Organisatie en beleid</meta:user-defined>
    <meta:user-defined meta:name="DC.title">Besluit van de raad van bestuur van de Kansspelautoriteit van 26 juni 2026, met kenmerk 7113/01.399.774, tot wijziging van de vergunning tot het organiseren van de staatsloterij (Beschikking Staatsloterij), als bedoeld in artikel 9 Wet op de kansspelen, verleend aan Staatsloterij B.V.</meta:user-defined>
    <meta:user-defined meta:name="DCTERMS.alternative"/>
    <meta:user-defined meta:name="DCTERMS.W3CDTF/OVERHEIDop.datumOndertekening">2026-06-26</meta:user-defined>
    <meta:user-defined meta:name="DCTERMS.W3CDTF/DCTERMS.available">2026-07-07</meta:user-defined>
    <meta:user-defined meta:name="OVERHEIDop.Ruimtelijkplan/OVERHEIDop.bekendmakingBetreffendePlan"/>
  </office:meta>
</office:document-meta>
</file>