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109</text:p>
          </table:table-cell>
        </table:table-row>
        <table:table-row table:style-name="staatscourant.koprow1">
          <table:covered-table-cell/>
          <table:covered-table-cell/>
          <table:table-cell office:value-type="string" table:style-name="staatscourant.publicatiedatumcel">
            <text:p>7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Publicatiebeleid sancties van de Rijksinspectie Digitale Infrastructuur</text:h>
      <text:p text:style-name="ifm_p_mt.7.4mm_ifm">De Rijksinspectie Digitale Infrastructuur (RDI) houdt toezicht op de naleving van verschillende wetten en regelgeving. De RDI is in dat verband ook bevoegd om namens de Minister dan wel de Staatssecretaris van Economische Zaken en Klimaat (Digitale Economie en Soevereiniteit), de Minister van Klimaat en Groene Groei en de Minister van Volksgezondheid, Welzijn en Sport (hierna de Minister dan wel de Staatssecretaris) bestuursrechtelijke sancties, zoals een bestuurlijke boete of een last onder dwangsom op te leggen. De RDI beschikt op grond van de Wet open overheid (Woo) over de (algemene) bevoegdheid om sanctiebesluiten te publiceren. In dit Publicatiebeleid sancties RDI (Publicatiebeleid) zet de RDI de uitgangspunten uiteen voor de publicaties van door de RDI opgelegde sancties en eventuele daaropvolgende beslissingen op bezwaar.</text:p>
      <text:h text:style-name="ifm_p_font.bold_mt.5.08mm_page.keep-with-next_ifm" text:outline-level="2">Artikel<text:s/>1<text:s/>– Uitgangspunten</text:h>
      <text:p text:style-name="ifm_p_mt.4.23mm_ifm">1.1  De RDI betracht bij de uitvoering van haar wettelijke taken zo veel mogelijk openheid, met inachtneming van geldende waarborgen.</text:p>
      <text:p text:style-name="ifm_p_ifm">1.2  De RDI heeft de bevoegdheid om namens de Minister dan wel de Staatssecretaris sancties op te leggen. De RDI beslist voorts namens de Minister dan wel de Staatssecretaris op bezwaren tegen opgelegde sancties.</text:p>
      <text:p text:style-name="ifm_p_ifm">1.3  De RDI heeft op grond van artikel 3.1 van de Woo de algemene bevoegdheid om sanctiebesluiten, zoals boetebesluiten, lasten onder dwangsom en bijbehorende invorderingsbesluiten, alsmede beslissingen op bezwaar, uit eigen beweging openbaar te maken.</text:p>
      <text:p text:style-name="ifm_p_ifm">1.4  In het Boetebeleid RDI<text:note text:id="n1" text:note-class="footnote"><text:note-citation text:label="1 ">1</text:note-citation><text:note-body><text:p text:style-name="ifm_p_font.normal_size.6.93pt_mt..5mm_indent.-0.1161in_mleft.0.1161in_ifm">U kunt het Boetebeleid RDI vinden op de website www.rdi.nl. Zie ook <text:span text:style-name="ifm_span_font.italic_size.6.93pt_ifm">Stcrt.</text:span> 2026, 24108.</text:p></text:note-body></text:note> is bepaald hoe de RDI de hoogte van bestuurlijke boetes in individuele zaken vaststelt. In artikel 3 van het Boetebeleid RDI is daartoe een categorie-indeling opgenomen. In bijlage 2 bij het Boetebeleid RDI is bepaald in welke categorie de overtredingen van de daarin opgenomen normen zijn ingedeeld.</text:p>
      <text:p text:style-name="ifm_p_ifm">1.5  De RDI kan een boetebesluit zo spoedig mogelijk openbaar maken, indien het een bestuurlijke boete betreft van een overtreding van een bepaling die in het Boetebeleid RDI is ingedeeld in categorie I, II, III of IV en publicatie gezien de aard van de betrokken belangen gerechtvaardigd is.</text:p>
      <text:p text:style-name="ifm_p_ifm">1.6  De RDI maakt een boetebesluit zo spoedig mogelijk openbaar, als het een bestuurlijke boete betreft voor overtreding van een bepaling die in het Boetebeleid RDI is ingedeeld in categorie V of hoger.</text:p>
      <text:p text:style-name="ifm_p_ifm">1.7  In het Dwangsombeleid RDI<text:note text:id="n2" text:note-class="footnote"><text:note-citation text:label="2 ">2</text:note-citation><text:note-body><text:p text:style-name="ifm_p_font.normal_size.6.93pt_mt..5mm_indent.-0.1161in_mleft.0.1161in_ifm"><text:span text:style-name="ifm_span_font.italic_size.6.93pt_ifm">Stcrt.</text:span> 2026, 24110.</text:p></text:note-body></text:note> is bepaald hoe de RDI een last onder dwangsom in individuele zaken oplegt. In artikel 5 van het Dwangsombeleid RDI is daartoe een categorie-indeling opgenomen. In bijlage 2 bij het Dwangsombeleid RDI is bepaald in welke categorie de overtredingen van de daarin opgenomen normen zijn ingedeeld.</text:p>
      <text:p text:style-name="ifm_p_ifm">1.8  De RDI kan een dwangsombesluit en bijbehorend invorderingsbesluit publiceren indien de betreffende overtreding is ingedeeld in categorie IV of lager, één of meer dwangsommen zijn verbeurd en publicatie gezien de aard van de betrokken belangen gerechtvaardigd is.</text:p>
      <text:p text:style-name="ifm_p_ifm">1.9  De RDI maakt een dwangsombesluit en bijbehorend invorderingsbesluit in beginsel openbaar, als het een dwangsombesluit betreft voor overtreding van een bepaling die is ingedeeld in categorie V of hoger, indien één of meer dwangsommen zijn verbeurd.</text:p>
      <text:p text:style-name="ifm_p_ifm">1.10  Indien de RDI een boetebesluit of dwangsombesluit en bijbehorend invorderingsbesluit ingevolge artikel 1.5, artikel 1.6, artikel 1.8 of artikel 1.9 openbaar heeft gemaakt, maakt de RDI in beginsel ook de beslissing op bezwaar zo spoedig mogelijk openbaar.</text:p>
      <text:p text:style-name="ifm_p_ifm">1.11  De publicatie van een boetebesluit, dwangsombesluit en bijbehorend invorderingsbesluit of beslissing op bezwaar als bedoeld in artikel 1.5, artikel 1.6, artikel 1.8, artikel 1.9 of artikel 1.10, blijft achterwege, indien publicatie leidt tot onevenredig nadeel voor de betrokken belanghebbende(n), dan wel indien publicatie in strijd zou kunnen komen met de toezichtdoelen van de RDI. Gegevens die anderszins ingevolge artikel 5.1 van de Woo niet voor verstrekking in aanmerking komen, worden niet openbaar gemaakt.</text:p>
      <text:p text:style-name="ifm_p_ifm">1.12  Indien in een besluit zowel een last onder dwangsom als een bestuurlijke boete wordt opgelegd, kunnen de beide besluiten worden gepubliceerd in verband met de samenhang tussen de beide besluiten, ook als één of meer van de overtredingen in categorie V of hoger is ingedeeld en één of meer overtredingen in categorie IV of lager is ingedeeld.</text:p>
      <text:p text:style-name="ifm_p_ifm">1.13  Indien in een boetebesluit meerdere boetes worden opgelegd vanwege meerdere overtredingen, waarvan één of meer overtredingen in categorie V of hoger en één of meer overtredingen in categorie IV of lager zijn ingedeeld, kan het boetebesluit integraal worden gepubliceerd in verband met de samenhang tussen de overtredingen.</text:p>
      <text:p text:style-name="ifm_p_ifm">1.14  Indien in een dwangsombesluit lasten onder dwangsom worden opgelegd vanwege meerdere overtredingen, waarvan één of meer overtredingen in categorie V of hoger en één of meer overtredingen in categorie IV of lager zijn ingedeeld, kan het dwangsombesluit integraal worden gepubliceerd in verband met de samenhang tussen de overtredingen.</text:p>
      <text:h text:style-name="ifm_p_font.bold_mt.5.08mm_page.keep-with-next_ifm" text:outline-level="2">Artikel<text:s/>2<text:s/>– Wijze van publicatie</text:h>
      <text:p text:style-name="ifm_p_mt.4.23mm_ifm">2.1  De RDI publiceert boetebesluiten en dwangsombesluiten (inclusief invorderingsbesluiten) in beginsel niet-geanonimiseerd.</text:p>
      <text:p text:style-name="ifm_p_ifm">2.2  De RDI publiceert sanctiebesluiten via de website www.rdi.nl. De besluiten gaan in beginsel vergezeld van een nieuwsbericht. Verder kan de RDI het nieuwsbericht via haar mediakanalen, waaronder sociale media, delen.</text:p>
      <text:p text:style-name="ifm_p_ifm">2.3  De RDI maakt de indiening van een bezwaar of de instelling van een beroep of hoger beroep tegen een gepubliceerd boetebesluit, dwangsombesluit of invorderingsbesluit, alsmede de uitkomsten daarvan, openbaar door middel van een toevoeging (update) aan het nieuwsbericht in tabelvorm. Het nieuwsbericht zal door de RDI in beginsel niet nogmaals worden gepubliceerd of onder de aandacht gebracht worden.</text:p>
      <text:p text:style-name="ifm_p_ifm">2.4  De RDI publiceert beslissingen op bezwaar in beginsel niet-geanonimiseerd.</text:p>
      <text:p text:style-name="ifm_p_ifm">2.5  De RDI publiceert een beslissing op bezwaar door een link naar de beslissing op bezwaar aan de webpagina van het nieuwsbericht en het primaire besluit toe te voegen. De RDI zal de beslissing op bezwaar in beginsel niet opnieuw via een nieuw nieuwsbericht of anderszins onder de aandacht brengen.</text:p>
      <text:h text:style-name="ifm_p_font.bold_mt.5.08mm_page.keep-with-next_ifm" text:outline-level="2">Artikel<text:s/>3<text:s/>– Proces</text:h>
      <text:p text:style-name="ifm_p_mt.4.23mm_ifm">3.1  Indien de RDI op grond van artikel 1.5, artikel 1.6, artikel 1.8 of artikel 1.9 van dit Publicatiebeleid voornemens is om tot publicatie van een boetebesluit dan wel dwangsombesluit en invorderingsbesluit over te gaan, zal de RDI eerst een voornemen daartoe aan de betreffende belanghebbende(n) kenbaar maken. Bij het voornemen zal de RDI een conceptnieuwsbericht voegen.</text:p>
      <text:p text:style-name="ifm_p_ifm">3.2  Indien de RDI voornemens is een dwangsombesluit met daarbij behorend invorderingsbesluit te publiceren, zal de RDI het voornemen daartoe in één voorgenomen publicatiebesluit opnemen.</text:p>
      <text:p text:style-name="ifm_p_ifm">3.3  Indien de RDI op grond van artikel 1.10 van dit Publicatiebeleid voornemens is om tot publicatie van een beslissing op bezwaar over te gaan, zal de RDI eveneens eerst een voornemen daartoe aan de betreffende belanghebbende(n) kenbaar maken. De RDI zal in beginsel niet nogmaals een nieuwsbericht opmaken.</text:p>
      <text:p text:style-name="ifm_p_ifm">3.4  Belanghebbenden kunnen vervolgens binnen een termijn van in beginsel drie weken na het voornemen als bedoeld in artikel 3.1, artikel 3.2 dan wel artikel 3.3 een zienswijze naar voren brengen. In de zienswijze kan door de belanghebbende(n) gemotiveerd worden toegelicht dat gegevens op grond van artikel 5.1 van de Woo vertrouwelijk moeten worden gehouden.</text:p>
      <text:p text:style-name="ifm_p_ifm">3.5  Na ontvangst van de zienswijze van belanghebbende(n) ten aanzien van de voorgenomen publicatie of het verstrijken van de daarvoor geboden termijn, neemt de RDI een besluit met betrekking tot de publicatie. Indien en voor zover de RDI besluit tot publicatie over te gaan, bevat dat besluit de openbaar te maken gegevens en de wijze en de datum waarop de openbaarmaking zal plaatsvinden. De RDI zal het te publiceren nieuwsbericht en de te openbare versie van het besluit met het publicatiebesluit meesturen.</text:p>
      <text:p text:style-name="ifm_p_ifm">3.6  De openbaarmaking van een besluit geschiedt niet eerder dan nadat twee weken zijn verstreken na de dag waarop het publicatiebesluit aan de betreffende belanghebbende(n) bekend is gemaakt, tenzij de betreffende belanghebbende(n) het besluit zelf heeft openbaar gemaakt, heeft laten openbaar maken of heeft aangegeven geen bedenkingen te hebben tegen eerdere openbaarmaking.</text:p>
      <text:p text:style-name="ifm_p_ifm">3.7  Indien wordt verzocht om een voorlopige voorziening als bedoeld in artikel 8:81 van de Algemene wet bestuursrecht om openbaarmaking te voorkomen, gaat de RDI niet over tot openbaarmaking totdat de voorzieningenrechter uitspraak heeft gedaan of het verzoek om een voorlopige voorziening is ingetrokken.</text:p>
      <text:p text:style-name="ifm_p_ifm">3.8  Het nieuwsbericht, sanctiebesluit en de eventuele beslissing op bezwaar, zullen gedurende een periode van vijf jaar na bekendmaking van het sanctiebesluit beschikbaar blijven op de website van de RDI en de gebruikte mediakanalen.</text:p>
      <text:h text:style-name="ifm_p_font.bold_mt.5.08mm_page.keep-with-next_ifm" text:outline-level="2">Artikel<text:s/>4<text:s/>– Wijziging eerder beleid</text:h>
      <text:p text:style-name="ifm_p_mt.4.23mm_ifm">Dit Publicatiebeleid treedt in de plaats van het Publicatiebeleid bestuurlijke boetes RDI, zoals gepubliceerd in de Staatscourant op 8 oktober 2025, nr. 33861.</text:p>
      <text:h text:style-name="ifm_p_font.bold_mt.5.08mm_page.keep-with-next_ifm" text:outline-level="2">Artikel<text:s/>5<text:s/>– Inwerkingtreding</text:h>
      <text:p text:style-name="ifm_p_mt.4.23mm_ifm">Dit Publicatiebeleid treedt in werking met ingang van de dag na de datum van uitgifte van de Staatscourant waarin het wordt geplaatst.</text:p>
      <text:p text:style-name="ifm_p_font.italic_mt.3.7mm_ifm"><text:line-break/>A.T.A.J. van<text:s/>Dijk<text:line-break/>Inspecteur-generaalRijksinspectie Digitale Infrastructuur</text:p>
      <text:h text:style-name="ifm_p_font.bold_mt.5.08mm_page.break-before_ifm" text:outline-level="4">TOELICHTING</text:h>
      <text:h text:style-name="ifm_p_font.bold_mt.5.08mm_page.keep-with-next_ifm" text:outline-level="5">1.<text:s/>Inleiding</text:h>
      <text:p text:style-name="ifm_p_mt.4.23mm_ifm">De RDI is door de Minister dan wel de Staatssecretaris aangewezen als toezichthouder, belast met het toezicht op de naleving van verschillende wetten die betrekking hebben op onder andere het gebied van telecommunicatie en het digitale domein. De RDI beschikt over verschillende handhavingsbevoegdheden, waaronder het opleggen van bestuurlijke boetes en lasten onder dwangsom, in naam van de Minister dan wel de Staatssecretaris. Verder beschikt de RDI ingevolge de Woo over de algemene bevoegdheid om tot publicatie van, onder andere, boetebesluiten en dwangsombesluiten over te gaan. In dit Publicatiebeleid zet de RDI de uitgangspunten uiteen die worden gehanteerd met betrekking tot de publicatie van boetebesluiten, dwangsombesluiten en eventuele daaropvolgende beslissingen op bezwaar. Die uitgangspunten gelden uitsluitend indien en voor zover de RDI op grond van de Woo over voormelde algemene bevoegdheid beschikt om tot publicatie over te gaan.</text:p>
      <text:h text:style-name="ifm_p_font.bold_mt.5.08mm_page.keep-with-next_ifm" text:outline-level="5">2.<text:s/>Doelen van publicatie</text:h>
      <text:p text:style-name="ifm_p_mt.4.23mm_ifm">De RDI betracht bij de uitvoering van haar wettelijke taken zoveel mogelijk openheid, met inachtneming van geldende waarborgen. Uit de jurisprudentie volgt dat het past bij de taak van een toezichthouder dat sanctiebesluiten worden gepubliceerd, zodat bekendheid wordt gegeven aan de wijze van uitvoering van zijn taak en zodat anderen worden gewaarschuwd.<text:note text:id="n3" text:note-class="footnote"><text:note-citation text:label="3 ">3</text:note-citation><text:note-body><text:p text:style-name="ifm_p_font.normal_size.6.93pt_mt..5mm_indent.-0.1161in_mleft.0.1161in_ifm">ABRvS 29 mei 2024, ECLI:NL:RVS:2024:2221; ABRvS 13 oktober 2021, ECLI:NL:RVS:2021:2295; Rb. Rotterdam 5 juli 2016, ECLI:NL:RBROT:2016:5030; ABRvS 10 november 2010, ECLI:NL:RVS:2010:BO3468.</text:p></text:note-body></text:note> De toezichthouder zal desalniettemin een belangenafweging moeten verrichten. Die afweging houdt blijkens de jurisprudentie in dat het algemene belang dat met openbaarmaking wordt gediend, moet worden afgewogen tegen het belang van de overtreder om geen onevenredig nadeel te lijden als gevolg van de publicatie. Daarbij wordt aan het algemeen belang van openbaarmaking een groot gewicht toegekend. Reputatieschade (en daarmee verband houdende vermogensschade) die in de regel het gevolg is van de publicatie van een sanctiebesluit is in beginsel onvoldoende om van publicatie af te zien.</text:p>
      <text:p text:style-name="ifm_p_mt.3.7mm_ifm">Hierbij geldt dat openbaarmaking past bij de missie van de RDI. De RDI staat voor een veilig verbonden Nederland. Door de maatschappij te informeren over opgelegde bestuurlijke sancties en vastgestelde overtredingen, wordt hieraan een bijdrage geleverd bijvoorbeeld door het wegnemen van maatschappelijke onrust. Bij het algemene belang dat wordt gediend met openbaarmaking kan onderscheid worden gemaakt tussen verschillende (sub)doelen. Het gaat daarbij om (i) het doel het publiek zo ruim mogelijk kennis te kunnen laten nemen van het optreden van de toezichthouder en de gronden daarvoor, (ii) het doel andere (rechts)personen die onder toezicht staan te laten weten welke gedragingen kunnen leiden tot handhaving en inzicht te laten krijgen in de invulling die de toezichthouder aan bepaalde normen geeft, (iii) het doel (rechts)personen, die door de inbreuk schade hebben geleden, eventueel hun rechten jegens de overtreder geldend te kunnen laten maken en daarin eigen keuzes te maken en (iv) het doel andere (rechts)personen die onder toezicht staan te ontmoedigen om overtredingen te begaan. Ten aanzien van lasten onder dwangsom kan de mogelijkheid van publicatie na verbeurte een extra prikkel opleveren om uiterlijk binnen de begunstigingstermijn tot beëindiging van de overtreding over te gaan.</text:p>
      <text:h text:style-name="ifm_p_font.bold_mt.5.08mm_page.keep-with-next_ifm" text:outline-level="5">3.<text:s/>Uitgangspunten publicatiebeleid</text:h>
      <text:p text:style-name="ifm_p_mt.4.23mm_ifm">Bij de beslissing om in een concreet dossier al dan niet tot publicatie van een sanctiebesluit over te gaan betrekt de RDI de doelen van openbaarmaking, net als de belangen die pleiten tegen openbaarmaking. Daarbij maakt de RDI beleidsmatig een onderscheid al naar gelang de ernst (en daarmee de (maatschappelijke) impact) van een overtreding. In het Boetebeleid RDI en Dwangsombeleid RDI zijn in dat verband tabellen opgenomen met meerdere categorieën, van minst ernstig naar ernstigst. In de bijlagen bij het Boetebeleid RDI en Dwangsombeleid RDI zijn de overtredingen van bepalingen op de naleving waarvan de RDI toezicht houdt, ingedeeld in de verschillende categorieën. De RDI sluit in het kader van dit Publicatiebeleid aan bij de categorie-indeling uit het Boetebeleid RDI en Dwangsombeleid RDI.</text:p>
      <text:p text:style-name="ifm_p_mt.3.7mm_ifm">Voor wat betreft de overtredingen van bepalingen die zijn ingedeeld in de categorieën V en hoger geldt dat de RDI publicatie van het boetebesluit als uitgangspunt hanteert. Dat houdt in dat de RDI zo spoedig mogelijk na het nemen van een boetebesluit vanwege een overtreding van een bepaling die in één van deze categorieën is ingedeeld, tot publicatie daarvan overgaat, te weten na een wachttermijn van twee weken in acht te hebben genomen. Ten aanzien van dwangsombesluiten geldt dat de RDI publicatie als uitgangspunt hanteert voor wat betreft de overtredingen van bepalingen die zijn ingedeeld in de categorieën V en hoger en waarbij één of meer dwangsommen zijn verbeurd. Dat houdt in dat de RDI nadat zij heeft vastgesteld dat er één of meer dwangsommen zijn verbeurd vanwege een overtreding van een bepaling die in één van deze categorieën is ingedeeld, tot publicatie van het dwangsombesluit en van het invorderingsbesluit overgaat.</text:p>
      <text:p text:style-name="ifm_p_mt.3.7mm_ifm">Dit uitgangspunt houdt ermee verband dat de overtredingen van de bepalingen die in de hoogste categorieën zijn ingedeeld, in ieder geval maatschappelijk (zeer) relevant zijn. Burgers, marktpartijen en overheidsdiensten hebben er daarom groot belang bij om op korte termijn kennis te kunnen nemen van de vastgestelde overtreding en het optreden van de RDI daartegen. Veelal gaat het bij de bepalingen die zijn ingedeeld in de hoogste categorieën immers om overtredingen van cybersecurityregels, privacyregels of om de bescherming van netwerken dan wel zeer gevoelige (telecom)gegevens. De RDI zal onverminderd het voorgaande de belangen die pleiten voor publicatie van het sanctiebesluit en de belangen die daartegen pleiten afwegen.</text:p>
      <text:p text:style-name="ifm_p_mt.3.7mm_ifm">Voor de overtredingen van bepalingen die zijn ingedeeld in de categorieën I tot en met IV geldt dat de RDI tot publicatie van een boetebesluit of dwangsom- en invorderingsbesluit <text:span text:style-name="ifm_span_font.italic_ifm">kan</text:span> besluiten. Voor dwangsombesluiten geldt eveneens dat één of meer dwangsommen verbeurd moeten zijn. Ook voor deze overtredingen in categorie IV of lager geldt dat de betreffende besluiten maatschappelijk (zeer) relevant kunnen zijn. Voor dergelijke besluiten zal per geval een afweging worden gemaakt of tot publicatie wordt overgegaan. Daarbij zal de RDI de doelen van publicatie en de belangen die zich daartegen verzetten afwegen. Een voorbeeld van een situatie waarin de RDI kan besluiten tot publicatie van een sanctiebesluit over te gaan, betreft een overtreding waarbij wordt gegraven bij of rondom een gasleiding, zonder dat een graafmelding is gedaan. Dat levert een overtreding op van artikel 15, eerste lid, van de Wet informatie-uitwisseling bovengrondse en ondergrondse netten en netwerken (Wibon) die in het Boetebeleid en Dwangsombeleid RDI is ingedeeld in categorie III. Aangezien een dergelijke overtreding gezien de aard daarvan ernstig en maatschappelijk zeer relevant is, is voorstelbaar dat de RDI in een dergelijk geval tot publicatie besluit.</text:p>
      <text:p text:style-name="ifm_p_mt.3.7mm_ifm">Indien de RDI een boetebesluit of dwangsom- en invorderingsbesluit op basis van voormelde afwegingen openbaar heeft gemaakt, dan maakt de RDI een eventuele daaropvolgende beslissing op bezwaar eveneens openbaar. Door middel van de publicatie van de beslissing op bezwaar geeft de RDI meer inzicht in haar werkwijze, wordt ook inzicht geboden in aangevoerde bezwaargronden en hoe de RDI de desbetreffende gronden beoordeelt en vindt verdere voorlichting plaats omtrent de vaststellingen van de RDI. Dat draagt bij aan de transparantie die de RDI nastreeft.</text:p>
      <text:h text:style-name="ifm_p_font.bold_mt.5.08mm_page.keep-with-next_ifm" text:outline-level="5">4.<text:s/>Wijze van publicatie en proces</text:h>
      <text:p text:style-name="ifm_p_mt.4.23mm_ifm">De RDI publiceert sanctiebesluiten in beginsel niet-geanonimiseerd. Dat betekent dat sanctiebesluiten in beginsel met naam en toenaam van de overtreder worden gepubliceerd. Geanonimiseerde openbaarmaking wordt in beginsel niet voldoende geacht om de werkzaamheid van de openbaarmaking met het oog op de hiervoor genoemde, nagestreefde doelen en te dienen belangen te verzekeren. Daarom is niet-geanonimiseerde openbaarmaking hiervoor in het algemeen een geschikte, noodzakelijke en evenwichtige maatregel en vormt niet-geanonimiseerde publicatie het uitgangspunt.</text:p>
      <text:p text:style-name="ifm_p_mt.3.7mm_ifm">De sanctiebesluiten worden, in beginsel vergezeld van een nieuwsbericht, op de website van de RDI geplaatst. Verder kan de RDI het nieuwsbericht door middel van een link daarnaartoe en begeleidende tekst via haar mediakanalen, waaronder sociale mediakanalen, delen. In het nieuwsbericht wordt een samenvatting van het sanctiebesluit gegeven. Hoewel een nieuwsbericht vanzelfsprekend niet alle nuances en details van een sanctiebesluit kan bevatten, dient het nieuwsbericht een goede weergave van het sanctiebesluit te zijn.</text:p>
      <text:p text:style-name="ifm_p_mt.3.7mm_ifm">Indien en voor zover bezwaar en/of (hoger) beroep is ingesteld tegen een gepubliceerd sanctiebesluit, maakt de RDI dat door middel van een toevoeging in tabelvorm aan het al gepubliceerde nieuwsbericht kenbaar.</text:p>
      <text:p text:style-name="ifm_p_mt.3.7mm_ifm">Ook voor beslissingen op bezwaar geldt dat de RDI in beginsel tot niet-geanonimiseerde publicatie overgaat. De publicatie van een beslissing op bezwaar geschiedt door een link naar de beslissing op bezwaar beschikbaar te stellen op de webpagina waar het eerdere nieuwsbericht en het sanctiebesluit zijn opgenomen. De beslissing op bezwaar zal in beginsel niet vergezeld gaan van een nieuw nieuwsbericht.</text:p>
      <text:p text:style-name="ifm_p_mt.3.7mm_ifm">Voordat de RDI een definitief besluit neemt omtrent de publicatie van een sanctiebesluit, dan wel beslissing op bezwaar, maakt de RDI een voornemen daartoe kenbaar aan de desbetreffende belanghebbende(n). In het voornemen maakt de RDI duidelijk op welke wijze de RDI voornemens is om tot publicatie over te gaan. Bij het voornemen tot publicatie van het sanctiebesluit voegt de RDI een conceptnieuwsbericht. Bij het voornemen tot publicatie van de beslissing op bezwaar wordt in beginsel niet een nieuw nieuwsbericht opgemaakt.</text:p>
      <text:p text:style-name="ifm_p_mt.3.7mm_ifm">De RDI nodigt de betreffende belanghebbende(n) in het voornemen uit om een (mondelinge dan wel schriftelijke) zienswijze te geven. Daarvoor wordt een termijn van in beginsel drie weken gegeven. De betreffende belanghebbende(n) kan vervolgens een zienswijze geven op de voorgenomen publicatie. Daarbij kan de betreffende belanghebbende(n) ingaan op de openbaar te maken versie van het besluit en het nieuwsbericht. Mochten er passages in de te openbaren versie van het sanctiebesluit dan wel de beslissing op bezwaar vertrouwelijk moeten worden gehouden, dan is het aan de betreffende belanghebbende(n) om te motiveren waarom die passages op grond van de Woo vertrouwelijk moeten worden gehouden. Passages die bijvoorbeeld bedrijfsvertrouwelijke gegevens bevatten of processen beschrijven waarvoor geldt dat het schadelijk is als ze naar buiten worden gebracht, kunnen op die manier gelakt worden in de te publiceren versie van een besluit.</text:p>
      <text:p text:style-name="ifm_p_mt.3.7mm_ifm">De RDI neemt vervolgens een definitief publicatiebesluit. Daarin betrekt de RDI de gegeven zienswijze(n). Bij het publicatiebesluit wordt het definitieve nieuwsbericht en de te openbaren versie van het sanctiebesluit gevoegd. Indien de RDI daarin besluit tot publicatie van het sanctiebesluit dan wel de beslissing op bezwaar over te gaan, dan neemt de RDI een wachttermijn van twee weken in acht. Die wachttermijn stelt de belanghebbende(n) in staat om rechtsmiddelen aan te wenden om de publicatie tegen te houden. Als wordt verzocht om een voorlopige voorziening als bedoeld in artikel 8:81 van de Algemene wet bestuursrecht om openbaarmaking te voorkomen, gaat de RDI niet over tot openbaarmaking totdat de voorzieningenrechter uitspraak heeft gedaan of het verzoek is ingetrokken.</text:p>
      <text:p text:style-name="ifm_p_mt.3.7mm_ifm">Het nieuwsbericht en het gepubliceerde besluit (en de eventuele beslissing op bezwaar) zullen gedurende een periode van vijf jaar na bekendmaking van het sanctiebesluit beschikbaar blijven op de website van de RDI en de eventueel gebruikte mediakanalen. De RDI heeft bij het vaststellen van deze termijn overwogen dat de bekendheid met het besluit gedurende een periode van vijf jaar maatschappelijk relevant moet worden geacht. Gedurende deze termijn wordt met andere woorden voldaan aan de doelen die met publicatie worden nagestreefd. Deze termijn sluit ook aan bij uitgangspunten die elders in wetgeving omtrent de publicatietermijn van sanctiebesluiten zijn opgenomen.</text:p>
      <text:h text:style-name="ifm_p_font.bold_mt.5.08mm_page.keep-with-next_ifm" text:outline-level="5">6.<text:s/>Inwerkingtreding</text:h>
      <text:p text:style-name="ifm_p_mt.4.23mm_ifm">Dit Publicatiebeleid treedt direct na de publicatie daarvan in de Staatscourant in werking. Voor boetebesluiten vanwege overtredingen van de bepalingen die zijn ingedeeld in de categorieën V en hoger werd al voorafgaand aan dit beleid als uitgangspunt gehanteerd dat tot publicatie zou worden overgegaan. Voor de overtredingen van de bepalingen in de categorieën I tot en met IV maakte de RDI al per geval een afweging of publicatie aangewezen was. Dit Publicatiebeleid brengt in deze uitgangspunten dan ook geen verandering, zodat een overgangstermijn voor boetebesluiten niet nodig is. Omdat de RDI geen beleid hanteerde ten aanzien van de publicatie van dwangsombesluiten, zal de RDI de in dit Publicatiebeleid vastgestelde uitgangspunten hanteren zodra nieuwe dwangsombesluiten worden genomen op basis van het Dwangsombeleid RDI.</text:p>
      <text:p text:style-name="ifm_p_mt.3.7mm_ifm">Indien aanleiding bestaat om het Publicatiebeleid aan te passen, dan zal met toepassing van artikel 4 van dit Publicatiebeleid, tot wijziging van het beleid worden overgegaan en zal eerder beleid worden verva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4109</text:span><text:tab/>7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4109</text:span><text:tab/>7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ublicatiebeleid sancties van de Rijksinspectie Digitale Infrastructuur</dc:title>
    <meta:user-defined meta:name="OVERHEIDop.DienstAgentschapInstellingOfProject/DC.creator">Rijksinspectie Digitale Infrastructuur</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4109</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410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Economie | ICT</meta:user-defined>
    <meta:user-defined meta:name="DC.title">Publicatiebeleid sancties van de Rijksinspectie Digitale Infrastructuur</meta:user-defined>
    <meta:user-defined meta:name="DCTERMS.W3CDTF/DCTERMS.available">2026-07-07</meta:user-defined>
  </office:meta>
</office:document-meta>
</file>