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417</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het bestuur van de Raad voor Rechtsbijstand van 15 juni 2026, houdende de bekendmaking van de Beleidsregels 2026 (Besluit Beleidsregels RvR gesubsidieerde rechtsbijstand 2026)</text:h>
      <text:p text:style-name="ifm_p_mt.7.4mm_ifm">Het bestuur van de Raad voor Rechtsbijstand,</text:p>
      <text:p text:style-name="ifm_p_mt.3.7mm_ifm">Gelet op artikel 7 en 7a van de Wet op de rechtsbijstand;</text:p>
      <text:p text:style-name="ifm_p_mt.3.7mm_indent.0mm_ifm">Besluit:</text:p>
      <text:h text:style-name="ifm_p_font.bold_mt.5.08mm_page.keep-with-next_ifm" text:outline-level="2">Artikel<text:s/>1<text:s/></text:h>
      <text:p text:style-name="ifm_p_mt.4.23mm_ifm">Bij de uitvoering van de Wet op de rechtsbijstand, het Besluit vergoedingen rechtsbijstand 2000, het Besluit rechtsbijstand- en toevoegingscriteria, het Besluit eigen bijdrage rechtsbijstand en het Besluit toevoeging mediation past de Raad voor Rechtsbijstand het beleid toe dat is neergelegd in de bijlage bij dit besluit.</text:p>
      <text:h text:style-name="ifm_p_font.bold_mt.5.08mm_page.keep-with-next_ifm" text:outline-level="2">Artikel<text:s/>2<text:s/></text:h>
      <text:p text:style-name="ifm_p_mt.4.23mm_ifm">Dit besluit treedt in werking met ingang van 13 juli 2026. Het beleid zoals dat feitelijk werd toegepast vóór de datum van inwerkingtreding van dit besluit blijft van toepassing op toevoegingen die zijn afgegeven vóór de datum van inwerkingtreding van dit besluit.</text:p>
      <text:h text:style-name="ifm_p_font.bold_mt.5.08mm_page.keep-with-next_ifm" text:outline-level="2">Artikel<text:s/>3<text:s/></text:h>
      <text:p text:style-name="ifm_p_mt.4.23mm_ifm">Dit besluit wordt aangehaald als: Besluit Beleidsregels Raad voor Rechtsbijstand gesubsidieerde rechtsbijstand 2026.</text:p>
      <text:p text:style-name="ifm_p_mt.3.7mm_ifm">Dit besluit zal met de toelichting in de Staatscourant worden geplaatst. De inhoud van de bijlage kan worden ingezien via het internet op www.beleidswijzer.rvr.org.</text:p>
      <text:p text:style-name="ifm_p_font.italic_mt.3.7mm_ifm">
                  ’s-Hertogenbosch,
                   15 juni 2026
               </text:p>
      <text:p text:style-name="ifm_p_font.italic_mt.3.7mm_ifm"><text:line-break/>I.D.<text:s/>Nijboer<text:line-break/>Algemeen directeur/bestuurder Raad voor Rechtsbijstand</text:p>
      <text:h text:style-name="ifm_p_font.bold_mt.5.08mm_page.break-before_ifm" text:outline-level="4">TOELICHTING</text:h>
      <text:h text:style-name="ifm_p_font.bold_mt.5.08mm_page.keep-with-next_ifm" text:outline-level="5">Inleiding</text:h>
      <text:p text:style-name="ifm_p_mt.4.23mm_ifm">Het beleid dat de Raad voor Rechtsbijstand (hierna: RvR) hanteert bij de uitvoering van de aan hem opgedragen wetten en regelingen bevond zich sinds 2010 op de website Kenniswijzer. Vanaf heden publiceert de RvR zijn beleidsregels door bekendmaking van een besluit in de Staatscourant. De bijlage waarnaar in dit besluit wordt verwezen is de Beleidsbundel RvR die kan worden geraadpleegd op de website www.beleidswijzer.rvr.org. De website waarnaar in dit besluit verwezen wordt, vervangt de website Kenniswijzer. Tevens liggen deze beleidsregels ter inzage op het hoofdkantoor van de RvR in Den Bosch.</text:p>
      <text:h text:style-name="ifm_p_font.bold_mt.5.08mm_page.keep-with-next_ifm" text:outline-level="5">Inhoud en reikwijdte van de beleidsregels</text:h>
      <text:p text:style-name="ifm_p_mt.4.23mm_ifm">De beleidsregels van de RvR geven zowel invulling aan de op basis van wet- en regelgeving gegeven beleidsruimte (afweging van belangen) als aan de beoordelingsruimte (de uitleg van wettelijke bepalingen met vage of open normen).</text:p>
      <text:p text:style-name="ifm_p_mt.3.7mm_ifm">De beleidsregels dienen te worden onderscheiden van (gebruikers)instructies aan medewerkers van de RvR. Deze instructies bevatten geen beleid, maar instructies aan medewerkers van de RvR over de verwerking van een aanvraag.</text:p>
      <text:p text:style-name="ifm_p_mt.3.7mm_ifm">Omdat de beleidsregels van de RvR voor zowel medewerkers van de RvR als voor anderen, zoals advocaten en mediators en medewerkers van het Juridisch Loket, de basis zijn om te beoordelen of onder meer een aanvraag voor gesubsidieerde rechtsbijstand kan worden toegekend, is ervoor gekozen om zelfstandig leesbare beleidsregels te publiceren. Dit betekent dat de beleidsregels niet strikt alleen het beleid van de RvR bevatten, maar ook waar nodig een uitleg van de wet bevat of nadere (achtergrond)informatie.</text:p>
      <text:p text:style-name="ifm_p_mt.3.7mm_ifm">De beleidsregels zijn afgesloten naar de stand van 1 juli 2026. De RvR is voornemens een jaarlijkse wijziging door te voeren door publicatie van deze wijzigingen in de Staatscourant. De RvR behoudt zich het recht voor om redactionele wijzigingen in het beleid of verduidelijkingen in de toelichting op het beleid van na deze datum tussentijds door te voeren en in de jaarlijkse wijziging in de Staatscourant bekend te maken.</text:p>
      <text:p text:style-name="ifm_p_mt.3.7mm_ifm">Ook kan sprake zijn van (tussentijdse) inhoudelijke wijzigingen in het beleid als gevolg van gewijzigde wet- en regelgeving of nieuwe rechterlijke uitspraken. Dit kan nopen tot een tussentijdse (halfjaarlijkse) wijziging door publicatie in de Staatscourant. Om die reden kan de RvR niet garanderen dat alle beleidsregels volledig actueel zijn.</text:p>
      <text:p text:style-name="ifm_p_mt.3.7mm_ifm">Bij ieder volgend besluit tot wijziging van dit besluit worden alleen de gewijzigde beleidsregels vastgesteld. Wijzigingen die inhoudelijk relevant zijn zullen in de toelichting op dat besluit worden toegelicht. Het besluit Beleidsregels RvR gesubsidieerde rechtsbijstand 2026 blijft de grondslag voor de ongewijzigde nummers (zijnde versie 4.0 van de beleidsregels met als wijzigingsdatum 1 juli 2026).</text:p>
      <text:h text:style-name="ifm_p_font.bold_mt.5.08mm_page.keep-with-next_ifm" text:outline-level="5">Wijziging als gevolg van project Herijking beleidsregels RvR</text:h>
      <text:p text:style-name="ifm_p_mt.4.23mm_ifm">De publicatie van dit besluit in de Staatscourant is het resultaat van het project herijking beleidsregels RvR. Dit project had tot doel om het beleid van de RvR te herzien voor een meer mensgerichte invulling van dit beleid met ruimte voor maatwerk waar nodig.</text:p>
      <text:p text:style-name="ifm_p_mt.3.7mm_ifm">Daartoe is al het beleid opnieuw bekeken. Dit heeft ook tot een gewijzigde structuur en opbouw van de beleidsregels geleid:</text:p>
      <text:p text:style-name="ifm_p_ifm">–  De beleidsregels zijn opgebouwd uit hoofdstukken die tezamen de beleidsbundel van de RvR vormen. De volgorde van de beleidsbundel is logisch en legt meer de nadruk op het algemeen beleid, gebaseerd op beslissingsruimte in de Wet op de Rechtsbijstand.</text:p>
      <text:p text:style-name="ifm_p_ifm">–  De beleidsregels zelf maken onderscheid tussen beleid, toelichting op dit beleid en instructie aan medewerkers van de RvR.</text:p>
      <text:p text:style-name="ifm_p_ifm">–  Ook is het beleid op plekken gehergroepeerd of compacter opgesteld.</text:p>
      <text:p text:style-name="ifm_p_ifm">–  Voorts zijn als gevolg van het project inhoudelijke wijzigingen doorgevoerd, dat wil zeggen wijzigingen die tot een andere uitkomst van een aanvraag voor gesubsidieerde rechtsbijstand kunnen leiden. Het overzicht van deze wijzigingen is eveneens te vinden op: www.beleidswijzer.rvr.org.</text:p>
      <text:h text:style-name="ifm_p_font.bold_mt.5.08mm_page.keep-with-next_ifm" text:outline-level="5">Afstemming van deze beleidsregels met externe stakeholders</text:h>
      <text:p text:style-name="ifm_p_mt.4.23mm_ifm">De beleidsregels die een wijziging in beleid bevatten en inhoudelijk tot een andere uitkomst van een aanvraag kunnen leiden zijn ter consultatie voorgelegd aan: de Nederlandse orde van advocaten, Stichting Mediatorsfederatie Nederland en het Juridisch Lok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3417</text:span><text:tab/>13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3417</text:span><text:tab/>13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het bestuur van de Raad voor Rechtsbijstand van 15 juni 2026, houdende de bekendmaking van de Beleidsregels 2026 (Besluit Beleidsregels RvR gesubsidieerde rechtsbijstand 2026)</dc:title>
    <meta:user-defined meta:name="OVERHEID.ZelfstandigBestuursorgaan/DC.creator">Raden voor Rechtsbijstand (Cluster)</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3417</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341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Recht | Organisatie en beleid</meta:user-defined>
    <meta:user-defined meta:name="DC.title">Besluit van het bestuur van de Raad voor Rechtsbijstand van 15 juni 2026, houdende de bekendmaking van de Beleidsregels 2026 (Besluit Beleidsregels RvR gesubsidieerde rechtsbijstand 2026)</meta:user-defined>
    <meta:user-defined meta:name="DCTERMS.W3CDTF/DCTERMS.available">2026-07-13</meta:user-defined>
  </office:meta>
</office:document-meta>
</file>