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293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6 jun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Aanleggen Twee natuurvriendelijke oevers Bosscherwaarden Zaak: 2026ALG1176, Inspectie Leefomgeving en Transport</text:h>
      <text:p text:style-name="ifm_p_mt.7.4mm_ifm">De Minister van Infrastructuur en Waterstaat maakt bekend dat de volgende omgevingsvergunning is verleend.</text:p>
      <text:p text:style-name="ifm_p_mt.3.7mm_ifm">Omschrijving: Aanleggen Twee natuurvriendelijke oevers</text:p>
      <text:p text:style-name="ifm_p_ifm">Locatie: In de Bosscherwaarden, ten zuiden van Wijk bij Duurstede langs de Lek. Ontvangstdatum: 15 april 2026</text:p>
      <text:p text:style-name="ifm_p_ifm">Activiteit: Bouwwerken, werken en objecten in of bij een oppervlaktewaterlichaam, niet zijnde de Noordzee, of waterkering in beheer bij het Rijk</text:p>
      <text:p text:style-name="ifm_p_ifm">DSO verzoeknummer: 2026041500206</text:p>
      <text:p text:style-name="ifm_p_ifm">Besluitdatum: 19 juni 2026</text:p>
      <text:p text:style-name="ifm_p_ifm">Bekendmaking: 26 juni 2026</text:p>
      <text:p text:style-name="ifm_p_ifm">Zaaknummer: 2026ALG1176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2932</text:span><text:tab/>26 jun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2932</text:span><text:tab/>26 jun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Aanleggen Twee natuurvriendelijke oevers Bosscherwaarden Zaak: 2026ALG1176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2932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2932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Aanleggen Twee natuurvriendelijke oevers Bosscherwaarden Zaak: 2026ALG1176, Inspectie Leefomgeving en Transport</meta:user-defined>
    <meta:user-defined meta:name="DCTERMS.W3CDTF/DCTERMS.available">2026-06-26</meta:user-defined>
  </office:meta>
</office:document-meta>
</file>