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ifm" style:family="paragraph" style:name="ifm_p_ifm" style:parent-style-name="Basis">
      <style:paragraph-properties/>
      <style:text-properties/>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italic_mt.3.7mm_page.keep-with-next_ifm" style:family="paragraph" style:name="ifm_p_font.italic_mt.3.7mm_page.keep-with-next_ifm" style:parent-style-name="Basis">
      <style:paragraph-properties fo:margin-top="3.7mm" fo:keep-with-next="always"/>
      <style:text-properties fo:font-style="italic"/>
    </style:style>
    <style:style style:family="section" style:name="ifm_sect_mleft.5.1mm_ifm">
      <style:section-properties fo:margin-left="5.1mm" fo:margin-right="0in" style:editable="false">
        <style:columns fo:column-count="1" fo:column-gap="0in"/>
      </style:section-properties>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2580</text:p>
          </table:table-cell>
        </table:table-row>
        <table:table-row table:style-name="staatscourant.koprow1">
          <table:covered-table-cell/>
          <table:covered-table-cell/>
          <table:table-cell office:value-type="string" table:style-name="staatscourant.publicatiedatumcel">
            <text:p>25 jun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Verordening tot intrekking van de Verordening op de ledengroepen en wijziging van enige andere verordeningen (Verordening accountancysector 2026)</text:h>
      <text:p text:style-name="ifm_p_mt.7.4mm_ifm">De ledenvergadering van de Nederlandse beroepsorganisatie van accountants;</text:p>
      <text:p text:style-name="ifm_p_mt.3.7mm_ifm">Overwegende dat door de inwerkingtreding van de Wijzigingswet accountancysector de ledengroepen als organen van de Nederlandse beroepsorganisatie van accountants komen te vervallen;</text:p>
      <text:p text:style-name="ifm_p_mt.3.7mm_ifm">Overwegende dat het noodzakelijk is de Verordening op de ledengroepen in te trekken en enkele begripsbepalingen te verplaatsen naar andere verordeningen;</text:p>
      <text:p text:style-name="ifm_p_mt.3.7mm_ifm">Gelet op artikel 19 van de Wet op het accountantsberoep;</text:p>
      <text:p text:style-name="ifm_p_mt.3.7mm_indent.0mm_ifm">Stelt de volgende verordening vast:</text:p>
      <text:h text:style-name="ifm_p_font.bold_mt.5.08mm_page.keep-with-next_ifm" text:outline-level="2">ARTIKEL<text:s/>I<text:s/></text:h>
      <text:p text:style-name="ifm_p_font.roman_mt.4.23mm_ifm">Artikel 1 van de Verordening inzake de onafhankelijkheid van accountants bij assurance-opdrachten wordt als volgt gewijzigd:</text:p>
      <text:p text:style-name="ifm_p_mt.3.7mm_ifm">1.<text:s/>De definitie van accountantsafdeling komt te luiden:</text:p>
      <text:section text:style-name="ifm_sect_mleft.5.1mm_ifm" text:name="d15e59">
        <text:p text:style-name="ifm_p_ifm">–  <text:span text:style-name="ifm_span_font.italic_ifm">accountantsafdeling:</text:span> organisatorische eenheid binnen een organisatie waar een accountant een assurance of aan assurance verwante opdracht uitvoert in opdracht van deze organisatie;</text:p>
      </text:section>
      <text:p text:style-name="ifm_p_mt.3.7mm_ifm">2.<text:s/>De definitie van accountantspraktijk komt te luiden:</text:p>
      <text:section text:style-name="ifm_sect_mleft.5.1mm_ifm" text:name="d15e70">
        <text:p text:style-name="ifm_p_ifm">–  <text:span text:style-name="ifm_span_font.italic_ifm">accountantspraktijk:</text:span> accountantsorganisatie als bedoeld in artikel 1, eerste lid, onderdeel a, van de Wta of accountantskantoor, waarbij onder accountantskantoor moet worden verstaan: organisatie waar een accountant een assurance-opdracht of aan assurance verwante opdracht als bedoeld in artikel 1 van de Verordening op de kwaliteitsbeoordelingen uitvoert in opdracht van een externe opdrachtgever;</text:p>
      </text:section>
      <text:p text:style-name="ifm_p_mt.3.7mm_ifm">3.<text:s/>De definitie van intern accountant komt te luiden:</text:p>
      <text:section text:style-name="ifm_sect_mleft.5.1mm_ifm" text:name="d15e80">
        <text:p text:style-name="ifm_p_ifm">–  <text:span text:style-name="ifm_span_font.italic_ifm">intern accountant:</text:span> intern accountant als bedoeld in artikel 2, derde lid, van de Algemene contributieverordening;</text:p>
      </text:section>
      <text:p text:style-name="ifm_p_mt.3.7mm_ifm">4.<text:s/>De definitie van overheidsaccountant komt te luiden:</text:p>
      <text:section text:style-name="ifm_sect_mleft.5.1mm_ifm" text:name="d15e90">
        <text:p text:style-name="ifm_p_ifm">–  <text:span text:style-name="ifm_span_font.italic_ifm">overheidsaccountant:</text:span> overheidsaccountant als bedoeld in artikel 2, vierde lid, van de Algemene contributieverordening;</text:p>
      </text:section>
      <text:h text:style-name="ifm_p_font.bold_mt.5.08mm_page.keep-with-next_ifm" text:outline-level="2">ARTIKEL<text:s/>II<text:s/></text:h>
      <text:p text:style-name="ifm_p_font.roman_mt.4.23mm_ifm">Artikel 1 van de Verordening op de kwaliteitsbeoordelingen wordt als volgt gewijzigd:</text:p>
      <text:p text:style-name="ifm_p_mt.3.7mm_ifm">1.<text:s/>De definitie van aan assurance verwante opdracht komt te luiden:</text:p>
      <text:section text:style-name="ifm_sect_mleft.5.1mm_ifm" text:name="d15e107">
        <text:p text:style-name="ifm_p_ifm">–  <text:span text:style-name="ifm_span_font.italic_ifm">aan assurance verwante opdracht:</text:span> opdrachten tot het verrichten van overeengekomen specifieke werkzaamheden en samenstellingsopdrachten;</text:p>
      </text:section>
      <text:p text:style-name="ifm_p_mt.3.7mm_ifm">2.<text:s/>De definitie van accountantsafdeling komt te luiden:</text:p>
      <text:section text:style-name="ifm_sect_mleft.5.1mm_ifm" text:name="d15e118">
        <text:p text:style-name="ifm_p_ifm">–  <text:span text:style-name="ifm_span_font.italic_ifm">accountantsafdeling:</text:span> accountantsafdeling als bedoeld in artikel 1 van de Verordening inzake de onafhankelijkheid van accountants bij assurance-opdrachten;</text:p>
      </text:section>
      <text:p text:style-name="ifm_p_mt.3.7mm_ifm">3.<text:s/>De definitie van accountantspraktijk komt te luiden:</text:p>
      <text:section text:style-name="ifm_sect_mleft.5.1mm_ifm" text:name="d15e128">
        <text:p text:style-name="ifm_p_ifm">–  <text:span text:style-name="ifm_span_font.italic_ifm">accountantspraktijk:</text:span> accountantspraktijk als bedoeld in artikel 1 van de Verordening inzake de onafhankelijkheid van accountants bij assurance-opdrachten;</text:p>
      </text:section>
      <text:p text:style-name="ifm_p_mt.3.7mm_ifm">4.<text:s/>De definitie van intern accountant vervalt.</text:p>
      <text:p text:style-name="ifm_p_mt.3.7mm_ifm">5.<text:s/>De definitie van openbaar accountant vervalt.</text:p>
      <text:p text:style-name="ifm_p_mt.3.7mm_ifm">6.<text:s/>De definitie van overheidsaccountant vervalt.</text:p>
      <text:h text:style-name="ifm_p_font.bold_mt.5.08mm_page.keep-with-next_ifm" text:outline-level="2">ARTIKEL<text:s/>III<text:s/></text:h>
      <text:p text:style-name="ifm_p_font.roman_mt.4.23mm_ifm">De Algemene contributieverordening wordt als volgt gewijzigd:</text:p>
      <text:p text:style-name="ifm_p_mt.3.7mm_indent.no_ifm">A</text:p>
      <text:p text:style-name="ifm_p_mt.3.7mm_ifm">Artikel 1 wordt als volgt gewijzigd:</text:p>
      <text:p text:style-name="ifm_p_mt.3.7mm_ifm">1.<text:s/>De definitie van accountant in business vervalt.</text:p>
      <text:p text:style-name="ifm_p_mt.3.7mm_ifm">2.<text:s/>De definitie van intern accountant vervalt.</text:p>
      <text:p text:style-name="ifm_p_mt.3.7mm_ifm">3.<text:s/>De definitie van openbaar accountant vervalt.</text:p>
      <text:p text:style-name="ifm_p_mt.3.7mm_ifm">4.<text:s/>De definitie van overheidsaccountant vervalt, onder vervanging van de puntkomma aan het slot van de begripsbepaling arbeidsinkomen door een punt.</text:p>
      <text:p text:style-name="ifm_p_mt.3.7mm_indent.no_ifm">B</text:p>
      <text:p text:style-name="ifm_p_mt.3.7mm_ifm">Artikel 2 wordt als volgt gewijzigd:</text:p>
      <text:p text:style-name="ifm_p_mt.3.7mm_ifm">Voor de tekst van het artikel wordt een 1. geplaatst, waarna vier leden wordt toegevoegd, luidende:</text:p>
      <text:section text:style-name="ifm_sect_mleft.5.1mm_ifm" text:name="d15e181">
        <text:p text:style-name="ifm_p_mt.3.7mm_ifm">2.  Onder openbaar accountant moet worden verstaan: accountant die werkzaam is bij of verbonden is aan een accountantspraktijk als bedoeld in artikel 1 van de Verordening inzake de onafhankelijkheid van accountants bij assurance-opdrachten.</text:p>
        <text:p text:style-name="ifm_p_mt.3.7mm_ifm">3.  Onder intern accountant moet worden verstaan: accountant die werkzaam is bij of verbonden is aan een accountantsafdeling als bedoeld in artikel 1 van de Verordening inzake de onafhankelijkheid van accountants bij assurance-opdrachten;</text:p>
        <text:p text:style-name="ifm_p_mt.3.7mm_ifm">4.  Onder overheidsaccountant moet worden verstaan: accountant die:</text:p>
        <text:p text:style-name="ifm_p_ifm">a.  werkzaam is bij of verbonden is aan een accountantsafdeling als bedoeld in artikel 1 van de Verordening inzake de onafhankelijkheid van accountants bij assurance-opdrachten behorende tot de overheid of daarmee gelijk te stellen dienst;</text:p>
        <text:p text:style-name="ifm_p_ifm">b.  werkzaam is bij de belastingdienst en belast is met de controle van door belastingplichtigen ingeleverde aangiften en de accountant die aan deze controle leiding geeft, waarbij onder overheid moet worden verstaan: Rijk, gemeente, provincie, waterschap, gemeenschappelijke regeling, universiteit, academisch ziekenhuis, zelfstandig bestuursorgaan dat valt onder de werking van de Kaderwet ZBO’s en nader door het bestuur van de NBA aangewezen entiteiten.</text:p>
        <text:p text:style-name="ifm_p_mt.3.7mm_ifm">5.  Onder accountant in business wordt verstaan: accountant die werkzaamheden verricht, maar niet als openbaar accountant, intern accountant of overheidsaccountant.</text:p>
      </text:section>
      <text:h text:style-name="ifm_p_font.bold_mt.5.08mm_page.keep-with-next_ifm" text:outline-level="2">ARTIKEL<text:s/>IV<text:s/></text:h>
      <text:p text:style-name="ifm_p_font.roman_mt.4.23mm_ifm">Artikel 1 van de Verordening op de kosten kwaliteitsbeoordelingen wordt als volgt gewijzigd:</text:p>
      <text:p text:style-name="ifm_p_mt.3.7mm_ifm">1.<text:s/>De definitie van aan assurance verwante opdracht komt te luiden:</text:p>
      <text:section text:style-name="ifm_sect_mleft.5.1mm_ifm" text:name="d15e211">
        <text:p text:style-name="ifm_p_ifm">–  <text:span text:style-name="ifm_span_font.italic_ifm">aan assurance verwante opdracht:</text:span> aan assurance verwante opdracht als bedoeld in artikel 1 van de Verordening op de kwaliteitsbeoordelingen;</text:p>
      </text:section>
      <text:p text:style-name="ifm_p_mt.3.7mm_ifm">2.<text:s/>De definitie van accountantsafdeling komt te luiden:</text:p>
      <text:section text:style-name="ifm_sect_mleft.5.1mm_ifm" text:name="d15e221">
        <text:p text:style-name="ifm_p_ifm">–  <text:span text:style-name="ifm_span_font.italic_ifm">accountantsafdeling:</text:span> accountantsafdeling als bedoeld in artikel 1 van de Verordening inzake de onafhankelijkheid van accountants bij assurance-opdrachten;</text:p>
      </text:section>
      <text:p text:style-name="ifm_p_mt.3.7mm_ifm">3.<text:s/>De definitie van accountantspraktijk komt te luiden:</text:p>
      <text:section text:style-name="ifm_sect_mleft.5.1mm_ifm" text:name="d15e231">
        <text:p text:style-name="ifm_p_ifm">–  <text:span text:style-name="ifm_span_font.italic_ifm">accountantspraktijk:</text:span> accountantspraktijk als bedoeld in artikel 1 van de Verordening inzake de onafhankelijkheid van accountants bij assurance-opdrachten.</text:p>
      </text:section>
      <text:h text:style-name="ifm_p_font.bold_mt.5.08mm_page.keep-with-next_ifm" text:outline-level="2">ARTIKEL<text:s/>V<text:s/></text:h>
      <text:p text:style-name="ifm_p_font.roman_mt.4.23mm_ifm">De Verordening op de klachtbehandeling wordt als volgt gewijzigd:</text:p>
      <text:p text:style-name="ifm_p_mt.3.7mm_indent.no_ifm">A</text:p>
      <text:p text:style-name="ifm_p_mt.3.7mm_ifm">Artikel 1 komt als volgt te luiden:</text:p>
      <text:section text:style-name="ifm_sect_mleft.5.1mm_ifm" text:name="d15e249">
        <text:h text:style-name="ifm_p_font.bold_mt.5.08mm_page.keep-with-next_ifm" text:outline-level="2">Artikel<text:s/>1<text:s/></text:h>
        <text:p text:style-name="ifm_p_mt.4.23mm_ifm">Voor de toepassing van deze verordening en de daarop rustende bepalingen wordt verstaan onder accountantskantoor: accountantskantoor als bedoeld in artikel 1, van de Verordening inzake de onafhankelijkheid van accountants bij assurance-opdrachten.</text:p>
      </text:section>
      <text:p text:style-name="ifm_p_mt.3.7mm_indent.no_ifm">B</text:p>
      <text:p text:style-name="ifm_p_mt.3.7mm_ifm">Artikel 18 vervalt.</text:p>
      <text:h text:style-name="ifm_p_font.bold_mt.5.08mm_page.keep-with-next_ifm" text:outline-level="2">ARTIKEL<text:s/>VI<text:s/></text:h>
      <text:p text:style-name="ifm_p_font.roman_mt.4.23mm_ifm">Artikel 1 van de Verordening Examen Nederlands recht en examen gedrags- en beroepsregels wordt als volgt gewijzigd:</text:p>
      <text:p text:style-name="ifm_p_mt.3.7mm_ifm">De definitie van accountantspraktijk komt te luiden:</text:p>
      <text:section text:style-name="ifm_sect_mleft.5.1mm_ifm" text:name="d15e272">
        <text:p text:style-name="ifm_p_ifm">–  <text:span text:style-name="ifm_span_font.italic_ifm">accountantspraktijk:</text:span> accountantspraktijk als bedoeld in artikel 1 van de Verordening inzake de onafhankelijkheid van accountants bij assurance-opdrachten;</text:p>
      </text:section>
      <text:h text:style-name="ifm_p_font.bold_mt.5.08mm_page.keep-with-next_ifm" text:outline-level="2">ARTIKEL<text:s/>VII<text:s/></text:h>
      <text:p text:style-name="ifm_p_font.roman_mt.4.23mm_ifm">De Verordening op de ledenvergadering wordt als volgt gewijzigd:</text:p>
      <text:p text:style-name="ifm_p_mt.3.7mm_indent.no_ifm">A</text:p>
      <text:p text:style-name="ifm_p_mt.3.7mm_ifm">Artikel 5 wordt als volgt gewijzigd:</text:p>
      <text:p text:style-name="ifm_p_mt.3.7mm_ifm">1.<text:s/>in het eerste lid, vervalt ‘, een ledengroepbestuur,’.</text:p>
      <text:p text:style-name="ifm_p_mt.3.7mm_ifm">2.<text:s/>In het vierde lid, vervalt ‘een ledengroepbestuur of’.</text:p>
      <text:p text:style-name="ifm_p_mt.3.7mm_indent.no_ifm">B</text:p>
      <text:p text:style-name="ifm_p_mt.3.7mm_ifm">In artikel 6, eerste lid, vervalt ‘, een ledengroepbestuur’.</text:p>
      <text:p text:style-name="ifm_p_mt.3.7mm_indent.no_ifm">C</text:p>
      <text:p text:style-name="ifm_p_mt.3.7mm_ifm">In artikel 10, eerste lid, vervalt ‘, een ledengroepbestuur’.</text:p>
      <text:h text:style-name="ifm_p_font.bold_mt.5.08mm_page.keep-with-next_ifm" text:outline-level="2">ARTIKEL<text:s/>VIII<text:s/></text:h>
      <text:p text:style-name="ifm_p_font.roman_mt.4.23mm_ifm">De Verordening op het Belanghebbendenorgaan beroepsreglementering en op het College voor beroepsreglementering en zijn subcommissies wordt als volgt gewijzigd:</text:p>
      <text:p text:style-name="ifm_p_mt.3.7mm_indent.no_ifm">A</text:p>
      <text:p text:style-name="ifm_p_mt.3.7mm_ifm">Artikel 1 wordt als volgt gewijzigd:</text:p>
      <text:p text:style-name="ifm_p_mt.3.7mm_ifm">1.<text:s/>De definitie van aan assurance verwante opdracht vervalt.</text:p>
      <text:p text:style-name="ifm_p_mt.3.7mm_ifm">2.<text:s/>De definitie van assurance opdracht vervalt.</text:p>
      <text:p text:style-name="ifm_p_mt.3.7mm_indent.no_ifm">B</text:p>
      <text:p text:style-name="ifm_p_mt.3.7mm_ifm">Artikel 3, negende lid, komt als volgt te luiden: De leden vormen gezamenlijk een goede afspiegeling van de belanghebbenden bij assurance opdrachten als bedoeld in artikel 1 van de Verordening inzake de onafhankelijkheid van accountants bij assurance-opdrachten en aan assurance verwante opdrachten als bedoeld in artikel 1 van de Verordening op de kwaliteitsbeoordelingen.</text:p>
      <text:h text:style-name="ifm_p_font.bold_mt.5.08mm_page.keep-with-next_ifm" text:outline-level="2">ARTIKEL<text:s/>IX<text:s/></text:h>
      <text:p text:style-name="ifm_p_font.roman_mt.4.23mm_ifm">De Verordening op de ledengroepen wordt ingetrokken.</text:p>
      <text:h text:style-name="ifm_p_font.bold_mt.5.08mm_page.keep-with-next_ifm" text:outline-level="2">ARTIKEL<text:s/>X<text:s/></text:h>
      <text:p text:style-name="ifm_p_mt.4.23mm_ifm">Deze verordening treedt in werking op het tijdstip waarop de artikelen I, onderdeel B, C, D, E, G, H en K en artikel IV van de Wijzigingswet accountancysector in werking treden.</text:p>
      <text:h text:style-name="ifm_p_font.bold_mt.5.08mm_page.keep-with-next_ifm" text:outline-level="2">ARTIKEL<text:s/>XI<text:s/></text:h>
      <text:p text:style-name="ifm_p_mt.4.23mm_ifm">Deze verordening wordt aangehaald als: Verordening accountancysector 2026</text:p>
      <text:h text:style-name="ifm_p_font.bold_mt.5.08mm_page.break-before_ifm" text:outline-level="4">TOELICHTING</text:h>
      <text:p text:style-name="ifm_p_mt.4.23mm_ifm">Met de inwerkingtreding van de Wijzigingswet accountancysector komen de ledengroepen te vervallen. Dit heeft tot gevolg dat de daarmee verband houdende Verordening op de ledengroepen moet worden ingetrokken.</text:p>
      <text:p text:style-name="ifm_p_mt.3.7mm_ifm">In die verordening zijn op dit moment vooral procedurele regels opgenomen rond de bijeenkomsten van de ledengroepen. De Verordening op de ledengroepen bevat in artikel 1 echter ook een groot aantal definities van gebruikte begrippen. Die begrippen hebben daar een plaats gekregen nadat de Verordening gedragscode accountants (VGC) werd vervangen door de Verordening gedrags- en beroepsregels accountants (VGBA) en die begrippen in de VGBA geen functie meer vervulden.</text:p>
      <text:p text:style-name="ifm_p_mt.3.7mm_ifm">Omdat andere verordeningen en nadere voorschriften van de NBA verwijzen naar de begrippen zoals die in de Verordening op de ledengroepen zijn opgenomen, is het noodzakelijk geworden om tegelijk met de intrekking van de Verordening op de ledengroepen de daarin opgenomen begrippen naar andere regelgeving te verplaatsen en de verwijzing naar die begrippen aan te passen. Daar is deze verordening (Verordening Accountancysector 2026) op gericht.</text:p>
      <text:p text:style-name="ifm_p_mt.3.7mm_ifm">De begrippen worden verplaatst naar de Verordening inzake de onafhankelijkheid van accountants bij assurance-opdrachten (ViO), de Verordening op de kwaliteitsbeoordelingen en de Algemene contributieverordening. In de verordeningen die verwijzen naar de begrippen die tot nu toe in de Verordening op de ledengroepen waren opgenomen, worden de verwijzingen aangepast. Daarnaast worden enkele begrippen die ten overvloede waren opgenomen in verordeningen geschrapt.</text:p>
      <text:p text:style-name="ifm_p_mt.3.7mm_ifm">Deze verordening heeft daarmee uitsluitend een technisch karakter. Inhoudelijke wijzigingen zijn niet beoogd.</text:p>
      <text:p text:style-name="ifm_p_mt.3.7mm_ifm">De inwerkingtreding van deze verordening wordt gekoppeld aan de artikelen in de Wijzigingswet accountancysector die betrekking hebben op het vervallen van de ledengroepen.</text:p>
      <text:h text:style-name="ifm_p_font.italic_mt.3.7mm_page.keep-with-next_ifm" text:outline-level="4">Proportionaliteit</text:h>
      <text:p text:style-name="ifm_p_mt.3.7mm_ifm">Zowel uit de Wet op het accountantsberoep als de Proportionaliteitsrichtlijn (richtlijn (EU) 2018/958 van het Europees Parlement en de Raad van de Europese Unie van 28 juni 2018) vloeit kort gezegd voort dat de NBA geen regelgeving vaststelt die niet strikt noodzakelijk is voor de verwezenlijking van het doel van de regelgeving of de toegang tot of de uitoefening van het beroep onnodig beperken.</text:p>
      <text:p text:style-name="ifm_p_mt.3.7mm_ifm">Zoals hiervoor is toegelicht, ligt het doel dat met deze verordening wordt nagestreefd in het intrekken van de Verordening op de ledengroepen en het verplaatsen van enkele begripsbepalingen naar andere verordeningen. De intrekking van de Verordening op de ledengroepen is noodzakelijk omdat de wettelijke grondslag daaraan komt te ontvallen. Aangezien de kernbegrippen uit de Verordening op de ledengroepen worden verplaatst naar de Verordening inzake de onafhankelijkheid van accountants bij assurance-opdrachten, de Verordening op de kwaliteitsbeoordelingen en de Algemene contributieverordening worden verwijzingen naar de kernbegrippen geactualiseerd. Het intrekken van nadere voorschriften die hun grondslag vinden in de Verordening op de ledengroepen en de actualisatie van de verwijzingen worden gerealiseerd door de intrekking en wijziging van – respectievelijk – de hiervoor genoemde nadere voorschriften en nadere voorschriften waarin naar de kernbegrippen wordt verwezen. Er zijn geen inhoudelijke wijzigingen beoogd. De wijzigingen zijn passend en gaan niet verder dan nodig is om de nagestreefde doelstelling te bereik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2580</text:span><text:tab/>25 jun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2580</text:span><text:tab/>25 jun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erordening tot intrekking van de Verordening op de ledengroepen en wijziging van enige andere verordeningen (Verordening accountancysector 2026)</dc:title>
    <meta:user-defined meta:name="OVERHEID.Ministerie/DCTERMS.publisher">Ministerie van Binnenlandse Zaken en Koninkrijksrelaties</meta:user-defined>
    <meta:user-defined meta:name="OVERHEID.OpenbaarLichaamVoorBedrijfEnBeroep/DC.creator">Nederlandse Beroepsorganisatie van Accountants</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22580</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2580</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openbaar lichaam voor bedrijf en beroep</meta:user-defined>
    <meta:user-defined meta:name="OVERHEID.TaxonomieBeleidsagenda/OVERHEID.category">Economie | Overige economische sectoren</meta:user-defined>
    <meta:user-defined meta:name="DC.title">Verordening tot intrekking van de Verordening op de ledengroepen en wijziging van enige andere verordeningen (Verordening accountancysector 2026)</meta:user-defined>
    <meta:user-defined meta:name="DCTERMS.alternative"/>
    <meta:user-defined meta:name="DCTERMS.W3CDTF/DCTERMS.available">2026-06-25</meta:user-defined>
    <meta:user-defined meta:name="OVERHEIDop.Ruimtelijkplan/OVERHEIDop.bekendmakingBetreffendePlan"/>
  </office:meta>
</office:document-meta>
</file>