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6-22505-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2505</text:p>
          </table:table-cell>
        </table:table-row>
        <table:table-row table:style-name="staatscourant.koprow1">
          <table:covered-table-cell/>
          <table:covered-table-cell/>
          <table:table-cell office:value-type="string" table:style-name="staatscourant.publicatiedatumcel">
            <text:p>22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ontwerp‑gedoogplichtbeschikking op grond van artikel 10.19a van de Omgevingswet betreffende het ecologisch onderzoek voor de realisatie van een nieuwe kazerne voor het Korps Commandotroepen in de gemeente Roosendaal.</text:h>
      <text:h text:style-name="ifm_p_font.bold_mt.7.4mm_page.keep-with-next_ifm" text:outline-level="4">Voornemen gedoogplicht</text:h>
      <text:p text:style-name="ifm_p_mt.4.23mm_ifm">De Minister van Defensie is van plan een gedoogplichtbeschikking af te geven op grond van 10.19a van de Omgevingswet voor het uitvoeren van ecologisch onderzoek ter plaatse van de onroerende zaak Heijbeeksestraat 5 te Nispen, kadastraal bekend als gemeente Roosendaal, sectie R nummer 470. Het ecologisch onderzoek is van belang voor de onderbouwing van het projectbesluit. De gedoogplicht heeft betrekking op deze onderzoeksopgave. Om het onderzoek uit te voeren, is het noodzakelijk dat de op het terrein aanwezige opstallen en het aangrenzende terrein, zoals weergegeven in de tekening die als bijlage 1 is opgenomen, worden betreden en worden onderzocht op (tekenen van) beschermde soorten</text:p>
      <text:p text:style-name="ifm_p_ifm">De beschikking bevat een beschrijving van de benodigde werkzaamheden en de wijze waarop deze worden uitgevoerd.</text:p>
      <text:h text:style-name="ifm_p_font.bold_mt.5.08mm_page.keep-with-next_ifm" text:outline-level="4">Terinzagelegging</text:h>
      <text:p text:style-name="ifm_p_mt.4.23mm_ifm">De Minister van Defensie legt het voorgenomen besluit gedurende zes weken ter inzage van 22 juni 2026 tot en met 3 augustus 2026. U kunt het ontwerpbesluit inzien door de aan deze elektronische bekendmaking toegevoegde bijlage te raadplegen.</text:p>
      <text:p text:style-name="ifm_p_ifm">U kunt het besluit en bijbehorende stukken ook fysiek inzien op het gemeentehuis van de gemeente Roosendaal. U kunt hiervoor een afspraak maken met onderstaande contactpersoon. De ontwerpbeschikking wordt per post verzonden aan degene die het aangaat.</text:p>
      <text:h text:style-name="ifm_p_font.bold_mt.5.08mm_page.keep-with-next_ifm" text:outline-level="4">Zienswijzen</text:h>
      <text:p text:style-name="ifm_p_mt.4.23mm_ifm">Alleen belanghebbenden en besturen van gemeente en de provincie waarbinnen de onroerende zaak gelegen is (of naastgelegen gemeenten, waterschappen en provincies), kunnen een zienswijze indienen over de gedoogplichtbeschikking (artikel 16.23 lid 2 Omgevingswet). Gedurende zes weken vanaf publicatie (vanaf 22 juni 2026 tot en met 3 augustus 2026) kan een zienswijze op dit besluit worden ingediend per post. Hiervoor kan de volgende adressering worden aangehouden:</text:p>
      <text:p text:style-name="ifm_p_ifm">Ministerie van Defensie</text:p>
      <text:p text:style-name="ifm_p_ifm">t.a.v. Vastgoed en Leefomgeving</text:p>
      <text:p text:style-name="ifm_p_ifm">Nieuwe kazerne KCT</text:p>
      <text:p text:style-name="ifm_p_ifm">Postbus 20701</text:p>
      <text:p text:style-name="ifm_p_ifm">2500 ES Den Haag</text:p>
      <text:p text:style-name="ifm_p_ifm">U kunt uw zienswijze ook indienen door te mailen naar kazernekct@mindef.nl. Vermeld hierbij in ieder geval uw naam en adres, het kenmerk van het betreffende besluit, de motivering, datum en ondertekening.</text:p>
      <text:h text:style-name="ifm_p_font.bold_mt.5.08mm_page.keep-with-next_ifm" text:outline-level="4">Informatie en contact</text:h>
      <text:p text:style-name="ifm_p_mt.4.23mm_ifm">Voor vragen over de ontwerpbeschikking of de inhoud van de gedoogplicht kunt u per mail contact opnemen met kazernekct@mindef.nl.</text:p>
      <text:h text:style-name="ifm_p_font.bold_mt.5.08mm_page.break-before_ifm" text:outline-level="4">BIJLAGE<text:s/>1:<text:s/>PERCEELNUMMERS HEIJBEEKSESTRAAT 5</text:h>
      <text:p text:style-name="ifm_p_mt.4.23mm_ifm"><draw:frame draw:name="Afbeelding1" draw:style-name="frame.picture.inline" draw:z-index="1" svg:height="105mm" svg:width="150mm" text:anchor-type="as-char" style:rel-height="scale" style:rel-width="scale"><draw:image draw:filter-name="PNG - Portable Network Graphics" xlink:actuate="onLoad" xlink:href="Pictures/stcrt-2026-22505-001.png" xlink:show="embed" xlink:type="simple"/></draw:fram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inline">
      <style:graphic-properties draw:blue="0%" draw:color-inversion="false" draw:color-mode="standard" draw:contrast="0%" draw:gamma="100%" draw:green="0%" draw:image-opacity="100%" draw:luminance="0%" draw:red="0%" fo:clip="rect(0cm 0cm 0cm 0cm)" style:horizontal-pos="left" style:horizontal-rel="paragraph-content" style:mirror="none" style:wrap="dynamic" style:vertical-pos="top" style:vertical-rel="baseli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2505</text:span><text:tab/>22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2505</text:span><text:tab/>22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ontwerp‑gedoogplichtbeschikking op grond van artikel 10.19a van de Omgevingswet betreffende het ecologisch onderzoek voor de realisatie van een nieuwe kazerne voor het Korps Commandotroepen in de gemeente Roosendaal.</dc:title>
    <meta:user-defined meta:name="OVERHEID.Ministerie/DCTERMS.publisher">Ministerie van Binnenlandse Zaken en Koninkrijksrelaties</meta:user-defined>
    <meta:user-defined meta:name="OVERHEID.Ministerie/DC.creator">Ministerie van Defensie</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22505</meta:user-defined>
    <meta:user-defined meta:name="OVERHEIDop.datumEindeReactietermijn"/>
    <meta:user-defined meta:name="OVERHEIDop.Rubriek/DC.type">overige overheidsinformatie</meta:user-defined>
    <meta:user-defined meta:name="OVERHEIDop.ketenI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2505</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Ruimte en infrastructuur | Organisatie en beleid</meta:user-defined>
    <meta:user-defined meta:name="DC.title">Kennisgeving ontwerp‑gedoogplichtbeschikking op grond van artikel 10.19a van de Omgevingswet betreffende het ecologisch onderzoek voor de realisatie van een nieuwe kazerne voor het Korps Commandotroepen in de gemeente Roosendaal.</meta:user-defined>
    <meta:user-defined meta:name="DCTERMS.W3CDTF/DCTERMS.available">2026-06-22</meta:user-defined>
  </office:meta>
</office:document-meta>
</file>