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2338-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338</text:p>
          </table:table-cell>
        </table:table-row>
        <table:table-row table:style-name="staatscourant.koprow1">
          <table:covered-table-cell/>
          <table:covered-table-cell/>
          <table:table-cell office:value-type="string" table:style-name="staatscourant.publicatiedatumcel">
            <text:p>24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tijdelijke gebieden met beperkingen Corridor EHD41C-EHR8 (UAS-vluchten), Ministerie van Defensie</text:h>
      <text:p text:style-name="ifm_p_font.italic_mt.7.4mm_ifm">15 juni 2026</text:p>
      <text:p text:style-name="ifm_p_font.italic_ifm">Nr: MLA/105/2026</text:p>
      <text:p text:style-name="ifm_p_font.italic_ifm">Kenmerk: MINDEF20260043392</text:p>
      <text:p text:style-name="ifm_p_mt.3.7mm_ifm">De Minister van Defensie,</text:p>
      <text:p text:style-name="ifm_p_mt.3.7mm_ifm">Handelende in overeenstemming met de Minister van Infrastructuur en Waterstaat;</text:p>
      <text:p text:style-name="ifm_p_mt.3.7mm_ifm">Gelezen het verzoek van het Maritime Operations Centre ABNL van dinsdag 26 mei 2026;</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fm">1.  Ten behoeve van vluchten met het <text:span text:style-name="ifm_span_font.italic_mt.4.23mm_ifm">Unmanned
                  Aircraft System</text:span> (UAS) type V-BAT wordt als oefengebied het tijdelijke gebied met beperkingen (TGB) Corridor EHD41C-EHR8 aangewezen, begrensd door de volgende coördinaten en hoogten:</text:p>
      <text:p text:style-name="ifm_p_ifm"><text:span text:style-name="ifm_span_font.bold_ifm">TGB Corridor EHD41C-EHR8</text:span></text:p>
      <text:p text:style-name="ifm_p_ifm">van 53°05'16,17''N 004°18'00,00''E, naar 53°05'00,00''N 004°21'00,00''E, naar 53°04’43,83''N 004°21'00,00''E, naar 53°05'00,00''N 004°18'00,00''E, terug naar 53°05'16,17''N 004°18'00,00''E, van 3500ft AMSL tot Flight Level 055 (zie figuur).</text:p>
      <text:p text:style-name="ifm_p_mt.3.7mm_ifm">2.  Het TGB wordt ingesteld op de hieronder genoemde dagen en tijdstippen:</text:p>
      <text:p text:style-name="ifm_p_ifm"><text:span text:style-name="ifm_span_font.bold_ifm">Week 25</text:span></text:p>
      <text:p text:style-name="ifm_p_ifm">woensdag 17 juni 2026 van 13:00 uur tot 16:00 uur en van 19:00 uur tot 23:00 uur lokale tijd;</text:p>
      <text:p text:style-name="ifm_p_ifm">donderdag 18 juni 2026 van 13:00 uur tot 16:00 uur en van 19:00 uur tot 23:00 uur lokale tijd;</text:p>
      <text:p text:style-name="ifm_p_ifm"><text:span text:style-name="ifm_span_font.bold_ifm">Week 26</text:span></text:p>
      <text:p text:style-name="ifm_p_ifm">woensdag 24 juni 2026 van 13:00 uur tot 16:00 uur en van 19:00 uur tot 23:00 uur lokale tijd;</text:p>
      <text:p text:style-name="ifm_p_ifm">donderdag 25 juni 2026 van 13:00 uur tot 16:00 uur en van 19:00 uur tot 23:00 uur lokale tijd;</text:p>
      <text:p text:style-name="ifm_p_ifm"><text:span text:style-name="ifm_span_font.bold_ifm">Week 27</text:span></text:p>
      <text:p text:style-name="ifm_p_ifm">dinsdag 30 juni 2026 van 13:00 uur tot 16:00 uur en van 19:00 uur tot 23:00 uur lokale tijd.</text:p>
      <text:p text:style-name="ifm_p_mt.3.7mm_page.break-before_ifm"><draw:frame draw:name="Afbeelding1" draw:style-name="frame.picture" draw:z-index="1" svg:height="139mm" svg:width="139mm" text:anchor-type="paragraph" style:rel-height="scale" style:rel-width="scale"><draw:image draw:filter-name="PNG - Portable Network Graphics" xlink:actuate="onLoad" xlink:href="Pictures/stcrt-2026-22338-001.png" xlink:show="embed" xlink:type="simple"/></draw:frame><draw:frame draw:name="Bron11" draw:style-name="frame.bron" text:anchor-type="as-char" svg:width="139mm" svg:y="0mm"><draw:text-box><text:p text:style-name="ifm_p_mt.2mm_ifm"><text:span text:style-name="ifm_span_font.bold_ifm">FIGUUR: TGB Corridor EHD41C-EHR8</text:span></text:p></draw:text-box></draw:frame></text:p>
      <text:h text:style-name="ifm_p_font.bold_mt.5.08mm_page.keep-with-next_ifm" text:outline-level="2">Artikel<text:s/>2<text:s/></text:h>
      <text:p text:style-name="ifm_p_mt.4.23mm_ifm">Voor het gebruik van het TGB Corridor EHD41C-EHR8 gelden de volgende voorwaarden:</text:p>
      <text:p text:style-name="ifm_p_ifm">a.  het uitvoeren van andere dan bij de oefening betrokken vluchten in het TGB is niet toe gestaan, met uitzondering van gecoördineerde vluchten door luchtvaartuigen die vooraf toestemming hebben verkregen van het Amsterdam FIC en door tussenkomst van het Amsterdam FIC, gecoördineerde HEMS- en SAR-vluchten en vluchten van de Landelijke Eenheid, Dienst Infrastructuur, afdeling Luchtvaart;</text:p>
      <text:p text:style-name="ifm_p_ifm">b.  gedurende de uitvoering van de vluchten met het UAS dient altijd contact mogelijk te zijn tussen de <text:span text:style-name="ifm_span_font.italic_ifm">remote pilot</text:span> en het Amsterdam FIC;</text:p>
      <text:p text:style-name="ifm_p_ifm">c.  binnen het TGB maakt het UAS gebruik van een actieve transponder;</text:p>
      <text:p text:style-name="ifm_p_ifm">d.  de remote pilot van het UAS coördineert de aanvang en beëindiging van de vluchten met de ACC Supervisor of het Amsterdam FIC;</text:p>
      <text:p text:style-name="ifm_p_ifm">e.  tijdens de uitvoering van de vluchten met het UAS zijn de voorwaarden zoals gesteld in de MAR-UAS van toepassing;</text:p>
      <text:p text:style-name="ifm_p_ifm">f.  de vliegroute en vlieghoogte worden zodanig gekozen dat in geval van een noodlanding het risico voor derden zoveel mogelijk wordt beperkt;</text:p>
      <text:p text:style-name="ifm_p_ifm">g.  de vlieghoogte wordt zodanig gekozen dat er ten alle tijden een buffer is van 500ft ten opzichte van de verticale begrenzing van het TGB zoals genoemd in artikel 1, lid 1.</text:p>
      <text:h text:style-name="ifm_p_font.bold_mt.5.08mm_page.keep-with-next_ifm" text:outline-level="2">Artikel<text:s/>3<text:s/></text:h>
      <text:p text:style-name="ifm_p_mt.4.23mm_ifm">Deze beschikking treedt in werking met ingang van woensdag 17 juni 2026 en vervalt met ingang van woensdag 1 juli 2026.</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A.A.W.K.<text:s/>Appels,<text:line-break/>Commodore</text:p>
      <text:p text:style-name="ifm_p_mt.3.7mm_ifm">Tegen dit besluit kan, ten aanzien van de tijd en locatie waarop het TGB wordt ingesteld, op grond van de Algemene wet bestuursrecht binnen 6 weken na de dag waarop dit besluit is bekendgemaakt, een bezwaarschrift worden ingediend. Dit bezwaarschrift kan digitaal of schriftelijk worden ingediend. Het digitale bezwaarschrift dient te worden ingediend via www.defensie.nl/bezwaarJDV. Het schriftelijke bezwaarschrift dient te worden gericht aan de Minister van Defensie, Dienstencentrum Juridische Dienstverlening, ter attentie van de Commissie advisering bezwaarschriften Defensie, MPC 55A, Postbus 90004, 3509 AA Utrecht. Het bezwaarschrift dient te zijn ondertekend en moet ten minste bevatten: de naam en het adres van de indiener; de dagtekening; een omschrijving van de beschikking waartegen het bezwaar is gericht en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Ministerie van Defensie heeft de beschikking over verschillende typen Unmanned Aircraft System (UAS). Een UAS kan conform de Regeling vluchten militaire onbemande luchtvaartuigen worden gebruikt in militaire plaatselijke luchtverkeersleidingsgebieden, restricted areas en tijdelijke gebieden met beperkingen (TGB’s). In deze beschikking is op grond van artikel 9 van het Besluit luchtverkeer 2014 TGB Corridor EHD41C-EHR8.</text:p>
      <text:p text:style-name="ifm_p_mt.3.7mm_ifm">Binnen het TGB worden UAS transit vluchten uitgevoerd tussen de militaire oefengebieden EHD41 en EHR8. De grenzen van het TGB zullen daarbij niet worden overschreden.</text:p>
      <text:p text:style-name="ifm_p_mt.3.7mm_ifm">Luchtvaartuigen in gebruik bij de Landelijke Eenheid Dienst Infrastructuur, afdeling Luchtvaart, luchtvaartuigen ten behoeve van HEMS- en SAR-vluchten en gecoördineerde vluchten door luchtvaartuigen, mogen het TGB binnenvliegen na toestemming van het Amsterdam FIC.</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338</text:span><text:tab/>24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338</text:span><text:tab/>24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stelling tijdelijke gebieden met beperkingen Corridor EHD41C-EHR8 (UAS-vluchten), Ministerie van Defensie</dc:title>
    <meta:user-defined meta:name="OVERHEID.Ministerie/DCTERMS.publisher">Ministerie van Binnenlandse Zaken en Koninkrijksrelaties</meta:user-defined>
    <meta:user-defined meta:name="OVERHEID.Ministerie/DC.creator">Ministerie van Defensie</meta:user-defined>
    <meta:user-defined meta:name="OVERHEIDop.configuratie">https://repository.officiele-overheidspublicaties.nl/MasterConfiguraties/MC-OEP-StcrtVergunningenAndereBesch-Web/1.29/xml/MC-OEP-StcrtVergunningenAndereBesch-Web.xml</meta:user-defined>
    <meta:user-defined meta:name="OVERHEIDop.steltVast"/>
    <meta:user-defined meta:name="OVERHEIDop.StcrtID/DC.identifier">stcrt-2026-22338</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33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Verkeer | Luchtvaart</meta:user-defined>
    <meta:user-defined meta:name="DC.title">Instelling tijdelijke gebieden met beperkingen Corridor EHD41C-EHR8 (UAS-vluchten), Ministerie van Defensie</meta:user-defined>
    <meta:user-defined meta:name="DCTERMS.W3CDTF/DCTERMS.available">2026-06-24</meta:user-defined>
  </office:meta>
</office:document-meta>
</file>