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999</text:p>
          </table:table-cell>
        </table:table-row>
        <table:table-row table:style-name="staatscourant.koprow1">
          <table:covered-table-cell/>
          <table:covered-table-cell/>
          <table:table-cell office:value-type="string" table:style-name="staatscourant.publicatiedatumcel">
            <text:p>22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van de Minister van Werk en Participatie van 12 juni 2026, nr. 2026-0000178154, houdende per 1 juli 2026 gewijzigde bedragen in de Algemene Kinderbijslagwet [KetenID WGK029097]</text:h>
      <text:p text:style-name="ifm_p_mt.7.4mm_ifm">De Minister van Werk en Participatie;</text:p>
      <text:p text:style-name="ifm_p_mt.3.7mm_ifm">Gelet op artikel 13, vierde en negende lid, van de Algemene Kinderbijslagwet;</text:p>
      <text:p text:style-name="ifm_p_mt.3.7mm_indent.0mm_ifm"><text:span text:style-name="ifm_span_font.bold_ifm">Deelt mede:</text:span></text:p>
      <text:p text:style-name="ifm_p_mt.3.7mm_ifm">Dat met ingang van 1 juli 2026 in de Algemene Kinderbijslagwet de bedragen zijn gewijzigd en als volgt luiden:</text:p>
      <text:p text:style-name="ifm_p_ifm">1.  Het basiskinderbijslagbedrag, genoemd in artikel 12, eerste lid, van de Algemene Kinderbijslagwet bedraagt: € 426,29.</text:p>
      <text:p text:style-name="ifm_p_ifm">2.  De kinderbijslagbedragen, genoemd in artikel 12, derde lid, van de Algemene Kinderbijslagwet, bedragen:</text:p>
      <text:p text:style-name="ifm_p_ifm">a.  Voor een kind dat jonger is dan 6 jaar: € 298,40.</text:p>
      <text:p text:style-name="ifm_p_ifm">b.  Voor een kind dat 6 jaar of ouder is, maar jonger is dan 12 jaar: € 362,35.</text:p>
      <text:p text:style-name="ifm_p_ifm">c.  Voor een kind dat 12 jaar of ouder is, maar jonger is dan 18 jaar: € 426,29.</text:p>
      <text:p text:style-name="ifm_p_mt.3.7mm_ifm">Deze mededeling zal met de toelichting in de Staatscourant worden geplaatst.</text:p>
      <text:p text:style-name="ifm_p_font.italic_mt.3.7mm_ifm">De Minister van Werk en Participatie,<text:line-break/>A.A.<text:s/>Aartsen</text:p>
      <text:h text:style-name="ifm_p_font.bold_mt.5.08mm_page.break-before_ifm" text:outline-level="4">TOELICHTING</text:h>
      <text:p text:style-name="ifm_p_mt.4.23mm_ifm">Per 1 juli 2026 worden verschillende bedragen in de SZW-regelgeving herzien.<text:note text:id="n1" text:note-class="footnote"><text:note-citation text:label="1 ">1</text:note-citation><text:note-body><text:p text:style-name="ifm_p_font.normal_size.6.93pt_mt..5mm_indent.-0.1161in_mleft.0.1161in_ifm">Zie Stcrt. 2025, 44508 voor de bedragen die gelden sinds 1 januari 2026.</text:p></text:note-body></text:note> In deze bekendmaking worden nieuwe bedragen voor de Algemene Kinderbijslagwet (hierna: AKW) bekendgemaakt.</text:p>
      <text:p text:style-name="ifm_p_mt.3.7mm_ifm">Deze bekendmaking ziet op de indexering van het basiskinderbijslagbedrag, genoemd in artikel 12, eerste lid, AKW voor het tweede halfjaar van 2026.</text:p>
      <text:p text:style-name="ifm_p_ifm">Het basiskinderbijslagbedrag wordt op grond van artikel 13, vierde lid, AKW twee keer per jaar (per 1 januari en per 1 juli) aangepast aan de ontwikkeling van het algemene prijsniveau. Dit gebeurt per 1 juli 2026 aan de hand van de procentuele wijziging van de ‘consumentenprijsindex alle huishoudens (afgeleide reeks)’ van april 2026 ten opzichte van oktober 2025. Het percentage waarmee het bedrag, genoemd in artikel 12, eerste lid, AKW, is geïndexeerd, bedraagt 1,13%. Op grond van artikel 13, negende lid, AKW worden de uit de toepassing van artikel 12, derde lid, voortvloeiende kinderbijslagbedragen voor kinderen jonger dan 6 jaar, voor kinderen van 6 jaar of ouder, maar jonger dan 12 jaar en voor kinderen van 12 jaar of ouder, maar jonger dan 18 jaar, eveneens samen met de dag waarop de wijziging ingaat, door of namens Onze Minister bekendgemaakt in de Staatscourant.</text:p>
      <text:p text:style-name="ifm_p_mt.3.7mm_ifm">De bekendmaking van de nieuwe bedragen in de AKW gebeurt in een aparte mededeling, omdat indexatiecijfers doorgaans pas medio juni definitief zijn. De bekendmaking van per 1 juli 2026 geïndexeerde bedragen in andere SZW-regelgeving gebeurt gebundeld in een andere mededeling.<text:note text:id="n2" text:note-class="footnote"><text:note-citation text:label="2 ">2</text:note-citation><text:note-body><text:p text:style-name="ifm_p_font.normal_size.6.93pt_mt..5mm_indent.-0.1161in_mleft.0.1161in_ifm">Stcrt. 2026, 20221.</text:p></text:note-body></text:note></text:p>
      <text:p text:style-name="ifm_p_font.italic_mt.3.7mm_ifm">De Minister van Werk en Participatie,<text:line-break/>A.A.<text:s/>Aart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1999</text:span><text:tab/>22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1999</text:span><text:tab/>22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dedeling van de Minister van Werk en Participatie van 12 juni 2026, nr. 2026-0000178154, houdende per 1 juli 2026 gewijzigde bedragen in de Algemene Kinderbijslagwet [KetenID WGK029097]</dc:title>
    <meta:user-defined meta:name="OVERHEID.Ministerie/DCTERMS.publisher">Ministerie van Binnenlandse Zaken en Koninkrijksrelaties</meta:user-defined>
    <meta:user-defined meta:name="OVERHEID.Ministerie/DC.creator">Ministerie van Sociale Zaken en Werkgelegenheid</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1999</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99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Sociale zekerheid | Gezin en kinderen</meta:user-defined>
    <meta:user-defined meta:name="DC.title">Mededeling van de Minister van Werk en Participatie van 12 juni 2026, nr. 2026-0000178154, houdende per 1 juli 2026 gewijzigde bedragen in de Algemene Kinderbijslagwet [KetenID WGK029097]</meta:user-defined>
    <meta:user-defined meta:name="DCTERMS.alternative"/>
    <meta:user-defined meta:name="DCTERMS.W3CDTF/DCTERMS.available">2026-06-22</meta:user-defined>
    <meta:user-defined meta:name="OVERHEIDop.Ruimtelijkplan/OVERHEIDop.bekendmakingBetreffendePlan"/>
  </office:meta>
</office:document-meta>
</file>