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975</text:p>
          </table:table-cell>
        </table:table-row>
        <table:table-row table:style-name="staatscourant.koprow1">
          <table:covered-table-cell/>
          <table:covered-table-cell/>
          <table:table-cell office:value-type="string" table:style-name="staatscourant.publicatiedatumcel">
            <text:p>23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Binnenlandse Zaken en Koninkrijksrelaties van 16 juni 2026, nr. 2026-0000011687 tot wijziging van de Regeling basisregistratie personen in verband met de invoering van het Logisch Ontwerp BRP, versie 2026.Q3 en van de Regeling basisadministraties persoonsgegevens BES in verband met het Logisch Ontwerp BES, versie 2026.Q3 [KetenID WGK029123]</text:h>
      <text:p text:style-name="ifm_p_mt.3.7mm_ifm">De Staatssecretaris van Binnenlandse Zaken en Koninkrijksrelaties,</text:p>
      <text:p text:style-name="ifm_p_mt.3.7mm_ifm">Gelet op artikel 3, eerste lid, van het Besluit basisregistratie personen en de artikelen 3, tweede lid, 3a, derde lid, 10, tweede lid, en 11, derde lid, van de Wet basisadministraties persoonsgegevens BES en artikel 31, eerste lid, van het Besluit basisadministraties persoonsgegevens BES;</text:p>
      <text:p text:style-name="ifm_p_mt.3.7mm_indent.0mm_ifm">Besluit:</text:p>
      <text:h text:style-name="ifm_p_font.bold_mt.5.08mm_page.keep-with-next_ifm" text:outline-level="2">ARTIKEL<text:s/>I<text:s/></text:h>
      <text:p text:style-name="ifm_p_font.roman_mt.4.23mm_ifm">De <text:span text:style-name="ifm_span_font.bold_mt.4.23mm_ifm">Regeling Basisregistratie personen</text:span> wordt als volgt gewijzigd:</text:p>
      <text:p text:style-name="ifm_p_mt.3.7mm_indent.no_ifm">A</text:p>
      <text:p text:style-name="ifm_p_mt.3.7mm_ifm">In de artikelen 2 en 3 wordt ‘Logisch Ontwerp BRP, versie 2026.Q2’ vervangen door ‘Logisch Ontwerp BRP, versie 2026.Q3’.</text:p>
      <text:p text:style-name="ifm_p_mt.3.7mm_indent.no_ifm">B</text:p>
      <text:p text:style-name="ifm_p_mt.3.7mm_ifm">Bijlage 1 wordt vervangen door de bijlage, opgenomen als bijlage A bij deze regeling.</text:p>
      <text:h text:style-name="ifm_p_font.bold_mt.5.08mm_page.keep-with-next_ifm" text:outline-level="2">ARTIKEL<text:s/>II<text:s/></text:h>
      <text:p text:style-name="ifm_p_font.roman_mt.4.23mm_ifm">De <text:span text:style-name="ifm_span_font.bold_mt.4.23mm_ifm">Regeling basisadministraties persoonsgegevens BES</text:span> wordt als volgt gewijzigd:</text:p>
      <text:p text:style-name="ifm_p_mt.3.7mm_indent.no_ifm">A</text:p>
      <text:p text:style-name="ifm_p_mt.3.7mm_ifm">In de artikelen 3, tweede lid, en 6, tweede lid, wordt ‘Logisch Ontwerp BES, versie 2025.Q4’ vervangen door ‘Logisch Ontwerp BES, versie 2026.Q3’.</text:p>
      <text:p text:style-name="ifm_p_mt.3.7mm_indent.no_ifm">B</text:p>
      <text:p text:style-name="ifm_p_mt.3.7mm_ifm">Bijlage 1 wordt vervangen door de bijlage, opgenomen als bijlage B bij deze regeling.</text:p>
      <text:h text:style-name="ifm_p_font.bold_mt.5.08mm_page.keep-with-next_ifm" text:outline-level="2">ARTIKEL<text:s/>III<text:s/></text:h>
      <text:p text:style-name="ifm_p_mt.4.23mm_ifm">Deze regeling treedt in werking met ingang van 1 juli 2026.</text:p>
      <text:p text:style-name="ifm_p_mt.3.7mm_ifm">Deze regeling zal met de toelichting in de Staatscourant worden geplaatst, met uitzondering van bijlagen A en B, die zullen worden geplaatst op https://www.rvig.nl.</text:p>
      <text:p text:style-name="ifm_p_font.italic_mt.3.7mm_ifm">De Staatssecretaris van Binnenlandse Zaken en Koninkrijksrelaties,<text:line-break/>E. van der<text:s/>Burg</text:p>
      <text:h text:style-name="ifm_p_font.bold_mt.5.08mm_page.break-before_ifm" text:outline-level="3">BIJLAGE<text:s/>A,<text:s/>BEHORENDE BIJ ARTIKEL I, ONDERDEEL B</text:h>
      <text:h text:style-name="ifm_p_font.bold_mt.5.08mm_page.keep-with-next_ifm" text:outline-level="4">BIJLAGE 1. LOGISCH ONTWERP BRP, VERSIE 2026.Q3</text:h>
      <text:h text:style-name="ifm_p_font.bold-italic_mt.5.08mm_page.keep-with-next_ifm" text:outline-level="5">Bijlage bij artikel 3</text:h>
      <text:p text:style-name="ifm_p_mt.4.23mm_ifm">Deze bijlage wordt bekendgemaakt op https://www.rvig.nl.</text:p>
      <text:h text:style-name="ifm_p_font.bold_mt.5.08mm_page.break-before_ifm" text:outline-level="3">BIJLAGE<text:s/>B,<text:s/>BEHORENDE BIJ ARTIKEL II, ONDERDEEL B</text:h>
      <text:h text:style-name="ifm_p_font.bold_mt.5.08mm_page.keep-with-next_ifm" text:outline-level="4">BIJLAGE. LOGISCH ONTWERP BES, VERSIE 2026.Q3</text:h>
      <text:h text:style-name="ifm_p_font.bold-italic_mt.5.08mm_page.keep-with-next_ifm" text:outline-level="5">Bijlage bij de artikelen 3, tweede lid, en 6, tweede lid</text:h>
      <text:p text:style-name="ifm_p_mt.4.23mm_ifm">Deze bijlage wordt bekendgemaakt op https://www.rvig.nl en tevens ter inzage gelegd bij de afdelingen burgerzaken van het openbaar lichaam Bonaire, Kaya Neerlandia 40, Kralendijk, het openbaar lichaam Sint Eustatius, 13 Kennip Road, Princess Garden, Oranjestad en het openbaar lichaam Saba, Power Street 1, The Bottom.</text:p>
      <text:h text:style-name="ifm_p_font.bold_mt.5.08mm_page.break-before_ifm" text:outline-level="3">TOELICHTING</text:h>
      <text:h text:style-name="ifm_p_font.bold_mt.5.08mm_page.keep-with-next_ifm" text:outline-level="4">ALGEMEEN</text:h>
      <text:h text:style-name="ifm_p_font.bold-italic_mt.5.08mm_page.keep-with-next_ifm" text:outline-level="5">1.<text:s/>Inleiding</text:h>
      <text:p text:style-name="ifm_p_mt.4.23mm_ifm">De onderhavige wijziging van de Regeling basisregistratie personen (hierna: Regeling BRP) heeft betrekking op de vaststelling van het Logisch Ontwerp BRP (hierna: LO BRP), versie 2026.Q3. De onderhavige wijziging van de Regeling basisadministratie persoonsgegevens BES (hierna: Regeling bap BES) heeft betrekking op de vaststelling van het Logisch Ontwerp BES (hierna: LO BES), versie 2026.Q3.</text:p>
      <text:h text:style-name="ifm_p_font.bold-italic_mt.5.08mm_page.keep-with-next_ifm" text:outline-level="5">2.<text:s/>Inhoud</text:h>
      <text:p text:style-name="ifm_p_mt.4.23mm_ifm">Het LO BRP bevat de systeembeschrijving van de basisregistratie personen (BRP). De systeembeschrijving vormt de beschrijving van de voorzieningen waarmee de BRP wordt uitgevoerd. Door middel van de systeembeschrijving worden de gedetailleerde regels gesteld die noodzakelijk zijn om de voorzieningen en daarmee het gehele stelsel van de BRP te laten werken. Op grond van de Wet basisregistratie personen (hierna: Wet BRP) en het Besluit basisregistratie personen wordt deze systeembeschrijving bij ministeriële regeling vastgesteld. De systeembeschrijving wordt gevormd door de als zodanig gemarkeerde hoofdstukken en bijlagen, of onderdelen daarvan, van het LO BRP, dat als bijlage bij de Regeling BRP is gevoegd.</text:p>
      <text:p text:style-name="ifm_p_mt.3.7mm_ifm">In het LO BRP 2026.Q3 worden ten opzichte van LO BRP 2026.Q2 twee wijzigingen doorgevoerd, die worden toegelicht in de paragrafen 2.1 en 2.2.</text:p>
      <text:p text:style-name="ifm_p_mt.3.7mm_ifm">De bijzondere gemeenten Bonaire, Sint Eustatius en Saba (BES) houden gegevens over hun inwoners elk bij in een eigen basisadministratie, die van oudsher bekendstaat als PIVA (Persoonsinformatievoorziening Nederlandse Antillen en Aruba). De BES-eilanden hebben gezamenlijk ook een verstrekkingsvoorziening, de PIVA-V. Aan het functioneren van de PIVA's en PIVA-V van Bonaire, Sint Eustatius en Saba ligt een systeembeschrijving ten grondslag: het LO BES. De systeembeschrijving vormt de beschrijving van de voorzieningen waarmee de BRP wordt uitgevoerd. Door middel van de systeembeschrijving worden de gedetailleerde regels gesteld die noodzakelijk zijn om de voorzieningen en daarmee het gehele stelsel van de PIVA’s en PIVA-V te laten werken. Op grond van de Wet basisadministraties persoonsgegevens BES en het Besluit basisadministraties persoonsgegevens BES wordt deze systeembeschrijving bij ministeriële regeling vastgesteld. De systeembeschrijving wordt gevormd door de als zodanig gemarkeerde hoofdstukken en bijlagen, of onderdelen daarvan, van het LO BES, dat als bijlage bij de Regeling bap BES is gevoegd.</text:p>
      <text:p text:style-name="ifm_p_mt.3.7mm_ifm">In het LO BES 2026.Q3 wordt ten opzichte van het LO BES 2025.Q4 één wijziging doorgevoerd, die wordt toegelicht in paragraaf 2.2.</text:p>
      <text:h text:style-name="ifm_p_font.italic_mt.5.08mm_page.keep-with-next_ifm" text:outline-level="6">2.1<text:s/>Verwijderen beëindigde vreemde nationaliteiten bij individuele persoonslijsten</text:h>
      <text:p text:style-name="ifm_p_mt.4.23mm_ifm">Sinds 2014 wordt er geen vreemde nationaliteit naast de Nederlandse meer geregistreerd in de Basisregistratie Personen (BRP) als mensen de Nederlandse nationaliteit al vanaf de eerste inschrijving in de BRP hadden. De vreemde nationaliteiten naast de Nederlandse die vóór 2014 zijn geregistreerd, hebben op 31 januari 2015 de status ‘beëindigd’ gekregen, maar zijn nooit verwijderd. Naar aanleiding van klachten van personen die deze ‘beëindigde’ status nog in de BRP hadden staan en met oog op datakwaliteit heeft het Ministerie van BZK de afgelopen periode onderzocht of en hoe deze gegevens over vreemde nationaliteiten naast de Nederlandse worden gebruikt door afnemers van de BRP. Uit deze inventarisatie is gebleken dat de noodzakelijkheid van deze gegevens voor de uitvoeringspraktijk te beperkt is. De Rechtbank Rotterdam heeft op 11 februari 2025 geoordeeld dat het bewaren van de beëindigde vreemde nationaliteiten naast de Nederlandse niet noodzakelijk en daarmee in strijd met de Wet BRP en de AVG is.<text:note text:id="n1" text:note-class="footnote"><text:note-citation text:label="1 ">1</text:note-citation><text:note-body><text:p text:style-name="ifm_p_font.normal_size.6.93pt_mt..5mm_indent.-0.1161in_mleft.0.1161in_ifm">Rb. Rotterdam 11 februari 2025, <text:span text:style-name="ifm_span_font.italic_size.6.93pt_mt.4.23mm_ifm">ECLI:NL:RBROT:2025:1810</text:span>.</text:p></text:note-body></text:note> In reactie op Kamervragen is in augustus 2025 aangegeven dat in alle gevallen dat een persoon al vanaf geboorte het Nederlanderschap bezat, de andere nationaliteit(en) uit de BRP worden verwijderd en dat de Regeling Brp en het LO BRP hiervoor worden aangepast.<text:note text:id="n2" text:note-class="footnote"><text:note-citation text:label="2 ">2</text:note-citation><text:note-body><text:p text:style-name="ifm_p_font.normal_size.6.93pt_mt..5mm_indent.-0.1161in_mleft.0.1161in_ifm"><text:span text:style-name="ifm_span_font.italic_size.6.93pt_ifm">Aanhangsel Handelingen</text:span> II 2025/26, nr. 2915.</text:p></text:note-body></text:note></text:p>
      <text:p text:style-name="ifm_p_ifm">Omdat het verwijderen van alle beëindigde vreemde nationaliteiten voorbereiding vergt bij veel partijen, met name bij de leveranciers van gemeentelijke burgerzakensystemen, wordt in eerste instantie de mogelijkheid geboden in het LO BRP om deze nationaliteiten handmatig te verwijderen op verzoek van de burger of bij opname van de Nederlandse nationaliteit. Hiervoor is slechts een kleine aanpassing van het LO nodig en geen, of slechts een kleine, aanpassing in burgerzakensystemen.</text:p>
      <text:h text:style-name="ifm_p_font.italic_mt.5.08mm_page.keep-with-next_ifm" text:outline-level="6">2.2<text:s/>Aanpassen Tabel 48 Nederlands reisdocument</text:h>
      <text:p text:style-name="ifm_p_mt.4.23mm_ifm">Tabel 48 bevat een opsomming van de modellen van de Nederlandse reisdocumenten met hun codes, omschrijvingen en geldigheidstermijnen. In deze tabel ontbrak vooralsnog de zakenvariant van het faciliteitenpaspoort (artikel 3, tweede lid, onder a, van de Paspoortuitvoeringsregeling Nederland 2001). Middels deze wijziging wordt de zakenvariant van het faciliteitenpaspoort aan Tabel 48 toegevoegd.</text:p>
      <text:p text:style-name="ifm_p_mt.3.7mm_ifm">Tabel 48 wordt niet alleen in het Europese deel van Nederland gebruikt, maar ook op de BES. Om die reden leidt het aanpassen van tabel 48 tevens tot een nieuwe versie van het LO BES, te weten LO BES 2026.Q3.</text:p>
      <text:h text:style-name="ifm_p_font.bold-italic_mt.5.08mm_page.keep-with-next_ifm" text:outline-level="5">3.<text:s/>Privacyaspecten, regeldrukgevolgen en uitvoeringslasten</text:h>
      <text:p text:style-name="ifm_p_mt.4.23mm_ifm">De wijziging omschreven in paragraaf 2.1 heeft een positief effect op privacyaspecten, omdat door deze wijziging het mogelijk wordt gemaakt om niet-noodzakelijke persoonsgegevens van individuele persoonsgegevens te verwijderen. Op die manier wordt uitdrukking gegeven aan het recht op gegevenswissing, zoals omschreven in artikel 17 van de Algemene Verordening Gegevensbescherming.<text:note text:id="n3" text:note-class="footnote"><text:note-citation text:label="3 ">3</text:note-citation><text:note-body><text:p text:style-name="ifm_p_font.normal_size.6.93pt_mt..5mm_indent.-0.1161in_mleft.0.1161in_ifm">Verordening (EU) 2016/679 van het Europees Parlement en de Raad van 27 april 2016 betreffende de bescherming van natuurlijke personen in verband met de verwerking van persoonsgegevens en betreffende het vrije verkeer van die gegevens en tot intrekking van Richtlijn 95/46/EG (algemene verordening gegevensbescherming.</text:p></text:note-body></text:note> De wijziging omschreven in paragraaf 2.2 heeft geen gevolgen voor privacyaspecten.</text:p>
      <text:p text:style-name="ifm_p_mt.3.7mm_ifm">De wijzigingen hebben naar verwachting geen gevolgen voor de regeldruk.</text:p>
      <text:p text:style-name="ifm_p_mt.3.7mm_ifm">De wijzigingen brengen naar verwachting geringe uitvoeringslasten mee. Door de wijziging omschreven in paragraaf 2.1 is het mogelijk dat burgers zich bij gemeenten melden met het verzoek om de beëindigde vreemde nationaliteit te verwijderen. Gemeenten zullen dit verzoek moeten inwilligen, waardoor zij beperkte uitvoeringslasten maken.</text:p>
      <text:h text:style-name="ifm_p_font.bold-italic_mt.5.08mm_page.keep-with-next_ifm" text:outline-level="5">4.<text:s/>Consultatie en advies</text:h>
      <text:p text:style-name="ifm_p_mt.4.23mm_ifm">Van internetconsultatie is afgezien, gelet op de technische aard van de wijzigingen en de doelgroep (overheidsorganisaties die betrokken zijn bij het bijhouden van de BRP of daarvan gebruikmaken) waarvoor deze in overwegende mate relevantie hebben. Deze doelgroep is geconsulteerd via het Gebruikersoverleg BRP.<text:note text:id="n4" text:note-class="footnote"><text:note-citation text:label="4 ">4</text:note-citation><text:note-body><text:p text:style-name="ifm_p_font.normal_size.6.93pt_mt..5mm_indent.-0.1161in_mleft.0.1161in_ifm">Het overleg, bedoeld in artikel 1.15, eerste lid, van de Wet BRP, van de Minister van BZK met representatieve vertegenwoordigingen van de gemeenten, van de aangewezen bestuursorganen en van de overheidsorganen en derden aan wie op grond van artikel 3.2, 3.3 of 3.13 van de Wet BRP gegevens uit de BRP worden verstrekt.</text:p></text:note-body></text:note> Het voorstel van wijziging gaf voor de deelnemers aan het Gebruikersoverleg BRP geen aanleiding tot het maken van opmerkingen.</text:p>
      <text:p text:style-name="ifm_p_mt.3.7mm_ifm">Tevens is de ontwerpregeling voorgelegd aan het Adviescollege Toetsing Regeldruk (hierna: ATR). Het ATR heeft het dossier niet geselecteerd voor een formeel advies, omdat het geen omvangrijke gevolgen voor de regeldruk heeft.</text:p>
      <text:h text:style-name="ifm_p_font.bold_mt.5.08mm_page.keep-with-next_ifm" text:outline-level="4">ARTIKELSGEWIJZE TOELICHTING</text:h>
      <text:h text:style-name="ifm_p_font.bold-italic_mt.5.08mm_page.keep-with-next_ifm" text:outline-level="5">Artikel I</text:h>
      <text:p text:style-name="ifm_p_mt.4.23mm_ifm">Dit artikel ziet op de vaststelling van het LO BRP, versie 2026.Q3. Onderdeel A betreft wijziging van de artikelen 2 en 3 van de Regeling BRP. Onderdeel B betreft de wijziging van bijlage 1 bij de Regeling BRP.</text:p>
      <text:p text:style-name="ifm_p_mt.3.7mm_ifm">In het algemene deel van deze toelichting (paragrafen 2.1 en 2.2) zijn deze wijzigingen toegelicht.</text:p>
      <text:h text:style-name="ifm_p_font.bold-italic_mt.5.08mm_page.keep-with-next_ifm" text:outline-level="5">Artikel II</text:h>
      <text:p text:style-name="ifm_p_mt.4.23mm_ifm">Dit artikel ziet op de vaststelling van het LO BES, versie 2026.Q3. Onderdeel A betreft wijziging van de artikelen 3, tweede lid, en artikel 6, tweede lid, van de Regeling BES. Onderdeel B betreft de wijziging van de bijlage bij die regeling. In paragraaf 2.2 van de algemene toelichting is de wijziging toegelicht.</text:p>
      <text:h text:style-name="ifm_p_font.bold-italic_mt.5.08mm_page.keep-with-next_ifm" text:outline-level="5">Artikel III</text:h>
      <text:p text:style-name="ifm_p_mt.4.23mm_ifm">Dit artikel bepaalt in overeenstemming met het stelsel van de vaste verandermomenten dat de onderhavige regeling in werking treedt op 1 juli 2026. Wel is afgeweken van de in relatie tot overheidsorganisaties gebruikelijke termijn van drie maanden tussen bekendmaking en inwerkingtreding van de regeling. Dat is in dit geval niet bezwaarlijk, omdat deze regeling enkel gevolgen heeft voor overheidsorganisaties die betrokken zijn bij de bijhouding van de BRP of daarvan gebruikmaken en geen verandering brengt in rechten of plichten van burgers en bedrijven. Daarnaast zijn de betrokken partijen die toegang hebben tot de BRP dan wel de PIVA’s of de PIVA-V door middel van het LO uitgebreid betrokken door de Rijkdienst voor Identiteitsgegevens (RvIG) in de wijzigingen waardoor zij hier ook op voorbereid zijn.</text:p>
      <text:h text:style-name="ifm_p_font.bold-italic_mt.5.08mm_page.keep-with-next_ifm" text:outline-level="5">Bijlagen A en B</text:h>
      <text:p text:style-name="ifm_p_mt.4.23mm_ifm">Op grond van artikel 7, tweede lid, van de Bekendmakingswet vindt de bekendmaking van het LO BRP, versie 2026.Q3 (bijlage A) en het LO BES, versie 2026.Q3 (bijlage B) plaats op de website van RvIG. Het LO BES wordt ook ter inzage gelegd op de afdelingen burgerzaken van de verschillende openbare lichamen.</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975</text:span><text:tab/>23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975</text:span><text:tab/>23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Binnenlandse Zaken en Koninkrijksrelaties van 16 juni 2026, nr. 2026-0000011687 tot wijziging van de Regeling basisregistratie personen in verband met de invoering van het Logisch Ontwerp BRP, versie 2026.Q3 en van de Regeling basisadministraties persoonsgegevens BES in verband met het Logisch Ontwerp BES, versie 2026.Q3 [KetenID WGK029123]</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975</meta:user-defined>
    <meta:user-defined meta:name="OVERHEIDop.datumEindeReactietermijn"/>
    <meta:user-defined meta:name="OVERHEIDop.ketenID">WGK029123</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97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Gemeenten</meta:user-defined>
    <meta:user-defined meta:name="DC.title">Regeling van de Staatssecretaris van Binnenlandse Zaken en Koninkrijksrelaties van 16 juni 2026, nr. 2026-0000011687 tot wijziging van de Regeling basisregistratie personen in verband met de invoering van het Logisch Ontwerp BRP, versie 2026.Q3 en van de Regeling basisadministraties persoonsgegevens BES in verband met het Logisch Ontwerp BES, versie 2026.Q3 [KetenID WGK029123]</meta:user-defined>
    <meta:user-defined meta:name="DCTERMS.W3CDTF/DCTERMS.available">2026-06-23</meta:user-defined>
  </office:meta>
</office:document-meta>
</file>