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884</text:p>
          </table:table-cell>
        </table:table-row>
        <table:table-row table:style-name="staatscourant.koprow1">
          <table:covered-table-cell/>
          <table:covered-table-cell/>
          <table:table-cell office:value-type="string" table:style-name="staatscourant.publicatiedatumcel">
            <text:p>16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11 juni 2026, nr. WJZ/106889940, tot intrekking van regelingen over beschermings- en bewakingszones vanwege hoogpathogene vogelgriep Biddinghuizen en Marrum</text:h>
      <text:p text:style-name="ifm_p_mt.3.7mm_ifm">De Staatssecretaris van Landbouw, Visserij, Voedselzekerheid en Natuur,</text:p>
      <text:p text:style-name="ifm_p_mt.3.7mm_ifm">Gelet op artikel 55 van gedelegeerde verordening (EU) 2020/687 van de Commissie van 17 december 2019 tot aanvulling van Verordening (EU) 2016/429 van het Europees Parlement en de Raad wat regels voor de preventie en bestrijding van bepaalde in de lijst opgenomen ziekten betreft (PbEU 2020, L 174) en de artikelen 5.2 en 5.4 van de Wet dieren;</text:p>
      <text:p text:style-name="ifm_p_mt.3.7mm_indent.0mm_ifm">Besluit:</text:p>
      <text:h text:style-name="ifm_p_font.bold_mt.5.08mm_page.keep-with-next_ifm" text:outline-level="2">Artikel<text:s/>I<text:s/></text:h>
      <text:p text:style-name="ifm_p_mt.4.23mm_ifm">De Regeling maatregelen beschermings- en bewakingszone hoogpathogene vogelgriep Biddinghuizen 2026 wordt ingetrokken.</text:p>
      <text:h text:style-name="ifm_p_font.bold_mt.5.08mm_page.keep-with-next_ifm" text:outline-level="2">Artikel<text:s/>II<text:s/></text:h>
      <text:p text:style-name="ifm_p_mt.4.23mm_ifm">De Regeling maatregelen beschermings- en bewakingszone hoogpathogene vogelgriep Marrum 2026 wordt ingetrokken.</text:p>
      <text:h text:style-name="ifm_p_font.bold_mt.5.08mm_page.keep-with-next_ifm" text:outline-level="2">Artikel<text:s/>III<text:s/></text:h>
      <text:p text:style-name="ifm_p_mt.4.23mm_ifm">1.  Deze regeling wordt bekendgemaakt op www.rijksoverheid.nl
                  <text:note text:id="n1" text:note-class="footnote"><text:note-citation text:label="1 ">1</text:note-citation><text:note-body><text:p text:style-name="ifm_p_font.normal_size.6.93pt_mt..5mm_indent.-0.1161in_mleft.0.1161in_ifm">11 juni 2026, 16.22 uur.</text:p></text:note-body></text:note>, en treedt op 15 juni 2026 om 00:00 uur in werking, met uitzondering van artikel II.</text:p>
      <text:p text:style-name="ifm_p_mt.3.7mm_ifm">2.  Artikel II treedt in werking op 23 juni 2026 om 00.00 uur.</text:p>
      <text:p text:style-name="ifm_p_mt.3.7mm_ifm">Deze regeling zal tevens met de toelichting in de Staatscourant worden geplaatst.</text:p>
      <text:p text:style-name="ifm_p_font.italic_mt.3.7mm_ifm">
                  ’s-Gravenhage,
                   11 juni 2026
               </text:p>
      <text:p text:style-name="ifm_p_font.italic_mt.3.7mm_ifm">De Staatssecretaris van Landbouw, Visserij, Voedselzekerheid en Natuur,<text:line-break/>namens deze:<text:line-break/><text:line-break/>H.J. van<text:s/>Kasteel<text:line-break/>Directeur Directie Dierlijke Agroketens en Dierenwelzijn</text:p>
      <text:h text:style-name="ifm_p_font.bold_mt.5.08mm_page.break-before_ifm" text:outline-level="3">TOELICHTING</text:h>
      <text:h text:style-name="ifm_p_font.bold_mt.5.08mm_page.keep-with-next_ifm" text:outline-level="4">1.<text:s/>Inleiding</text:h>
      <text:p text:style-name="ifm_p_mt.4.23mm_ifm">Vanwege uitbraken van hoogpathogene vogelgriep zijn op 14 mei 2026 en 23 mei 2026 rondom Biddinghuizen en Marrum beschermings- en bewakingszones ingesteld.</text:p>
      <text:p text:style-name="ifm_p_mt.3.7mm_ifm">Aan de voorwaarden voor het intrekken van de maatregelen in de beschermingszones is voldaan op 6 juni 2026 rondom Biddinghuizen en 14 juni 2026 rondom Marrum. Vanaf die data zijn de maatregelen voor de bewakingszone van toepassing. Zie hiervoor de Regeling van de Staatssecretaris van Landbouw, Visserij, Voedselzekerheid en Natuur van 4 juni 2026 tot wijziging van regelingen over beschermings- en bewakingszones vanwege hoogpathogene vogelgriep Biddinghuizen en Marrum (Stcrt. 2026, 20953).</text:p>
      <text:h text:style-name="ifm_p_font.bold_mt.5.08mm_page.keep-with-next_ifm" text:outline-level="4">2.<text:s/>Opheffen maatregelen in de bewakingszone</text:h>
      <text:p text:style-name="ifm_p_mt.4.23mm_ifm">Voor het opheffen van de maatregelen in de bewakingszone geldt een minimumtermijn van 30 dagen (artikel 55 en bijlage X van de verordening). Dit is 9 dagen extra ten opzichte van de termijn van 21 dagen voor de beschermingszone. Artikel 55, eerste lid, van de verordening regelt dat de in de bewakingszone toegepaste ziektemaatregelen kunnen worden opgeheven na 30 dagen, mits een representatief aantal inrichtingen in die zone waar vogels worden gehouden met een gunstig resultaat is bezocht door de officiële dierenarts en de definitieve reiniging en ontsmetting en, in voorkomend geval, de bestrijding van insecten en knaagdieren in de getroffen inrichting zijn uitgevoerd. Op grond van artikel 39, derde lid, van de verordening geldt dat ook de in de bijbehorende beschermingszone toegepaste ziektemaatregelen kunnen worden opgeheven na het hierboven genoemde bezoek met een gunstig resultaat.</text:p>
      <text:p text:style-name="ifm_p_mt.3.7mm_ifm">Omdat er dan geen maatregelen meer van toepassing zijn in die zone, kan die zone als zodanig ook worden opgeheven. Voor de verschillende bewakingszones worden de maatregelen opgeheven op verschillende data, te weten 15 juni 2026 rondom Biddinghuizen en 23 juni 2026 rondom Marrum.</text:p>
      <text:h text:style-name="ifm_p_font.bold_mt.5.08mm_page.keep-with-next_ifm" text:outline-level="4">3.<text:s/>Bekendmaking regeling</text:h>
      <text:p text:style-name="ifm_p_mt.4.23mm_ifm">Deze regeling wordt op basis van artikel 5.2 van de Wet dieren bekendgemaakt op internet. De media zullen worden geïnformeerd over deze bekendmaking. De regeling wordt ook aan de Staatscourant aangeboden voor publicatie.</text:p>
      <text:p text:style-name="ifm_p_font.italic_mt.3.7mm_ifm">De Staatssecretaris van Landbouw, Visserij, Voedselzekerheid en Natuur,<text:line-break/>namens deze:<text:line-break/><text:line-break/>H.J. van<text:s/>Kasteel<text:line-break/>Directeur Directie Dierlijke Agroketens en Dierenwel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884</text:span><text:tab/>16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884</text:span><text:tab/>16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11 juni 2026, nr. WJZ/106889940, tot intrekking van regelingen over beschermings- en bewakingszones vanwege hoogpathogene vogelgriep Biddinghuizen en Marrum</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884</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88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DC.title">Regeling van de Staatssecretaris van Landbouw, Visserij, Voedselzekerheid en Natuur van 11 juni 2026, nr. WJZ/106889940, tot intrekking van regelingen over beschermings- en bewakingszones vanwege hoogpathogene vogelgriep Biddinghuizen en Marrum</meta:user-defined>
    <meta:user-defined meta:name="DCTERMS.W3CDTF/DCTERMS.available">2026-06-16</meta:user-defined>
  </office:meta>
</office:document-meta>
</file>