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851</text:p>
          </table:table-cell>
        </table:table-row>
        <table:table-row table:style-name="staatscourant.koprow1">
          <table:covered-table-cell/>
          <table:covered-table-cell/>
          <table:table-cell office:value-type="string" table:style-name="staatscourant.publicatiedatumcel">
            <text:p>19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Onderwijs, Cultuur en Wetenschap van 10 juni 2026, nr. KenO/1859590, houdende wijziging van de Aanwijzingsregeling ambtenaren interbestuurlijk toezicht en deskundigen Wet op het primair onderwijs en de Wet voortgezet onderwijs 2020</text:h>
      <text:p text:style-name="ifm_p_mt.3.7mm_ifm">De Staatssecretaris van Onderwijs, Cultuur en Wetenschap,</text:p>
      <text:p text:style-name="ifm_p_mt.3.7mm_ifm">Gelet op 124b en 124e van de Gemeentewet;</text:p>
      <text:p text:style-name="ifm_p_mt.3.7mm_indent.0mm_ifm">Besluit:</text:p>
      <text:h text:style-name="ifm_p_font.bold_mt.5.08mm_page.keep-with-next_ifm" text:outline-level="2">ARTIKEL<text:s/>I<text:s/></text:h>
      <text:p text:style-name="ifm_p_font.roman_mt.4.23mm_ifm">De Aanwijzingsregeling ambtenaren interbestuurlijk toezicht en deskundigen Wet op het primair onderwijs en de Wet voortgezet onderwijs 2020 wordt als volgt gewijzigd:</text:p>
      <text:p text:style-name="ifm_p_mt.3.7mm_indent.no_ifm">A</text:p>
      <text:p text:style-name="ifm_p_mt.3.7mm_ifm">In artikel 1 wordt ‘de Wet op het primair onderwijs en de Wet voorgezet onderwijs 2020’ vervangen door ‘de Wet op het primair onderwijs, de Wet voortgezet onderwijs 2020 en de Wet op de expertisecentra’.</text:p>
      <text:p text:style-name="ifm_p_mt.3.7mm_indent.no_ifm">B</text:p>
      <text:p text:style-name="ifm_p_mt.3.7mm_ifm">Artikel 3 komt te luiden:</text:p>
      <text:section text:style-name="ifm_sect_mleft.5.1mm_ifm" text:name="d15e61">
        <text:h text:style-name="ifm_p_font.bold_mt.5.08mm_page.keep-with-next_ifm" text:outline-level="2">Artikel<text:s/>3.<text:s/>Citeertitel</text:h>
        <text:p text:style-name="ifm_p_mt.4.23mm_ifm">Deze regeling wordt aangehaald als: Aanwijzingsregeling ambtenaren interbestuurlijk toezicht en deskundigen WPO, WVO 2020 en WEC.</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Staatssecretaris van Onderwijs, Cultuur en Wetenschap,<text:line-break/>J.Zs.C.M.<text:s/>Tielen</text:p>
      <text:h text:style-name="ifm_p_font.bold_mt.5.08mm_page.break-before_ifm" text:outline-level="3">TOELICHTING</text:h>
      <text:p text:style-name="ifm_p_mt.4.23mm_ifm">De Aanwijzingsregeling ambtenaren interbestuurlijk toezicht en deskundigen Wet op het primair onderwijs en de Wet voortgezet onderwijs 2020 (hierna: aanwijzingsregeling) biedt de grondslag voor de Inspectie van het Onderwijs om toezicht te kunnen houden op de uitvoering van taken die de sectorwetgeving opdraagt aan het college van burgemeester en wethouders. Voorbeelden hiervan zijn taken op het gebied van onderwijsachterstanden, onderwijshuisvesting, leerlingenvervoer en nieuwkomersonderwijs. Tot op heden noemde de aanwijzingsregeling slechts de WPO en WVO 2020. Deze wijziging voegt de Wet op de expertisecentra (hierna: WEC) aan de aanwijzingsregeling toe. Dit is met name van belang voor toezicht op het leerlingenvervoer, aangezien dit overwegend gaat om vervoer van en naar het (voortgezet) speciaal onderwijs. Met deze wijziging is de inspectie bevoegd om, naast het primair en voortgezet onderwijs, ook het (voortgezet) speciaal onderwijs mee te nemen in haar toezicht.</text:p>
      <text:h text:style-name="ifm_p_font.italic_mt.3.7mm_page.keep-with-next_ifm" text:outline-level="3">Uitvoeringslasten en regeldruk</text:h>
      <text:p text:style-name="ifm_p_mt.3.7mm_ifm">De inspectie beoordeelt de voorgestelde wijziging uitvoerbaar. Uit de toets volgt dat het toevoegen van de WEC aan de aanwijzingsregeling niet zal leiden tot extra toezichtactiviteiten. Wel verwacht de inspectie door deze wijziging met de bestaande capaciteit een gerichtere impact te kunnen maken in de uitvoering van het toezicht, met name in het toezicht op het leerlingenvervoer. Voorts is geen sprake van een toename van de regeldruk, aangezien het college van burgemeester en wethouders reeds verplicht is om de taken die volgen uit de WEC uit te voeren. Met deze wijziging wordt slechts geregeld dat de inspectie daar vanaf nu in alle sectoren in het funderend onderwijs toezicht op kan houden.</text:p>
      <text:p text:style-name="ifm_p_font.italic_mt.3.7mm_ifm">De Staatssecretaris van Onderwijs, Cultuur en Wetenschap,<text:line-break/>J.Zs.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851</text:span><text:tab/>19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851</text:span><text:tab/>19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Onderwijs, Cultuur en Wetenschap van 10 juni 2026, nr. KenO/1859590, houdende wijziging van de Aanwijzingsregeling ambtenaren interbestuurlijk toezicht en deskundigen Wet op het primair onderwijs en de Wet voortgezet onderwijs 2020</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85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85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Organisatie en beleid</meta:user-defined>
    <meta:user-defined meta:name="DC.title">Regeling van de Staatssecretaris van Onderwijs, Cultuur en Wetenschap van 10 juni 2026, nr. KenO/1859590, houdende wijziging van de Aanwijzingsregeling ambtenaren interbestuurlijk toezicht en deskundigen Wet op het primair onderwijs en de Wet voortgezet onderwijs 2020</meta:user-defined>
    <meta:user-defined meta:name="DCTERMS.W3CDTF/DCTERMS.available">2026-06-19</meta:user-defined>
  </office:meta>
</office:document-meta>
</file>