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21598-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bold_mt.7.4mm_ifm" style:family="text" style:name="ifm_span_font.bold_mt.7.4mm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598</text:p>
          </table:table-cell>
        </table:table-row>
        <table:table-row table:style-name="staatscourant.koprow1">
          <table:covered-table-cell/>
          <table:covered-table-cell/>
          <table:table-cell office:value-type="string" table:style-name="staatscourant.publicatiedatumcel">
            <text:p>25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voorkeursbeslissing (MIRT) voor het project PAGW Noord-Hollandse Markermeerkust, Ministerie van Infrastructuur en Waterstaat</text:h>
      <text:p text:style-name="ifm_p_mt.7.4mm_ifm"><text:span text:style-name="ifm_span_font.bold_mt.7.4mm_ifm">De Minister van Infrastructuur en Waterstaat maakt bekend dat voor het project Noord-Hollandse Markermeerkust de voorkeursbeslissing is genomen. In deze kennisgeving leest u meer informatie hierover.</text:span><draw:frame draw:name="Afbeelding1" draw:style-name="frame.picture.inline" draw:z-index="1" svg:height="131mm" svg:width="93mm" text:anchor-type="as-char" style:rel-height="scale" style:rel-width="scale"><draw:image draw:filter-name="PNG - Portable Network Graphics" xlink:actuate="onLoad" xlink:href="Pictures/stcrt-2026-21598-001.png" xlink:show="embed" xlink:type="simple"/></draw:frame></text:p>
      <text:h text:style-name="ifm_p_font.bold_mt.5.08mm_page.keep-with-next_ifm" text:outline-level="4">WAAROVER GAAT HET PROJECT?</text:h>
      <text:p text:style-name="ifm_p_mt.4.23mm_ifm">Het project Noord-Hollandse Markermeerkust is onderdeel van de Programmatische Aanpak Grote Wateren (PAGW). Het is een van de projecten om het ecosysteem van het IJsselmeergebied toekomstbestendig te maken, waar goede ecologische waterkwaliteit en hoogwaardige natuur goed samengaan met een krachtige economie. Het IJsselmeergebied is het grootste aaneengesloten zoetwatergebied in Noordwest-Europa. Het is van groot belang als bron van zoet water voor Noord-Nederland, voor onder andere drinkwater en landbouw. Het is een belangrijk recreatiegebied met veel maatschappelijke gebruiksfuncties en het heeft grote betekenis voor de natuur. Zo is het Markermeer aangewezen als Natura 2000-gebied. Het ecosysteem van het IJsselmeergebied staat onder druk en dit zal toenemen door klimaatverandering en intensiever gebruik. Om de diverse functies in de toekomst mogelijk te blijven maken is een robuust ecosysteem noodzakelijk.</text:p>
      <text:p text:style-name="ifm_p_mt.3.7mm_ifm">Het project Noord-Hollandse Markermeerkust heeft als doel om de robuustheid van het ecosysteem te versterken door middel van het verbeteren en creëren van leefgebieden voor vogels en vissen. Het project draagt daarmee bij aan een sterker ecosysteem van het Markermeer, dat beter bestendig zal zijn tegen veranderingen in het klimaat en waar ruimte is voor maatschappelijk en economisch gebruik. Het project heeft ook als doel om een positieve bijdrage te leveren aan het behalen van de instandhoudingsdoelen voor Natura 2000, de normen uit de Kaderrichtlijn Water (KRW) en het leveren van een bijdrage aan een toekomstbestendig ecosysteem voor het Markermeer-IJmeer zoals verwoord in de Rijk-regiostructuurvisie Amsterdam-Almere-Markermeer (RRAAM, 2013).</text:p>
      <text:h text:style-name="ifm_p_font.bold_mt.5.08mm_page.keep-with-next_ifm" text:outline-level="4">WAT HOUDT DE VOORKEURSBESLISSING IN?</text:h>
      <text:p text:style-name="ifm_p_mt.4.23mm_ifm">In de MIRT-verkenningsfase is onderzocht welke maatregelen kunnen bijdragen aan het bereiken van de doelen. Voor zes locaties langs de kust tussen Amsterdam en Enkhuizen zijn samenhangende maatregelen (‘locatievarianten’) onderzocht. Hierin zijn vier kansrijke en effectieve locatievarianten naar voren gekomen die positief zullen bijdragen aan PAGW-doelbereik in het Markermeer (zie figuur 1). Dit zijn de locaties Kinselbaai, De Nes, Schardammer Kogen en Uiterdijk.</text:p>
      <text:p text:style-name="ifm_p_mt.3.7mm_ifm">Het beschikbare budget maakt de realisatie van drie locatievarianten mogelijk. De Minister van Infrastructuur en Waterstaat besluit daarom met instemming van de Staatssecretaris van Landbouw, Visserij, Voedselzekerheid en Natuur tot het vaststellen van maatregelen op de locaties Kinselbaai, De Nes en Schardammer Kogen als zijnde het voorkeursalternatief. Hierbij is rekening gehouden met de beoordeling van het doelbereik, milieueffecten, de beschouwing van meekoppelkansen, financiële haalbaarheid en effectiviteit en bestuurlijke adviezen. De locatie Uiterdijk wordt in de planning- en studiefase meegenomen.</text:p>
      <text:p text:style-name="ifm_p_mt.3.7mm_ifm">Op alle locaties worden maatregelen voorzien in de (buitendijkse) voorlanden en aangrenzend Markermeer. In de voorlanden en de aangrenzende kustzone van locaties Kinselbaai, Schardammer Kogen en De Nes wordt in totaal circa 85 hectare helofytenmoeras, overstromingsvlakte en ondiep water met waterplanten gerealiseerd. Dit zijn belangrijke typen leefgebieden voor het ecologisch functioneren van een meer die in de huidige situatie te weinig voorkomen. Door deze maatregelen verbeteren de biodiversiteit en de ecologische waterkwaliteit ten behoeve van de KRW doelstellingen. De gebieden krijgen een functie als paai- en opgroeigebied voor vissen, er ontstaat nieuw leefgebied voor vogels en de productie van organische stoffen wordt vergroot. Dit is van belang om te komen tot een toekomstbestendig ecosysteem in het Markermeer.</text:p>
      <text:h text:style-name="ifm_p_font.bold-italic_mt.5.08mm_page.keep-with-next_ifm" text:outline-level="5">Wijzigingen ten opzichte van de ontwerpvoorkeursbeslissing</text:h>
      <text:p text:style-name="ifm_p_mt.4.23mm_ifm">De ingediende zienswijzen zijn betrokken bij de besluitvorming over de voorkeursbeslissing. De zienswijzen hebben niet tot aanpassing van het voorkeursalternatief en de voorkeursbeslissing geleid. Wel zijn er aandachtspunten voor de verdere uitwerking van het ontwerp in de planning- en studiefase uitgekomen.</text:p>
      <text:h text:style-name="ifm_p_font.bold_mt.5.08mm_page.keep-with-next_ifm" text:outline-level="4">WILT U DOCUMENTEN BEKIJKEN?</text:h>
      <text:p text:style-name="ifm_p_mt.4.23mm_ifm">Alle documenten zijn digitaal te vinden op Platform Participatie. Het gaat dan om de voorkeursbeslissing, de verkenningsrapportage, de bijlagen en de Nota van Antwoord. In de Nota van Antwoord zijn de zienswijzen die zijn ingediend op de ontwerpvoorkeursbeslissing beantwoord.</text:p>
      <text:h text:style-name="ifm_p_font.bold_mt.5.08mm_page.keep-with-next_ifm" text:outline-level="4">WAT IS HET VERVOLG?</text:h>
      <text:p text:style-name="ifm_p_mt.4.23mm_ifm">In de planuitwerkingsfase wordt het voorkeursalternatief geoptimaliseerd en verder uitgewerkt. Belanghebbenden worden hierbij betrokken. Op basis van het planontwerp worden effectonderzoeken uitgevoerd en worden de vergunningaanvragen opgesteld. Ook wordt de realisatie van de maatregelen voorbereid. Na het verkrijgen van de benodigde vergunningen kan de realisatie starten.</text:p>
      <text:h text:style-name="ifm_p_font.bold_mt.5.08mm_page.keep-with-next_ifm" text:outline-level="4">WILT U HULP VAN HET INFORMATIEPUNT DIGITALE OVERHEID?</text:h>
      <text:p text:style-name="ifm_p_mt.4.23mm_ifm">Contact met de overheid gaat steeds vaker digitaal. Soms vinden mensen dit lastig. Kunt u wel wat hulp gebruiken of kent u iemand die hulp nodig heeft? Kom langs bij een Informatiepunt Digitale Overheid. De Informatiepunten Digitale Overheid zijn er voor mensen die moeite hebben met digitale dienstverlening en vragen hebben over het zaken doen met de overheid. De Informatiepunten zijn ondergebracht in bibliotheken. U kunt hier zonder afspraak binnenlopen voor ondersteuning bij vragen over websites van de overheid, bijvoorbeeld voor het digitaal raadplegen van documenten behorend bij dit project.</text:p>
      <text:h text:style-name="ifm_p_font.bold_mt.5.08mm_page.keep-with-next_ifm" text:outline-level="4">WILT U MEER INFORMATIE?</text:h>
      <text:p text:style-name="ifm_p_mt.4.23mm_ifm">Meer informatie over het project vindt u op Platform Participatie.</text:p>
      <text:p text:style-name="ifm_p_mt.3.7mm_ifm">Vragen over het project? Bel naar 0800 – 8002, Rijkswaterstaat (gratis) of mail naar 08008002@rws.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inline">
      <style:graphic-properties draw:blue="0%" draw:color-inversion="false" draw:color-mode="standard" draw:contrast="0%" draw:gamma="100%" draw:green="0%" draw:image-opacity="100%" draw:luminance="0%" draw:red="0%" fo:clip="rect(0cm 0cm 0cm 0cm)" style:horizontal-pos="left" style:horizontal-rel="paragraph-content" style:mirror="none" style:wrap="dynamic" style:vertical-pos="top" style:vertical-rel="baseli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598</text:span><text:tab/>25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598</text:span><text:tab/>25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voorkeursbeslissing (MIRT) voor het project PAGW Noord-Hollandse Markermeerkust, Ministerie van Infrastructuur en Waterstaat</dc:title>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1598</meta:user-defined>
    <meta:user-defined meta:name="OVERHEIDop.datumEindeReactietermijn"/>
    <meta:user-defined meta:name="OVERHEIDop.Rubriek/DC.type">overige overheidsinformatie</meta:user-defined>
    <meta:user-defined meta:name="OVERHEIDop.ketenID"/>
    <meta:user-defined meta:name="OVERHEIDop.terinzageleggingBG">https://www.platformparticipatie.nl/markermeerkust/default.aspx</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59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DC.title">Kennisgeving voorkeursbeslissing (MIRT) voor het project PAGW Noord-Hollandse Markermeerkust, Ministerie van Infrastructuur en Waterstaat</meta:user-defined>
    <meta:user-defined meta:name="DCTERMS.W3CDTF/DCTERMS.available">2026-06-25</meta:user-defined>
  </office:meta>
</office:document-meta>
</file>