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stcrt-2026-21020-001.png" manifest:media-type="image/png"/>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mt.7.4mm_ifm" style:family="paragraph" style:name="ifm_p_mt.7.4mm_ifm" style:parent-style-name="Basis">
      <style:paragraph-properties fo:margin-top="7.4mm"/>
      <style:text-properties/>
    </style:style>
    <style:style style:class="text" style:display-name="ifm_p_mt.3.7mm_ifm" style:family="paragraph" style:name="ifm_p_mt.3.7mm_ifm" style:parent-style-name="Basis">
      <style:paragraph-properties fo:margin-top="3.7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p_mt.3.7mm_page.break-before_ifm" style:family="paragraph" style:name="ifm_p_mt.3.7mm_page.break-before_ifm" style:parent-style-name="Basis">
      <style:paragraph-properties fo:margin-top="3.7mm" fo:break-before="page"/>
      <style:text-properties/>
    </style:style>
    <style:style style:class="text" style:display-name="ifm_p_mt.2mm_ifm" style:family="paragraph" style:name="ifm_p_mt.2mm_ifm" style:parent-style-name="Basis">
      <style:paragraph-properties fo:margin-top="2mm"/>
      <style:text-properties/>
    </style:style>
    <style:style style:class="text" style:display-name="ifm_p_ifm" style:family="paragraph" style:name="ifm_p_ifm" style:parent-style-name="Basis">
      <style:paragraph-properties/>
      <style:text-properties/>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21020</text:p>
          </table:table-cell>
        </table:table-row>
        <table:table-row table:style-name="staatscourant.koprow1">
          <table:covered-table-cell/>
          <table:covered-table-cell/>
          <table:table-cell office:value-type="string" table:style-name="staatscourant.publicatiedatumcel">
            <text:p>11 juni</text:p>
          </table:table-cell>
        </table:table-row>
        <table:table-row>
          <table:covered-table-cell/>
          <table:covered-table-cell/>
          <table:table-cell office:value-type="string" table:style-name="staatscourant.publicatiedatumcel">
            <text:p>2026</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Kennisgeving vaststelling projectbesluit en genomen uitvoeringsbesluiten gaswinningsproject L7-F, Ministerie van Economische Zaken en Klimaat</text:h>
      <text:p text:style-name="ifm_p_mt.7.4mm_ifm">De Staatssecretaris van Klimaat en Groene Groei heeft op 12 mei 2026 het projectbesluit Gaswinning Noordzee L7-F vastgesteld.</text:p>
      <text:p text:style-name="ifm_p_mt.3.7mm_ifm">Voor de uitvoering van het project zijn de volgende uitvoeringsbesluiten genomen:</text:p>
      <text:p text:style-name="ifm_p_mt.3.7mm_ifm">Op 21 mei 2026 heeft de Minister van Landbouw, Visserij, Voedselzekerheid en Natuur een omgevingsvergunning verleend voor een flora- en faunactiviteit als bedoeld in artikel 5.1, tweede lid, aanhef en onder g, van de Omgevingswet.</text:p>
      <text:p text:style-name="ifm_p_mt.3.7mm_ifm">Bij besluit van 12 juni 2026 heeft de Staatssecretaris van Klimaat en Groene Groei ingestemd met het winningsplan L7-F.</text:p>
      <text:p text:style-name="ifm_p_mt.3.7mm_ifm">Bij besluit van 12 juni 2026 heeft de Staatssecretaris van Klimaat en Groene Groei een omgevingsvergunning verleend voor een milieubelastende activiteit als bedoeld in artikel 5.1, tweede lid, aanhef en onder b, van de Omgevingswet.</text:p>
      <text:p text:style-name="ifm_p_mt.3.7mm_ifm">Bij besluit van 13 mei 2026 heeft de Minister van Landbouw, Visserij, Voedselzekerheid en Natuur de omgevingsvergunning verleend voor een Natura 2000-activiteit als bedoeld in artikel 5.1, eerste lid, aanhef en onder e, van de Omgevingswet.</text:p>
      <text:p text:style-name="ifm_p_mt.3.7mm_ifm">Bij besluit van 12 juni 2026 heeft de Staatssecretaris van Klimaat en Groene Groei een omgevingsvergunning verleend voor een pijpleiding (artikel 94 Mijnbouwbesluit), van productieplatform L7-F van Eni Energy Netherlands B.V. naar de NOGAT-leiding.</text:p>
      <text:p text:style-name="ifm_p_mt.3.7mm_ifm">Het projectbesluit en de uitvoeringsbesluiten liggen ter inzage van vrijdag 12 juni 2026 tot en met vrijdag 24 juli 2026. Binnen deze periode kunnen belanghebbenden hiertegen beroep instellen bij de Afdeling bestuursrechtspraak van de Raad van State. Ook niet-belanghebbenden die eerder een zienswijze naar voren hebben gebracht over de ontwerpbesluiten, of aan wie redelijkerwijs niet kan worden verweten geen zienswijze te hebben ingediend, kunnen beroep instellen.</text:p>
      <text:h text:style-name="ifm_p_font.bold_mt.5.08mm_page.keep-with-next_ifm" text:outline-level="4">Het project</text:h>
      <text:p text:style-name="ifm_p_mt.4.23mm_ifm">Eni Energy Netherlands B.V. heeft het voornemen gas te winnen uit het aardgasveld in de blokdelen “L07e/L08f” op de Noordzee, in het Nederlandse deel van het continentaal plat, op de geografische coördinaten N 53°31'20.599'' en E 4°18'16.704'' (ED50), ongeveer 70 km ten noordwesten van Den Helder (Figuur 1).</text:p>
      <text:p text:style-name="ifm_p_mt.3.7mm_ifm">Het project omvat het plaatsen en exploiteren van een productieplatform, het boren van nog maximaal twee productieputten, het aanleggen van een pijpleiding vanaf de productielocatie naar de bestaande NOGAT-leiding en het winnen van aardgas gedurende een periode van 10 tot 15 jaar. Om dit project te kunnen realiseren heeft Eni Energy Netherlands de Staatssecretaris van Klimaat en Groene Groei verzocht daartoe een projectbesluit vast te stellen als bedoeld in artikel 5.44, eerste lid, van de Omgevingswet. Gelijktijdig heeft Eni Energy Netherlands B.V. een aanvraag gedaan voor de hiervoor genoemde uitvoeringsbesluiten die nodig zijn om het project uit te mogen voeren.</text:p>
      <text:p text:style-name="ifm_p_mt.3.7mm_page.break-before_ifm"><draw:frame draw:name="Afbeelding1" draw:style-name="frame.picture" draw:z-index="1" svg:height="195mm" svg:width="138mm" text:anchor-type="paragraph" style:rel-height="scale" style:rel-width="scale"><draw:image draw:filter-name="PNG - Portable Network Graphics" xlink:actuate="onLoad" xlink:href="Pictures/stcrt-2026-21020-001.png" xlink:show="embed" xlink:type="simple"/></draw:frame><draw:frame draw:name="Bron3" draw:style-name="frame.bron" text:anchor-type="as-char" svg:width="138mm" svg:y="0mm"><draw:text-box><text:p text:style-name="ifm_p_mt.2mm_ifm">Figuur 1 Ligging gasveld L7-F ten opzichte van het Friese Front</text:p></draw:text-box></draw:frame></text:p>
      <text:h text:style-name="ifm_p_font.bold_mt.5.08mm_page.keep-with-next_ifm" text:outline-level="4">Waarom is dit project nodig?</text:h>
      <text:p text:style-name="ifm_p_mt.4.23mm_ifm">De voorgenomen gaswinning is in overeenstemming met het Sectorakkoord Gaswinning in de Energietransitie van het Rijk. Dit beleid heeft betrekking op de ontwikkeling en exploitatie van de zogenoemde “kleine gasvelden”. Hiermee wordt beoogd bij te dragen aan een veilige, verantwoorde en zelfstandige energievoorziening uit eigen bodem. Het Rijk wil de binnenlandse productie, met name uit kleine Noordzeevelden, op peil houden omdat aardgas als relatief schone en flexibele energiebron een belangrijke rol heeft bij het faciliteren van de energietransitie.</text:p>
      <text:h text:style-name="ifm_p_font.bold_mt.5.08mm_page.keep-with-next_ifm" text:outline-level="4">Gevolgde procedure</text:h>
      <text:p text:style-name="ifm_p_mt.4.23mm_ifm">Op de besluitvorming over het project is de projectprocedure van afdeling 5.2 van de Omgevingswet van toepassing. Het projectbesluit beschrijft hoe het project eruitziet en welke maatregelen en voorzieningen voor de fysieke leefomgeving worden genomen om het project te realiseren. De Staatssecretaris van Klimaat en Groene Groei stelt het projectbesluit vast in overeenstemming met de Minister van Volkshuisvesting en Ruimtelijke Ordening.</text:p>
      <text:p text:style-name="ifm_p_mt.3.7mm_ifm">Het projectbesluit en de uitvoeringsbesluiten zijn met toepassing van de coördinatieregeling van afdeling 3.5 van de Algemene wet bestuursrecht gelijktijdig voorbereid en worden gelijktijdig bekendgemaakt.</text:p>
      <text:h text:style-name="ifm_p_font.bold_mt.5.08mm_page.keep-with-next_ifm" text:outline-level="4">Waar kunt u de besluiten en bijbehorende stukken inzien?</text:h>
      <text:p text:style-name="ifm_p_mt.4.23mm_ifm">Gedurende de periode van de terinzagelegging zijn het projectbesluit en de uitvoeringsbesluiten met de bijbehorende stukken online te bekijken op https://www.rvo.nl/L7-F. Het projectbesluit wordt ook bekendgemaakt op www.omgevingswet.overheid.nl/regels-op-de-kaart/.</text:p>
      <text:h text:style-name="ifm_p_font.bold_mt.5.08mm_page.keep-with-next_ifm" text:outline-level="4">Bent u het niet eens met de besluiten?</text:h>
      <text:p text:style-name="ifm_p_mt.4.23mm_ifm">Belanghebbenden kunnen tegen het projectbesluit en de uitvoeringsbesluiten beroep instellen bij de Afdeling bestuursrechtspraak van de Raad van State, Postbus 20019, 2500 EA Den Haag. Ook niet-belanghebbenden die eerder een zienswijze naar voren hebben gebracht over de ontwerpbesluiten, of aan wie redelijkerwijs niet kan worden verweten geen zienswijze te hebben ingediend, kunnen beroep instellen.</text:p>
      <text:p text:style-name="ifm_p_mt.3.7mm_ifm">Het beroep moet worden ingesteld binnen de periode dat de besluiten ter inzage liggen. Een te laat ingediend beroep wordt in beginsel niet-ontvankelijk verklaard. Dit betekent dat het beroep niet inhoudelijk wordt behandeld.</text:p>
      <text:p text:style-name="ifm_p_mt.3.7mm_ifm">In het beroepschrift neemt u in ieder geval de volgende gegevens op:</text:p>
      <text:p text:style-name="ifm_p_ifm">uw naam en adres, de datum waarop u het beroepschrift schrijft, het besluit waartegen u beroep instelt, de datum waarop dit besluit is genomen en eventueel een kopie van het besluit, de reden van uw beroep (waarom het besluit volgens u onjuist is), en uw handtekening.</text:p>
      <text:p text:style-name="ifm_p_mt.3.7mm_ifm">Bij het beroep tegen een projectbesluit kunnen geen gronden worden aangevoerd na afloop van de termijn voor het instellen van beroep. U moet de beroepsgronden dus opnemen in uw beroepschrift. Als u dit niet doet, wordt uw beroep niet-ontvankelijk verklaard.</text:p>
      <text:p text:style-name="ifm_p_mt.3.7mm_ifm">Burgers/particulieren kunnen ook digitaal beroep instellen bij de Afdeling bestuursrechtspraak via https://www.raadvanstate.nl/bestuursrechtspraak-procederen/procederen/burger/. Daarvoor moet u wel beschikken over een elektronische handtekening (DigiD). Kijk op de genoemde site voor de voorwaarden.</text:p>
      <text:p text:style-name="ifm_p_mt.3.7mm_ifm">Actuele informatie over in beroep gaan vindt u op: www.raadvanstate.nl/bestuursrechtspraak.</text:p>
      <text:p text:style-name="ifm_p_mt.3.7mm_ifm">Hoewel u hiertoe niet verplicht bent, wordt u verzocht om een kopie van uw beroepschrift ook te verzenden aan: Ministerie van Economische Zaken en Klimaat, directie WJZ, Postbus 20401, 2500 EK Den Haag.</text:p>
      <text:h text:style-name="ifm_p_font.bold_mt.5.08mm_page.keep-with-next_ifm" text:outline-level="4">Inwerkingtreding besluiten en voorlopige voorziening</text:h>
      <text:p text:style-name="ifm_p_mt.4.23mm_ifm">Gelet op artikel 16.78 van de Omgevingswet treedt het projectbesluit in werking op 10 juli 2026. De uitvoeringsbesluiten treden in werking een dag na de bekendmaking.</text:p>
      <text:p text:style-name="ifm_p_mt.3.7mm_ifm">Het instellen van beroep schorst de werking van deze besluiten niet. U kunt gelijktijdig met of nadat u beroep heeft ingesteld de voorzieningenrechter van de Afdeling bestuursrechtspraak van de Raad van State verzoeken een voorlopige voorziening te treffen. Een voorlopige voorziening wordt alleen getroffen als een spoedeisend belang dit nodig maakt.</text:p>
      <text:h text:style-name="ifm_p_font.bold_mt.5.08mm_page.keep-with-next_ifm" text:outline-level="4">Griffierecht</text:h>
      <text:p text:style-name="ifm_p_mt.4.23mm_ifm">Voor de behandeling bij de Afdeling bestuursrechtspraak van de Raad van State van het beroep en van het verzoek om een voorlopige voorziening is griffierecht verschuldigd. Op de website van de Raad van State vindt u hier meer informatie over.</text:p>
      <text:h text:style-name="ifm_p_font.bold_mt.5.08mm_page.keep-with-next_ifm" text:outline-level="4">Wilt u meer weten?</text:h>
      <text:p text:style-name="ifm_p_mt.4.23mm_ifm">Meer informatie over L7-F en alle bijbehorende documenten vindt u op https://www.rvo.nl/L7-F. Heeft u vragen over de procedure? Bel dan met telefoonnummer 088 042 47 47.</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graphic" style:name="frame.picture">
      <style:graphic-properties draw:blue="0%" draw:color-inversion="false" draw:color-mode="standard" draw:contrast="0%" draw:gamma="100%" draw:green="0%" draw:image-opacity="100%" draw:luminance="0%" draw:red="0%" fo:clip="rect(0cm 0cm 0cm 0cm)" style:horizontal-pos="left" style:horizontal-rel="paragraph-content" style:mirror="none" style:flow-with-text="false" style:wrap="none"/>
    </style:style>
    <style:style style:name="frame.bron" style:family="graphic">
      <style:graphic-properties style:vertical-pos="bottom" style:vertical-rel="paragraph-content" style:horizontal-rel="paragraph-content" style:horizontal-pos="left" fo:padding="0in" fo:border="none" style:shadow="none" style:wrap="none" fo:margin-bottom="0.5in"/>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26 nr. 21020</text:span><text:tab/>11 juni 2026</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26 nr. 21020</text:span><text:tab/>11 juni 2026</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Kennisgeving vaststelling projectbesluit en genomen uitvoeringsbesluiten gaswinningsproject L7-F, Ministerie van Economische Zaken en Klimaat</dc:title>
    <meta:user-defined meta:name="OVERHEID.Ministerie/DCTERMS.publisher">Ministerie van Binnenlandse Zaken en Koninkrijksrelaties</meta:user-defined>
    <meta:user-defined meta:name="OVERHEID.Ministerie/DC.creator">Ministerie van Economische Zaken en Klimaat</meta:user-defined>
    <meta:user-defined meta:name="OVERHEIDop.configuratie">https://repository.officiele-overheidspublicaties.nl/MasterConfiguraties/MC-OEP-StcrtVergunningenAndereVerg-Web/1.29/xml/MC-OEP-StcrtVergunningenAndereVerg-Web.xml</meta:user-defined>
    <meta:user-defined meta:name="OVERHEIDop.steltVast"/>
    <meta:user-defined meta:name="OVERHEIDop.StcrtID/DC.identifier">stcrt-2026-21020</meta:user-defined>
    <meta:user-defined meta:name="OVERHEIDop.datumEindeReactietermijn"/>
    <meta:user-defined meta:name="OVERHEIDop.Rubriek/DC.type">andere vergunning</meta:user-defined>
    <meta:user-defined meta:name="OVERHEIDop.terinzageleggingBG"/>
    <meta:user-defined meta:name="OVERHEIDop.StcrtID/DCTERMS.isReplacedBy"/>
    <meta:user-defined meta:name="OVERHEIDop.StcrtID/DCTERMS.requires"/>
    <meta:user-defined meta:name="OVERHEIDop.pagina"/>
    <meta:user-defined meta:name="OVERHEIDop.StcrtID/DCTERMS.replaces"/>
    <meta:user-defined meta:name="OVERHEIDop.StcrtID/DCTERMS.isRequiredBy"/>
    <meta:user-defined meta:name="OVERHEIDop.StcrtID/DCTERMS.hasPart"/>
    <meta:user-defined meta:name="OVERHEIDop.publicationIssue">21020</meta:user-defined>
    <meta:user-defined meta:name="DCTERMS.W3CDTF/OVERHEIDop.jaargang">2026</meta:user-defined>
    <meta:user-defined meta:name="OVERHEIDop.versieInformatie"/>
    <dc:language>nl</dc:language>
    <meta:user-defined meta:name="OVERHEIDop.doctype">Officiële Publicaties, versie 1.1</meta:user-defined>
    <meta:user-defined meta:name="OVERHEID.Informatietype/DC.type">officiële publicatie</meta:user-defined>
    <meta:user-defined meta:name="OVERHEIDop.publicationName">Staatscourant</meta:user-defined>
    <meta:user-defined meta:name="OVERHEID.Organisatietype/OVERHEID.organisationType">ministerie</meta:user-defined>
    <meta:user-defined meta:name="OVERHEID.TaxonomieBeleidsagenda/OVERHEID.category">Ruimte en infrastructuur | Organisatie en beleid</meta:user-defined>
    <meta:user-defined meta:name="OVERHEID.TaxonomieBeleidsagenda/OVERHEID.category">Economie | Overige economische sectoren</meta:user-defined>
    <meta:user-defined meta:name="DC.title">Kennisgeving vaststelling projectbesluit en genomen uitvoeringsbesluiten gaswinningsproject L7-F, Ministerie van Economische Zaken en Klimaat</meta:user-defined>
    <meta:user-defined meta:name="DCTERMS.W3CDTF/DCTERMS.available">2026-06-11</meta:user-defined>
  </office:meta>
</office:document-meta>
</file>