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2100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bold_mt.10mm_ifm" style:family="text" style:name="ifm_span_font.bold_mt.10mm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000</text:p>
          </table:table-cell>
        </table:table-row>
        <table:table-row table:style-name="staatscourant.koprow1">
          <table:covered-table-cell/>
          <table:covered-table-cell/>
          <table:table-cell office:value-type="string" table:style-name="staatscourant.publicatiedatumcel">
            <text:p>12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Heumensoord (UAS-vluchten), Ministerie van Defensie</text:h>
      <text:p text:style-name="ifm_p_font.italic_mt.7.4mm_ifm">2 juni 2026</text:p>
      <text:p text:style-name="ifm_p_font.italic_ifm">Nummer: MLA/090/2026</text:p>
      <text:p text:style-name="ifm_p_font.italic_ifm">Kenmerk: MINDEF20260039832</text:p>
      <text:p text:style-name="ifm_p_mt.3.7mm_ifm">De Minister van Defensie,</text:p>
      <text:p text:style-name="ifm_p_mt.3.7mm_ifm">Handelende in overeenstemming met de Minister van Infrastructuur en Waterstaat;</text:p>
      <text:p text:style-name="ifm_p_mt.3.7mm_ifm">Gelezen het verzoek van de commandant Task Force Drones van maandag 20 maart 2026;</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1.  Ten behoeve van vluchten met het <text:span text:style-name="ifm_span_font.italic_mt.4.23mm_ifm">Unmanned</text:span>
                  <text:span text:style-name="ifm_span_font.italic_mt.4.23mm_ifm">Aircraft System</text:span> (UAS) types Skydio x10, Atlas pro en Teal II in het kader van het bewaken en beveiligen van kamp Heumensoord wordt als inzetgebied het tijdelijke gebied met beperkingen (TGB) Heumensoord aangewezen, begrensd door de volgende coördinaten en hoogten:</text:p>
      <text:p text:style-name="ifm_p_ifm"><text:span text:style-name="ifm_span_font.bold_ifm">TGB Heumensoord</text:span></text:p>
      <text:p text:style-name="ifm_p_ifm">van 51°47'38.00"N 005°53'21.39"E, naar 51°47'30.76"N 005°52'17.92"E, naar</text:p>
      <text:p text:style-name="ifm_p_ifm">51°48'10.35"N 005°51'39.04"E, naar 51°48'28.49"N 005°52'54.42"E en terug naar 51°47'38.00"N 005°53'21.39"E, van grondniveau tot 400ft AMSL (zie figuur).</text:p>
      <text:p text:style-name="ifm_p_mt.3.7mm_ifm">2.  Het TGB Heumensoord wordt ingesteld op de hieronder genoemde dagen en tijdstippen:</text:p>
      <text:p text:style-name="ifm_p_ifm"><text:span text:style-name="ifm_span_font.bold_ifm">Week 29 en 30</text:span></text:p>
      <text:p text:style-name="ifm_p_ifm">van vrijdag 17 juli 2026 00:00 uur tot vrijdag 24 juli 2026 23:59 uur lokale tijd.<draw:frame draw:name="Afbeelding1" draw:style-name="frame.picture.inline" draw:z-index="1" svg:height="132mm" svg:width="132mm" text:anchor-type="as-char" style:rel-height="scale" style:rel-width="scale"><draw:image draw:filter-name="PNG - Portable Network Graphics" xlink:actuate="onLoad" xlink:href="Pictures/stcrt-2026-21000-001.png" xlink:show="embed" xlink:type="simple"/></draw:frame><text:line-break/><text:span text:style-name="ifm_span_font.bold_mt.10mm_ifm">FIGUUR: TGB Heumensoord</text:span><text:line-break/><text:line-break/></text:p>
      <text:h text:style-name="ifm_p_font.bold_mt.5.08mm_page.keep-with-next_ifm" text:outline-level="2">Artikel<text:s/>2<text:s/></text:h>
      <text:p text:style-name="ifm_p_mt.4.23mm_ifm">Voor het gebruik van het TGB Heumensoord gelden de volgende voorwaarden:</text:p>
      <text:p text:style-name="ifm_p_ifm">a.  het uitvoeren van andere dan bij de oefening betrokken vluchten in het TGB is niet toe gestaan, met uitzondering van gecoördineerde vluchten door luchtvaartuigen die vooraf toestemming hebben verkregen van het MilATCC Schiphol en door tussenkomst van het MilATCC Schiphol, gecoördineerde HEMS- en SAR-vluchten en vluchten van de Landelijke Eenheid, Dienst Infrastructuur, afdeling Luchtvaart;</text:p>
      <text:p text:style-name="ifm_p_ifm">b.  gedurende de uitvoering van de vluchten met het UAS dient altijd contact mogelijk te zijn tussen de <text:span text:style-name="ifm_span_font.italic_ifm">remote pilot</text:span> en het MilATCC Schiphol;</text:p>
      <text:p text:style-name="ifm_p_ifm">c.  de remote pilot van het UAS coördineert de aanvang en beëindiging van de vluchten met het MilATCC Schiphol;</text:p>
      <text:p text:style-name="ifm_p_ifm">d.  het uitvoeren van de vluchten met het UAS boven aaneengesloten bebouwing en mensenverzamelingen is verboden;</text:p>
      <text:p text:style-name="ifm_p_ifm">e.  tijdens de uitvoering van de vluchten met het UAS zijn de voorwaarden zoals gesteld in de MAR-UAS van toepassing;</text:p>
      <text:p text:style-name="ifm_p_ifm">f.  voor aanvang van de vluchten met het UAS stelt de remote pilot van het UAS zich op de hoogte met betrekking tot plaatsen die geschikt zijn voor het uitvoeren van een noodlanding;</text:p>
      <text:p text:style-name="ifm_p_ifm">g.  de vliegroute en vlieghoogte worden zodanig gekozen dat in geval van een noodlanding het risico voor derden zoveel mogelijk wordt beperkt;</text:p>
      <text:p text:style-name="ifm_p_ifm">h.  de maximale vlieghoogte binnen het TGB bedraagt 200ft AGL.</text:p>
      <text:h text:style-name="ifm_p_font.bold_mt.5.08mm_page.keep-with-next_ifm" text:outline-level="2">Artikel<text:s/>3<text:s/></text:h>
      <text:p text:style-name="ifm_p_mt.4.23mm_ifm">Deze beschikking treedt in werking met ingang van vrijdag 17 juli 2026 en vervalt met ingang van zaterdag 25 juli 2026.</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Directeur Militaire Luchtvaart Autoriteit,<text:line-break/>A.A.W.K.<text:s/>Appels,<text:line-break/>Commodore</text:p>
      <text:p text:style-name="ifm_p_mt.3.7mm_ifm">Tegen deze beschikking kunnen belanghebbenden op grond van de Algemene wet bestuursrecht binnen 6 weken na de dag waarop deze beschikking is bekendgemaakt, een bezwaarschrift indienen.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Het Ministerie van Defensie heeft de beschikking over verschillende typen Unmanned Aircraft System (UAS). Een UAS kan conform de Regeling vluchten militaire onbemande luchtvaartuigen worden gebruikt in militaire plaatselijke luchtverkeersleidingsgebieden, restricted areas en tijdelijke gebieden met beperkingen (TGB’s).</text:p>
      <text:p text:style-name="ifm_p_mt.3.7mm_ifm">In dit besluit is op grond van artikel 9 van het Besluit luchtverkeer 2014 een TGB ingesteld. Binnen het TGB Heumensoord zal in het kader van bewaken en beveiligen, van kamp Heumesoord, UAS vluchten worden ingezet. De grenzen van de TGB zullen daarbij niet worden overschreden.</text:p>
      <text:p text:style-name="ifm_p_mt.3.7mm_ifm">Luchtvaartuigen in gebruik bij de Landelijke Eenheid Dienst Infrastructuur, afdeling Luchtvaart, luchtvaartuigen ten behoeve van HEMS- en SAR-vluchten en gecoördineerde vluchten door luchtvaartuigen mogen het betreffende TGB binnenvliegen na toestemming van het MilATCC Schipho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inline">
      <style:graphic-properties draw:blue="0%" draw:color-inversion="false" draw:color-mode="standard" draw:contrast="0%" draw:gamma="100%" draw:green="0%" draw:image-opacity="100%" draw:luminance="0%" draw:red="0%" fo:clip="rect(0cm 0cm 0cm 0cm)" style:horizontal-pos="left" style:horizontal-rel="paragraph-content" style:mirror="none" style:wrap="dynamic" style:vertical-pos="top" style:vertical-rel="baseli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000</text:span><text:tab/>12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000</text:span><text:tab/>12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stelling tijdelijk gebied met beperkingen Heumensoord (UAS-vluchten),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VergunningenAndereBesch-Web/1.29/xml/MC-OEP-StcrtVergunningenAndereBesch-Web.xml</meta:user-defined>
    <meta:user-defined meta:name="OVERHEIDop.steltVast"/>
    <meta:user-defined meta:name="OVERHEIDop.StcrtID/DC.identifier">stcrt-2026-21000</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00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Instelling tijdelijk gebied met beperkingen Heumensoord (UAS-vluchten), Ministerie van Defensie</meta:user-defined>
    <meta:user-defined meta:name="DCTERMS.W3CDTF/DCTERMS.available">2026-06-12</meta:user-defined>
  </office:meta>
</office:document-meta>
</file>