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span_font.bold_mt.7.4mm_ifm" style:family="text" style:name="ifm_span_font.bold_mt.7.4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730</text:p>
          </table:table-cell>
        </table:table-row>
        <table:table-row table:style-name="staatscourant.koprow1">
          <table:covered-table-cell/>
          <table:covered-table-cell/>
          <table:table-cell office:value-type="string" table:style-name="staatscourant.publicatiedatumcel">
            <text:p>1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ontwerp Projectbesluit A6 zon Lelystad, Ministerie van Economische Zaken en Klimaat</text:h>
      <text:p text:style-name="ifm_p_mt.7.4mm_ifm"><text:span text:style-name="ifm_span_font.bold_mt.7.4mm_ifm">Van vrijdag 12 juni tot en met donderdag 23 juli 2026 ligt voor het project A6 zon Lelystad het ontwerp-projectbesluit samen met het bijbehorende milieueffectrapport (project-MER) ter inzage. In deze periode kunt u hierop reageren.</text:span></text:p>
      <text:h text:style-name="ifm_p_font.bold_mt.5.08mm_page.keep-with-next_ifm" text:outline-level="4">Wat gaat er gebeuren?</text:h>
      <text:p text:style-name="ifm_p_mt.4.23mm_ifm">Het Ministerie van Economische Zaken en Klimaat en Rijkswaterstaat werken samen aan het realiseren van zonne-energie langs de A6. Afgelopen jaren is al nagedacht over waar de zonnepanelen komen en hoe dat eruit kan zien. In de eerdere verkenning zijn schetsen van een aantal varianten gemaakt en besproken. Deze varianten zijn ook beoordeeld op milieueffecten, ruimtelijke beleving en uitvoerbaarheid. Op basis hiervan is er een Voorkeursalternatief gekozen dat juridisch-planologisch is uitgewerkt in het voorliggende ontwerp-projectbesluit. U kunt nu op het voorstel reageren.</text:p>
      <text:h text:style-name="ifm_p_font.bold_mt.5.08mm_page.keep-with-next_ifm" text:outline-level="4">Waarom is dit project nodig?</text:h>
      <text:p text:style-name="ifm_p_mt.4.23mm_ifm">De zonnepanelen zijn nodig om de Nederlandse klimaatdoelen te halen en lokale bedrijven te helpen verduurzamen en uitbreiden ondanks de netcongestie. Door grond van de overheid (zoals ongebruikte grond van Rijkswaterstaat) te gebruiken, komen de zonnepanelen niet op landbouwgrond. Ze komen in de zij- en middenbermen en op- en afritten van de A6, vanaf aansluiting 8, Almere Oostvaarders tot en met aansluiting 11 Lelystad-Noord. Ook levert de rijksoverheid hiermee een actieve bijdrage aan het realiseren van de klimaatdoelstellingen. De grond is van Rijkswaterstaat. Zij werken samen met het Ministerie van Economische Zaken en Klimaat, Provincie Flevoland, gemeente Lelystad, Liander, Rijksvastgoedbedrijf en Rijksdienst voor Ondernemend Nederland aan de voorbereiding.</text:p>
      <text:h text:style-name="ifm_p_font.bold_mt.5.08mm_page.keep-with-next_ifm" text:outline-level="4">Wat is een ontwerp-projectbesluit?</text:h>
      <text:p text:style-name="ifm_p_mt.4.23mm_ifm">Het ontwerp-projectbesluit beschrijft hoe het project eruit gaat zien en welke maatregelen en voorzieningen voor de fysieke leefomgeving worden genomen om het project te realiseren. Bovendien beschrijft het hoe de participatie is verlopen in de vorige fasen van de procedure. Ook het project-MER incl. alle deelrapporten en het addendum dat is opgesteld naar aanleiding van het advies van de Commissie m.e.r. liggen ter inzage. Op deze documenten kunt u reageren met een zienswijze. Hieronder kunt u lezen hoe u dat kunt doen.</text:p>
      <text:p text:style-name="ifm_p_mt.3.7mm_ifm">Na de publicatie van het ontwerp-projectbesluit en beantwoording van de ingediende zienswijzen wordt het definitieve projectbesluit vastgesteld.</text:p>
      <text:h text:style-name="ifm_p_font.bold_mt.5.08mm_page.keep-with-next_ifm" text:outline-level="4">Inloopbijeenkomst</text:h>
      <text:p text:style-name="ifm_p_mt.4.23mm_ifm">U bent welkom bij de inloopbijeenkomst die het Ministerie van Economische Zaken en Klimaat samen met Rijkswaterstaat organiseert. U kunt daar uw vragen stellen. Er is geen plenaire presentatie. U kunt (zonder aanmelding) in- en uitlopen tussen 19:00 en 21:00 uur.</text:p>
      <text:p text:style-name="ifm_p_ifm">De bijeenkomst is op:</text:p>
      <text:p text:style-name="ifm_p_ifm">•  Woensdag 24 juni 2026, 19:00 – 21:00 uur in Congrescentrum de Pijler, Lelystad</text:p>
      <text:p text:style-name="ifm_p_mt.3.7mm_ifm">Bij de inloopbijeenkomst vindt u informatie over het project en over de procedure. Ook kunt u uw vragen stellen aan medewerkers van Rijkswaterstaat en het Ministerie van Economische Zaken en Klimaat.</text:p>
      <text:h text:style-name="ifm_p_font.bold_mt.5.08mm_page.keep-with-next_ifm" text:outline-level="4">Hoe kunt u een zienswijze indienen?</text:h>
      <text:p text:style-name="ifm_p_mt.4.23mm_ifm">U kunt van vrijdag 12 juni tot en met donderdag 23 juli 2026 reageren op het ontwerp-projectbesluit, en het project-MER. Dit heet het indienen van een zienswijze. In deze periode kunt u de documenten online bekijken op www.rvo.nl/a6-zon. Het ontwerp-projectbesluit wordt ook bekendgemaakt op http://www.omgevingswet.overheid.nl/regels-op-de-kaart/.</text:p>
      <text:p text:style-name="ifm_p_mt.3.7mm_ifm">U kunt op meerdere manieren een zienswijze indienen.</text:p>
      <text:p text:style-name="ifm_p_ifm">•  Bij voorkeur digitaal via de website www.rvo.nl/a6-zon</text:p>
      <text:p text:style-name="ifm_p_ifm">•  Per post:</text:p>
      <text:p text:style-name="ifm_p_ifm">Bureau Energieprojecten</text:p>
      <text:p text:style-name="ifm_p_ifm">Inspraakpunt A6 zon Lelystad</text:p>
      <text:p text:style-name="ifm_p_ifm">Postbus 111</text:p>
      <text:p text:style-name="ifm_p_ifm">9200 AC Drachten</text:p>
      <text:p text:style-name="ifm_p_ifm">Wilt u uw brief ondertekenen en uw adres vermelden? Dan kunnen wij u per brief een ontvangstbevestiging sturen.</text:p>
      <text:p text:style-name="ifm_p_ifm">•  Voor het opnemen van mondelinge zienswijzen is er tijdens de inloopbijeenkomst een notulist aanwezig. Ook kunt u op werkdagen tussen 9.00 en 17.00 uur bellen met Bureau Energieprojecten op 088 042 47 47.</text:p>
      <text:h text:style-name="ifm_p_font.bold_mt.5.08mm_page.keep-with-next_ifm" text:outline-level="4">Wat gebeurt er hierna?</text:h>
      <text:p text:style-name="ifm_p_mt.4.23mm_ifm">De ontvangen reacties en het advies van de Commissie worden meegewogen bij het nemen van het definitieve projectbesluit. Het definitieve projectbesluit wordt naar verwachting in het derde kwartaal van 2026 vastgesteld door de Staatssecretaris van Klimaat en Groene Groei en de Minister van Volkshuisvesting en Ruimtelijke Ordening. Wanneer u niet middels een zienswijze reageert op het ontwerp-projectbesluit, kunt u later alleen in beroep gaan bij de rechter als de vastgestelde projectbesluit tegen uw belangen ingaan.</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Meer informatie over A6 zon Lelystad en alle bijbehorende stukken vindt u op www.rvo.nl/a6-zon  en A6 zon Lelystad | Energie op Rijksgrond. Heeft u naar aanleiding daarvan nog vragen? Dan kunt u Bureau Energieprojecten bellen met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0730</text:span><text:tab/>1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0730</text:span><text:tab/>1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ontwerp Projectbesluit A6 zon Lelystad,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0730</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073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Energie</meta:user-defined>
    <meta:user-defined meta:name="OVERHEID.TaxonomieBeleidsagenda/OVERHEID.category">Ruimte en infrastructuur | Organisatie en beleid</meta:user-defined>
    <meta:user-defined meta:name="DC.title">Kennisgeving ontwerp Projectbesluit A6 zon Lelystad, Ministerie van Economische Zaken en Klimaat</meta:user-defined>
    <meta:user-defined meta:name="DCTERMS.W3CDTF/DCTERMS.available">2026-06-12</meta:user-defined>
  </office:meta>
</office:document-meta>
</file>