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Butaanweg 231 Rotterda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836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Butaan 231 Rotter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9934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93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9934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7565</meta:user-defined>
    <meta:user-defined meta:name="DCTERMS.abstract">Omgevingsmelding nieuwe e-aansluiting laagspanningskabel tbv ontgraving Stedin Netbeheer Butaanweg 231 Rotterdam 20-07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Butaanweg 231 Rot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19934</meta:user-defined>
    <meta:user-defined meta:name="OVERHEIDop.StcrtID/DC.identifier">stcrt-2026-19934</meta:user-defined>
    <meta:user-defined meta:name="OVERHEIDop.versieInformatie"/>
  </office:meta>
</office:document-meta>
</file>