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Andere activiteiten dan het leggen van kabels en leidingen in het beperkingengebied van een Rijksweg te Langeveld A76 4 6422PW Heerl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8258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</text:list>
            <text:p text:style-name="last-al">te Langeveld A76 4 6422PW Heer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9880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9880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9880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3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7362</meta:user-defined>
    <meta:user-defined meta:name="DCTERMS.abstract">Omgevingsmelding Embridge Nederland tijdelijke uitgiftepunt OBU's Langeveld A76 4 6422PW te Heerlen 17-06-2026 tm 12-08-2026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Andere activiteiten dan het leggen van kabels en leidingen in het beperkingengebied van een Rijksweg te Langeveld A76 4 6422PW Heerlen</meta:user-defined>
    <meta:user-defined meta:name="DCTERMS.W3CDTF/DCTERMS.available">2026-06-01</meta:user-defined>
    <meta:user-defined meta:name="DCTERMS.W3CDTF/OVERHEIDop.jaargang">2026</meta:user-defined>
    <meta:user-defined meta:name="OVERHEIDop.publicationIssue">19880</meta:user-defined>
    <meta:user-defined meta:name="OVERHEIDop.StcrtID/DC.identifier">stcrt-2026-19880</meta:user-defined>
    <meta:user-defined meta:name="OVERHEIDop.versieInformatie"/>
  </office:meta>
</office:document-meta>
</file>