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824-n1</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rectificatie van het besluit op aanvraag vervolgvergunning aardwarmte Luttelgeest II, Ministerie van Economische Zaken en Klimaat</text:h>
      <text:p text:style-name="ifm_p_mt.7.4mm_ifm">De Staatssecretaris van Klimaat en Groene Groei heeft een besluit genomen over een vervolgvergunning aardwarmte voor een gebied genaamd Luttelgeest II. Met de vervolgvergunning aardwarmte mag de houder langdurig aardwarmte winnen. Op 28 mei 2026 is het besluit bekendgemaakt door toezending aan de aanvrager.</text:p>
      <text:h text:style-name="ifm_p_font.bold_mt.5.08mm_page.keep-with-next_ifm" text:outline-level="4">Rectificatie</text:h>
      <text:p text:style-name="ifm_p_mt.4.23mm_ifm">In het besluit van 28 mei 2026 is een maatregel over een stoplichtsysteem voor aardwarmtewinning voorgeschreven. De maatregel is in een rectificatie van de vervolgvergunning aardwarmte Luttelgeest II verduidelijkt door de maatregel uit Artikel 5 te verplaatsen naar nieuw Artikel 9. De inhoudelijke strekking van het besluit blijft ongewijzigd.</text:p>
      <text:h text:style-name="ifm_p_font.bold_mt.5.08mm_page.keep-with-next_ifm" text:outline-level="4">Waar kunt u de documenten inzien?</text:h>
      <text:p text:style-name="ifm_p_mt.4.23mm_ifm">Vanaf 29 mei 2026 kunt u de vervolgvergunning aardwarmte Luttelgeest II en de bijbehorende documenten vinden op onderstaande website:</text:p>
      <text:p text:style-name="ifm_p_ifm">https://www.mijnbouwvergunningen.nl/page/view/881f1f88-5d6e-4653-8457-b2fcc7835ce4/luttelgeest-acl</text:p>
      <text:h text:style-name="ifm_p_font.bold_mt.5.08mm_page.keep-with-next_ifm" text:outline-level="4">Wat zijn de vervolgstappen?</text:h>
      <text:p text:style-name="ifm_p_mt.4.23mm_ifm">Tot en met 10 juli 2026 konden belanghebbenden bezwaar maken tegen de vervolgvergunning. Er is een bezwaarschrift ingediend. Dit bezwaarschrift is momenteel in behandeling bij het Ministerie van Economische Zaken en Klimaat. Het bezwaar heeft van rechtswege mede betrekking op de rectificatie van het besluit op basis van Artikel 6:19 van de Algemene wet bestuursrecht.</text:p>
      <text:h text:style-name="ifm_p_font.bold_mt.5.08mm_page.keep-with-next_ifm" text:outline-level="4">Wilt u meer weten?</text:h>
      <text:p text:style-name="ifm_p_mt.4.23mm_ifm">Kijk op www.mijnbouwvergunningen.nl, www.allesoveraardwarmte.nl, www.geothermie.nl, en op www.nlog.nl voor informatie over aardwarmte in Nederland.</text:p>
      <text:p text:style-name="ifm_p_mt.3.7mm_ifm">Voor meer informatie over aardwarmteprojecten bij Luttelgeest of de procedure kunt u contact opnemen met het ministerie (mijnbouwvergunningen@minezk.nl onder vermelding van “<text:span text:style-name="ifm_span_font.italic_ifm">Vervolgvergunning aardwarmte Luttelgeest II zaaknummer V-79175</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824-n1</text:span><text:tab/>31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824-n1</text:span><text:tab/>31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rectificatie van het besluit op aanvraag vervolgvergunning aardwarmte Luttelgeest II,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9824-n1</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824</meta:user-defined>
    <meta:user-defined meta:name="DCTERMS.W3CDTF/OVERHEIDop.jaargang">2026</meta:user-defined>
    <meta:user-defined meta:name="OVERHEIDop.versieInformatie">Rectificatie</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Overige economische sectoren</meta:user-defined>
    <meta:user-defined meta:name="DC.title">Kennisgeving rectificatie van het besluit op aanvraag vervolgvergunning aardwarmte Luttelgeest II, Ministerie van Economische Zaken en Klimaat</meta:user-defined>
    <meta:user-defined meta:name="OVERHEIDop.versienummer">n1</meta:user-defined>
    <meta:user-defined meta:name="DCTERMS.W3CDTF/DCTERMS.available">2026-07-31</meta:user-defined>
  </office:meta>
</office:document-meta>
</file>