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activiteiten dan het leggen van kabels en leidingen in het beperkingengebied van een Rijksweg te Gorinchem A15 en A27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814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te Gorinchem A15 en A2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9594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9594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9594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3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7229</meta:user-defined>
    <meta:user-defined meta:name="DCTERMS.abstract">Omgevingsmelding Gem Gorinchem plaatsen 2 Audiomoths viaducten Gorinchem A15 en A2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Andere activiteiten dan het leggen van kabels en leidingen in het beperkingengebied van een Rijksweg te Gorinchem A15 en A27</meta:user-defined>
    <meta:user-defined meta:name="DCTERMS.W3CDTF/DCTERMS.available">2026-05-28</meta:user-defined>
    <meta:user-defined meta:name="DCTERMS.W3CDTF/OVERHEIDop.jaargang">2026</meta:user-defined>
    <meta:user-defined meta:name="OVERHEIDop.publicationIssue">19594</meta:user-defined>
    <meta:user-defined meta:name="OVERHEIDop.StcrtID/DC.identifier">stcrt-2026-19594</meta:user-defined>
    <meta:user-defined meta:name="OVERHEIDop.versieInformatie"/>
  </office:meta>
</office:document-meta>
</file>