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3.7mm_ifm" style:family="paragraph" style:name="ifm_p_mt.3.7mm_ifm" style:parent-style-name="Basis">
      <style:paragraph-properties fo:margin-top="3.7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9433</text:p>
          </table:table-cell>
        </table:table-row>
        <table:table-row table:style-name="staatscourant.koprow1">
          <table:covered-table-cell/>
          <table:covered-table-cell/>
          <table:table-cell office:value-type="string" table:style-name="staatscourant.publicatiedatumcel">
            <text:p>1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voorgenomen openbaarmaking dieraantallen, stalsystemen en gegevens over landgebruik van landbouwbedrijven in Nederland, Rijksdienst voor Ondernemend Nederland</text:h>
      <text:p text:style-name="ifm_p_mt.7.4mm_ifm">Rijksdienst voor Ondernemend Nederland (RVO) heeft een verzoek ontvangen om informatie openbaar te maken van landbouwbedrijven in Nederland van 2023 tot en met 2025. RVO behandelt dit verzoek volgens de Wet open overheid (Woo) onder het kenmerk Woo/2026/001.</text:p>
      <text:h text:style-name="ifm_p_font.bold_mt.5.08mm_page.keep-with-next_ifm" text:outline-level="4">Om welke gegevens gaat het?</text:h>
      <text:p text:style-name="ifm_p_mt.4.23mm_ifm">De verzoeker vraagt om werkelijke dieraantallen, stalsystemen en landgebruik. Landbouwbedrijven in Nederland hebben deze gegevens opgegeven in de Gecombineerde opgaven van 2023 tot en met 2025. RVO is van plan om de volgende gegevens openbaar te maken:</text:p>
      <text:p text:style-name="ifm_p_ifm">•  werkelijke dieraantallen op peildatum 1 april in 2023, 2024 en 2025</text:p>
      <text:p text:style-name="ifm_p_ifm">•  stalsystemen (RAV codes<text:note text:id="n1" text:note-class="footnote"><text:note-citation text:label="1 ">1</text:note-citation><text:note-body><text:p text:style-name="ifm_p_font.normal_size.6.93pt_mt..5mm_indent.-0.1161in_mleft.0.1161in_ifm">Dit zijn codes uit de lijst van de Regeling Ammoniak en Veehouderij (RAV). Deze regeling is op 1 januari 2024 vervallen en de codes zijn opgenomen in de Omgevingswet (OW).</text:p></text:note-body></text:note>) van runderen, kippen, eenden, kalkoenen, varkens en/of geiten</text:p>
      <text:p text:style-name="ifm_p_ifm">•  landgebruik van percelen met gewascodes</text:p>
      <text:p text:style-name="ifm_p_ifm">•  niet te herleiden relatienummer (gepseudonimiseerd)</text:p>
      <text:p text:style-name="ifm_p_ifm">•  Uniek Bedrijfsnummer (UBN) met adres</text:p>
      <text:h text:style-name="ifm_p_font.bold_mt.5.08mm_page.keep-with-next_ifm" text:outline-level="4">Eigen gegevens bekijken</text:h>
      <text:p text:style-name="ifm_p_mt.4.23mm_ifm">Het gaat om gegevens over dieren, stallen en landgebruik. Deze zijn opgegeven in de Gecombineerde opgaven van 2023 tot en met 2025. De gegevens staan in Mijn Dossier op Mijn RVO. Log hiervoor in met de inloggegevens van uw bedrijf.</text:p>
      <text:p text:style-name="ifm_p_mt.3.7mm_ifm">Volg dan de volgende stappen:</text:p>
      <text:p text:style-name="ifm_p_ifm">1.  Ga naar Documenten.</text:p>
      <text:p text:style-name="ifm_p_ifm">2.  Klik op Toon alle.</text:p>
      <text:p text:style-name="ifm_p_ifm">3.  Vul de zoekterm Gecombineerde opgave in en klik op Filter.</text:p>
      <text:p text:style-name="ifm_p_ifm">4.  U kunt ook een periode invullen en dan op Filter klikken.</text:p>
      <text:p text:style-name="ifm_p_mt.3.7mm_ifm">Bestaat uw bedrijf niet meer? Of is er een bedrijfsoverdracht geweest? Dan kan alleen iemand met een machtiging deze gegevens bekijken.</text:p>
      <text:h text:style-name="ifm_p_font.bold_mt.5.08mm_page.keep-with-next_ifm" text:outline-level="4">Informatie is openbaar, tenzij</text:h>
      <text:p text:style-name="ifm_p_mt.4.23mm_ifm">Informatie die bij de overheid aanwezig is, is volgens de Woo meestal openbaar. Soms zijn er redenen (uitzonderingsgronden) waarom dat niet zo is. Behalve het gepseudonimiseerde relatienummer en de gegevens over het landgebruik van percelen met gewascodes gaat het bij dit verzoek om emissiegegevens. Daarbij gelden de uitzonderingsgronden niet en moet informatie openbaar worden gemaakt. Daar hebben rechters eerder uitspraken over gedaan. RVO is dus verplicht de gevraagde emissiegegevens openbaar te maken.</text:p>
      <text:p text:style-name="ifm_p_mt.3.7mm_ifm">De gegevens over het landgebruik van percelen met gewascodes gelden als milieu-informatie, maar zijn geen emissiegegevens. Volgens de beslissing op bezwaar op verzoek Woo/2023/066 weegt het belang van openbaarheid zwaarder dan dat van geheimhouding. RVO zal dus ook deze gegevens openbaar maken.</text:p>
      <text:h text:style-name="ifm_p_font.bold_mt.5.08mm_page.keep-with-next_ifm" text:outline-level="4">Een zienswijze doorgeven</text:h>
      <text:p text:style-name="ifm_p_mt.4.23mm_ifm">RVO heeft geen mogelijkheden om dit verzoek over emissiegegevens af te wijzen. Toch kunnen belanghebbenden eerst nog reageren. Gaat het om gegevens over u of uw bedrijf? Dan kunt u over dit verzoek van 1 tot en met 14 juni 2026 een zienswijze insturen. Noem daarin welke uitzonderingsgrond volgens u aanwezig is.</text:p>
      <text:h text:style-name="ifm_p_font.bold_mt.5.08mm_page.keep-with-next_ifm" text:outline-level="4">Digitale zienswijze</text:h>
      <text:p text:style-name="ifm_p_mt.4.23mm_ifm">Wilt u een zienswijze insturen? Doe dit met het digitale formulier van RVO. Ga daarvoor naar www.rvo.nl/zienswijze-woo-2026-001. Uw zienswijze is dan direct bij RVO binnen. U vindt deze daarna terug in Mijn dossier op Mijn RVO.</text:p>
      <text:p text:style-name="ifm_p_mt.3.7mm_ifm">Wilt u iemand machtigen om de zienswijze voor u door te geven? Dit doet u op www.rvo.nl/machtigen.</text:p>
      <text:h text:style-name="ifm_p_font.bold_mt.5.08mm_page.keep-with-next_ifm" text:outline-level="4">Zienswijze per post</text:h>
      <text:p text:style-name="ifm_p_mt.4.23mm_ifm">Geeft u uw zienswijze liever per post door? Zorg er dan voor dat deze gegevens in uw zienswijze staan:</text:p>
      <text:p text:style-name="ifm_p_ifm">•  uw RVO-relatienummer</text:p>
      <text:p text:style-name="ifm_p_ifm">•  uw Uniek Bedrijfsnummer (UBN)</text:p>
      <text:p text:style-name="ifm_p_ifm">•  het kenmerk van het verzoek: Woo/2026/001</text:p>
      <text:p text:style-name="ifm_p_ifm">•  uw naam of uw bedrijfsnaam</text:p>
      <text:p text:style-name="ifm_p_mt.3.7mm_ifm">U stuurt uw zienswijze naar:</text:p>
      <text:p text:style-name="ifm_p_mt.3.7mm_ifm">Rijksdienst voor Ondernemend Nederland</text:p>
      <text:p text:style-name="ifm_p_ifm">Juridische Zaken</text:p>
      <text:p text:style-name="ifm_p_ifm">Team Omvangrijke Verzoeken</text:p>
      <text:p text:style-name="ifm_p_ifm">Kenmerk: Woo/2026/001</text:p>
      <text:p text:style-name="ifm_p_ifm">Postbus 1492</text:p>
      <text:p text:style-name="ifm_p_ifm">8001 BL Zwolle</text:p>
      <text:h text:style-name="ifm_p_font.bold_mt.5.08mm_page.keep-with-next_ifm" text:outline-level="4">Wat gebeurt er nadat u uw zienswijze heeft doorgegeven?</text:h>
      <text:p text:style-name="ifm_p_mt.4.23mm_ifm">RVO beoordeelt alle zienswijzen die op tijd zijn doorgegeven. Daarbij houdt RVO rekening met de uitzonderingsgronden die in de Woo staan. Als u een zienswijze instuurt, krijgt u een kopie van het definitieve besluit. Dat besluit plaatst RVO ook op open.overheid.nl.</text:p>
      <text:h text:style-name="ifm_p_font.bold_mt.5.08mm_page.keep-with-next_ifm" text:outline-level="4">Reageren op definitief besluit</text:h>
      <text:p text:style-name="ifm_p_mt.4.23mm_ifm">Heeft RVO het definitieve besluit genomen en bent u het daar niet mee eens? Dan kunt u binnen 6 weken daartegen bezwaar maken via eBezwaar. Ook kunt u de rechtbank vragen om een voorlopige voorziening. Dit om te voorkomen dat tijdens de behandeling van uw bezwaar uw gegevens openbaar worden gemaakt. In dit geval dient u beide te doen binnen 2 weken na de datum van het besluit.</text:p>
      <text:h text:style-name="ifm_p_font.bold_mt.5.08mm_page.keep-with-next_ifm" text:outline-level="4">Meer informatie</text:h>
      <text:p text:style-name="ifm_p_mt.4.23mm_ifm">Heeft u vragen over hoe u een zienswijze instuurt? Kijk dan op https://www.rvo.nl/onderwerpen/juridische-zaken/woo/reageren. Wilt u meer weten over een Woo-verzoek? Bekijk dan www.rvo.nl/woo.</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9433</text:span><text:tab/>1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9433</text:span><text:tab/>1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voorgenomen openbaarmaking dieraantallen, stalsystemen en gegevens over landgebruik van landbouwbedrijven in Nederland, Rijksdienst voor Ondernemend Nederland</dc:title>
    <meta:user-defined meta:name="OVERHEIDop.DienstAgentschapInstellingOfProject/DC.creator">Rijksdienst voor Ondernemend Nederland</meta:user-defined>
    <meta:user-defined meta:name="OVERHEID.Ministerie/DCTERMS.publisher">Ministerie van Binnenlandse Zaken en Koninkrijksrelaties</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19433</meta:user-defined>
    <meta:user-defined meta:name="OVERHEIDop.datumEindeReactietermijn"/>
    <meta:user-defined meta:name="OVERHEIDop.Rubriek/DC.type">overige overheidsinformatie</meta:user-defined>
    <meta:user-defined meta:name="OVERHEIDop.ketenI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9433</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Landbouw | Dieren</meta:user-defined>
    <meta:user-defined meta:name="OVERHEID.TaxonomieBeleidsagenda/OVERHEID.category">Landbouw | Organisatie en beleid</meta:user-defined>
    <meta:user-defined meta:name="OVERHEID.TaxonomieBeleidsagenda/OVERHEID.category">Bestuur | Organisatie en beleid</meta:user-defined>
    <meta:user-defined meta:name="DC.title">Kennisgeving voorgenomen openbaarmaking dieraantallen, stalsystemen en gegevens over landgebruik van landbouwbedrijven in Nederland, Rijksdienst voor Ondernemend Nederland</meta:user-defined>
    <meta:user-defined meta:name="DCTERMS.W3CDTF/DCTERMS.available">2026-06-01</meta:user-defined>
  </office:meta>
</office:document-meta>
</file>