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0000*"/>
    </style:style>
    <style:style style:family="table-column" style:name="table1.tg1.col2">
      <style:table-column-properties style:rel-column-width="20000*"/>
    </style:style>
    <style:style style:family="table-column" style:name="table1.tg1.col3">
      <style:table-column-properties style:rel-column-width="6000*"/>
    </style:style>
    <style:style style:family="table-column" style:name="table2.tg1.col1">
      <style:table-column-properties style:rel-column-width="20000*"/>
    </style:style>
    <style:style style:family="table-column" style:name="table2.tg1.col2">
      <style:table-column-properties style:rel-column-width="20000*"/>
    </style:style>
    <style:style style:family="table-column" style:name="table2.tg1.col3">
      <style:table-column-properties style:rel-column-width="6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108</text:p>
          </table:table-cell>
        </table:table-row>
        <table:table-row table:style-name="staatscourant.koprow1">
          <table:covered-table-cell/>
          <table:covered-table-cell/>
          <table:table-cell office:value-type="string" table:style-name="staatscourant.publicatiedatumcel">
            <text:p>29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Justitie en Veiligheid van 20 mei 2026, nr. 7205150, tot wijziging van de Regeling aanwijzing functies VOG politiegegevens</text:h>
      <text:p text:style-name="ifm_p_mt.3.7mm_ifm">De Staatssecretaris van Justitie en Veiligheid,</text:p>
      <text:p text:style-name="ifm_p_mt.3.7mm_ifm">Gelet op artikel 35a, eerste lid, van de Wet justitiële en strafvorderlijke gegevens;</text:p>
      <text:p text:style-name="ifm_p_mt.3.7mm_indent.0mm_ifm">Besluit:</text:p>
      <text:h text:style-name="ifm_p_font.bold_mt.5.08mm_page.keep-with-next_ifm" text:outline-level="2">ARTIKEL<text:s/>I<text:s/></text:h>
      <text:p text:style-name="ifm_p_font.roman_mt.4.23mm_ifm">De Regeling aanwijzing functies VOG politiegegevens wordt als volgt gewijzigd:</text:p>
      <text:p text:style-name="ifm_p_mt.3.7mm_indent.no_ifm">A</text:p>
      <text:p text:style-name="ifm_p_mt.3.7mm_ifm">De tabel ‘Douane’ wordt vervangen door bijlage 1 bij deze regeling.</text:p>
      <text:p text:style-name="ifm_p_mt.3.7mm_indent.no_ifm">B</text:p>
      <text:p text:style-name="ifm_p_mt.3.7mm_ifm">De tabel ‘Openbaar Ministerie’ wordt vervangen door bijlage 2 bij deze regeling.</text:p>
      <text:h text:style-name="ifm_p_font.bold_mt.5.08mm_page.keep-with-next_ifm" text:outline-level="2">ARTIKEL<text:s/>II<text:s/></text:h>
      <text:p text:style-name="ifm_p_mt.4.23mm_ifm">Deze regeling treedt in werking met ingang van 1 juli 2026.</text:p>
      <text:p text:style-name="ifm_p_mt.3.7mm_ifm">Deze regeling zal met de toelichting in de Staatscourant worden geplaatst.</text:p>
      <text:p text:style-name="ifm_p_font.italic_mt.3.7mm_ifm">De Staatssecretaris van Justitie en Veiligheid,<text:line-break/>K.T. van<text:s/>Bruggen</text:p>
      <text:h text:style-name="ifm_p_font.bold_mt.5.08mm_page.break-before_ifm" text:outline-level="3">BIJLAGE<text:s/>1<text:s/>ALS BEDOELD IN ARTIKEL I, ONDER A</text:h>
      <table:table table:style-name="ifm_table_pgwide.1_mt.4.23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Douane</text:p>
            </table:table-cell>
          </table:table-row>
          <table:table-row table:style-name="zebra.head.row1">
            <table:table-cell table:style-name="table.cell.border-top.border-bottom.border-left.border-right.padding-top.bottom.pleft.pright">
              <text:p text:style-name="text.cell.7.left"><text:span text:style-name="ifm_span_font.bold_color.ffffff_ifm">Functiebenaming – functiefamilie ingedeeld naar functiereeks</text:span></text:p>
            </table:table-cell>
            <table:table-cell table:style-name="table.cell.border-top.border-bottom.border-right.padding-top.bottom.pleft.pright">
              <text:p text:style-name="text.cell.7.left"><text:span text:style-name="ifm_span_font.bold_color.ffffff_ifm">Functietitel – omschrijving</text:span></text:p>
            </table:table-cell>
            <table:table-cell table:style-name="table.cell.border-top.border-bottom.border-right.padding-top.bottom.pleft.pright">
              <text:p text:style-name="text.cell.7.left"><text:span text:style-name="ifm_span_font.bold_color.ffffff_ifm">Toegang tot gevoelige informatie</text:span></text:p>
              <text:p text:style-name="text.cell.7.left"><text:span text:style-name="ifm_span_font.bold_color.ffffff_ifm">(artikel 35a, tweede lid, onder b, Wjsg)</text:span></text:p>
            </table:table-cell>
          </table:table-row>
        </table:table-header-rows>
        <table:table-row table:style-name="zebra.body.odd">
          <table:table-cell table:style-name="table.cell.border-bottom.border-left.border-right.padding-top.top.pleft.pright">
            <text:p text:style-name="text.cell.7.left"><text:span text:style-name="ifm_span_font.bold_ifm">Douanemedewerker Douane Landelijk Tactisch Centrum</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able:number-rows-spanned="13">
            <text:p text:style-name="text.cell.7.left"/>
          </table:table-cell>
          <table:table-cell table:style-name="table.cell.border-bottom.border-right.padding-top.top.pleft.pright">
            <text:p text:style-name="text.cell.7.left">Fisc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Veiligheid, Gezondheid, Economie en Milieu Uitvo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Veiligheid, Gezondheid, Economie en Milieu Invo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Profielbehe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ata &amp; Modell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Accijn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Veiligheid, Gezondheid, Economie en Milieu Uitvoer en Vervo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Ondersteuning intelligenc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Passagier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Cursist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ouane Informatie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Antifraude Coördinatie Servic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iscaal dossierhouder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Groepsfuncties op niveau B, C, E, F, I en niet regulier</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able:number-rows-spanned="10">
            <text:p text:style-name="text.cell.7.left"/>
          </table:table-cell>
          <table:table-cell table:style-name="table.cell.border-bottom.border-right.padding-top.top.pleft.pright">
            <text:p text:style-name="text.cell.7.left">Fysiek Toezicht Vaktechniek</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 Regie op toezicht regiekam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 Scan uni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 Detec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 Binnenbrengen Uitgaa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 Cursist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 Roosterbureau</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 Centraal Werkpunt</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 Technisch tea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Centrale dienst voor In- en Uitvo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Uitvoering</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able:number-rows-spanned="3">
            <text:p text:style-name="text.cell.7.left">(Senior) Medewerker behandelen en ontwikkelen</text:p>
          </table:table-cell>
          <table:table-cell table:style-name="table.cell.border-bottom.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ouane landelijk tactisch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4">
            <text:p text:style-name="text.cell.7.left">Medewerker verwerken en behandelen</text:p>
          </table:table-cell>
          <table:table-cell table:style-name="table.cell.border-bottom.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Bureau operatie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4">
            <text:p text:style-name="text.cell.7.left">Senior Medewerker informatievoorziening</text:p>
          </table:table-cell>
          <table:table-cell table:style-name="table.cell.border-bottom.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Centrale dienst voor In- en Uitvo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atawerkorganis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2">
            <text:p text:style-name="text.cell.7.left">Expert informatievoorziening</text:p>
          </table:table-cell>
          <table:table-cell table:style-name="table.cell.border-bottom.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atawerkorganisa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Toezicht</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Coördinerend/specialistisch inspecteur</text:p>
          </table:table-cell>
          <table:table-cell table:style-name="table.cell.border-bottom.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2">
            <text:p text:style-name="text.cell.7.left">Senior inspecteur</text:p>
          </table:table-cell>
          <table:table-cell table:style-name="table.cell.border-bottom.border-right.padding-top.top.pleft.pright">
            <text:p text:style-name="text.cell.7.left">Kennis Infra Structuu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ouane Landelijk Tactisch Centr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Inspecteur/medewerker toezicht</text:p>
          </table:table-cell>
          <table:table-cell table:style-name="table.cell.border-bottom.border-right.padding-top.top.pleft.pright">
            <text:p text:style-name="text.cell.7.left">Fysiek toezich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Lijnmanagement</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ext:p text:style-name="text.cell.7.left">Topmanager</text:p>
          </table:table-cell>
          <table:table-cell table:style-name="table.cell.border-bottom.border-right.padding-top.top.pleft.pright">
            <text:p text:style-name="text.cell.7.left">Douan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Manager</text:p>
          </table:table-cell>
          <table:table-cell table:style-name="table.cell.border-bottom.border-right.padding-top.top.pleft.pright">
            <text:p text:style-name="text.cell.7.left">Douan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Operationeel manager</text:p>
          </table:table-cell>
          <table:table-cell table:style-name="table.cell.border-bottom.border-right.padding-top.top.pleft.pright">
            <text:p text:style-name="text.cell.7.left">Douan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Bedrijfsvoering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able:number-rows-spanned="4">
            <text:p text:style-name="text.cell.7.left">Coördinerend/Specialistisch adviseur bedrijfsvoering</text:p>
          </table:table-cell>
          <table:table-cell table:style-name="table.cell.border-bottom.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inance &amp; contro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Operatie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operatie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communica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Medewerker ICT/techniek/inf.beh./div</text:p>
          </table:table-cell>
          <table:table-cell table:style-name="table.cell.border-bottom.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able:number-rows-spanned="12">
            <text:p text:style-name="text.cell.7.left">(Senior) Adviseur bedrijfsvoering</text:p>
          </table:table-cell>
          <table:table-cell table:style-name="table.cell.border-bottom.border-right.padding-top.top.pleft.pright">
            <text:p text:style-name="text.cell.7.left">Fysiek toezicht</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Staf</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Bureau Directeur-gener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inance &amp; Contro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Regie op relatie en dienstverlening (Douane Schiphol Passagier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atawerkorganisa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ouane Landelijke Tactisch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Bureau operatie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Bureau communic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veiligheid en integriteit</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9">
            <text:p text:style-name="text.cell.7.left">Medewerker administratie</text:p>
          </table:table-cell>
          <table:table-cell table:style-name="table.cell.border-bottom.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Staf</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Laboratori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Regie op relatie en dienstverlening (Douane Schiphol Passagier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atawerkorganis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Finance &amp; contro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Directeur-gener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able:number-rows-spanned="14">
            <text:p text:style-name="text.cell.7.left">Managementondersteuner</text:p>
          </table:table-cell>
          <table:table-cell table:style-name="table.cell.border-bottom.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Veiligheid, Gezondheid, Economie en Milieu in Rotterda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Rotterdam Profielbehe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Rotterdam Veiligheid, Gezondheid, Economie en Milieu Dossierhouder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Schiphol Fiscaal Dossierhouder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 Roosterbureau</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 Scan uni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Fysiek toezicht Onbekende subjecten en objecten Douane Toezicht ondersteuning</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Fysiek toezicht Centraal werkpun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Operatie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juridische zak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communic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Finance en contro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veiligheid en integritei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Directeur-gener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rainer</text:p>
          </table:table-cell>
          <table:table-cell table:style-name="table.cell.border-bottom.border-right.padding-top.top.pleft.pright">
            <text:p text:style-name="text.cell.7.left">Fysiek toezicht</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Medewerker communicatie</text:p>
          </table:table-cell>
          <table:table-cell table:style-name="table.cell.border-bottom.border-right.padding-top.top.pleft.pright">
            <text:p text:style-name="text.cell.7.left">Bureau communic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Advisering</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able:number-rows-spanned="5">
            <text:p text:style-name="text.cell.7.left">Coördinerend/ specialistisch adviseur</text:p>
          </table:table-cell>
          <table:table-cell table:style-name="table.cell.border-bottom.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Staf</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Boetefraude coördin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Datawerkorganisa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operatie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juridische zak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veiligheid en integriteit</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communic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Directeur-gener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2">
            <text:p text:style-name="text.cell.7.left">Strategisch adviseur</text:p>
          </table:table-cell>
          <table:table-cell table:style-name="table.cell.border-bottom.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able:number-rows-spanned="5">
            <text:p text:style-name="text.cell.7.left">(Senior) Adviseur</text:p>
          </table:table-cell>
          <table:table-cell table:style-name="table.cell.border-bottom.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Informatietechnolog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Bureau Operatie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Operaties</text:p>
          </table:table-cell>
          <table:table-cell table:style-name="table.cell.border-bottom.border-right.padding-top.top.pleft.pright">
            <text:p text:style-name="text.cell.7.center"/>
          </table:table-cell>
        </table:table-row>
        <table:table-row>
          <table:table-cell table:style-name="table.cell.border-bottom.border-left.border-right.padding-top.top.pleft.pright">
            <text:p text:style-name="text.cell.7.left">Mensen en middel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juridische zak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communic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Medewerker advisering</text:p>
          </table:table-cell>
          <table:table-cell table:style-name="table.cell.border-bottom.border-right.padding-top.top.pleft.pright">
            <text:p text:style-name="text.cell.7.left">Strategie, beleid en internation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ureau operatie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ureau juridische zak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Douane diensten centr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Kennis en Onderzoek</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ext:p text:style-name="text.cell.7.left">(Senior) Wetenschappelijk medewerker</text:p>
          </table:table-cell>
          <table:table-cell table:style-name="table.cell.border-bottom.border-right.padding-top.top.pleft.pright">
            <text:p text:style-name="text.cell.7.left">laboratorium</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Onderzoeksondersteuner</text:p>
          </table:table-cell>
          <table:table-cell table:style-name="table.cell.border-bottom.border-right.padding-top.top.pleft.pright">
            <text:p text:style-name="text.cell.7.left">laboratoriu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Project-/ programmamanagement</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Project-/programmadirecteur</text:p>
          </table:table-cell>
          <table:table-cell table:style-name="table.cell.border-bottom.border-right.padding-top.top.pleft.pright">
            <text:p text:style-name="text.cell.7.left">Douan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Project-/programmamanager</text:p>
          </table:table-cell>
          <table:table-cell table:style-name="table.cell.border-bottom.border-right.padding-top.top.pleft.pright">
            <text:p text:style-name="text.cell.7.left">Douane</text:p>
          </table:table-cell>
          <table:table-cell table:style-name="table.cell.border-bottom.border-right.padding-top.top.pleft.pright">
            <text:p text:style-name="text.cell.7.center">X</text:p>
          </table:table-cell>
        </table:table-row>
      </table:table>
      <text:h text:style-name="ifm_p_font.bold_mt.5.08mm_page.break-before_ifm" text:outline-level="3">BIJLAGE<text:s/>1<text:s/>ALS BEDOELD IN ARTIKEL I, ONDER B</text:h>
      <table:table table:style-name="ifm_table_pgwide.1_mt.4.23mm_ifm">
        <table:table-column table:style-name="table2.tg1.col1"/>
        <table:table-column table:style-name="table2.tg1.col2"/>
        <table:table-column table:style-name="table2.tg1.col3"/>
        <table:table-header-rows>
          <table:table-row>
            <table:table-cell table:style-name="table.cell." table:number-columns-spanned="3">
              <text:p text:style-name="ifm_p_font.bold_size.6.5pt_page.keep-with-next_ifm">Openbaar Ministerie</text:p>
            </table:table-cell>
          </table:table-row>
          <table:table-row table:style-name="zebra.head.row1">
            <table:table-cell table:style-name="table.cell.border-top.border-bottom.border-left.border-right.padding-top.bottom.pleft.pright">
              <text:p text:style-name="text.cell.7.left"><text:span text:style-name="ifm_span_font.bold_color.ffffff_ifm">Functiebenaming – functiegebouw Rijk naam</text:span></text:p>
            </table:table-cell>
            <table:table-cell table:style-name="table.cell.border-top.border-bottom.border-right.padding-top.bottom.pleft.pright">
              <text:p text:style-name="text.cell.7.left"><text:span text:style-name="ifm_span_font.bold_color.ffffff_ifm">Functietitel – functiegebouw Rijk titel aanvullend</text:span></text:p>
            </table:table-cell>
            <table:table-cell table:style-name="table.cell.border-top.border-bottom.border-right.padding-top.bottom.pleft.pright">
              <text:p text:style-name="text.cell.7.left"><text:span text:style-name="ifm_span_font.bold_color.ffffff_ifm">Toegang tot gevoelige informatie</text:span></text:p>
              <text:p text:style-name="text.cell.7.left"><text:span text:style-name="ifm_span_font.bold_color.ffffff_ifm">(artikel 35a, tweede lid, onder b, Wjsg)</text:span></text:p>
            </table:table-cell>
          </table:table-row>
        </table:table-header-rows>
        <table:table-row table:style-name="zebra.body.odd">
          <table:table-cell table:style-name="table.cell.border-bottom.border-left.border-right.padding-top.top.pleft.pright">
            <text:p text:style-name="text.cell.7.left"><text:span text:style-name="ifm_span_font.bold_ifm">Lijnmanagement</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amleid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fdelingshoofd</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Clustermanag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Beleid en advisering</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nior) adviseu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Coördinerend/specialistisch adviseu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dewerker advisering</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trategisch adviseu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Bedrijfsvoering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dviseur bedrijfsvoering</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Coördinerend/specialistisch adviseur bedrijfsvoering</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anagementondersteun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dewerker administr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dewerker beveiliging</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dewerker communicatie</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dewerker Facilitair beheer/management</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Medewerker ICT/techniek/informatiebeheer/DIV</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Medewerker vervo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nior adviseur bedrijfsvoering</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rain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Expert informatievoorziening</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enior medewerker informatievoorziening</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Kennis &amp; onderzoek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nderzoeksondersteun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nior wetenschappelijk medewerk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Wetenschappelijk medewerk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Project-/programmamanagement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roject-/programmamanager</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rojectleid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Commissiesecretaris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arketsecretariss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Junior)secretariss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cretariss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Beoordelaar parket CVOM</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Interventiejurist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nderzoeksjurist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djunct-officier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Commissiesecretariss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Behandelen en ontwikkelen</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Vermogenstraceerders</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Beheerders conservatoir beslag</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text:span text:style-name="ifm_span_font.bold_ifm">Verwerken en behandelen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juniors/senior) administratief (juridisch) medewerkers</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lachtoffercoördinator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Logistiek zaakmedewerker</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Ketenproces coördinator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Rechterlijke ambtenaren  </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dvocaat-gener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lv. advocaten-gener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Hoofdadvocaat-generaal</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Landelijk hoofdadvocaat-gener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fficier enkelvoudige zittingen</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Plaatsvervangend officieren van justitie enkelvoudige zittingen</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Plaatsvervangend officieren van justi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Officier in opleiding</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Officier van justi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nior advocaat-generaal</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enior officier van justi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enior officier van justitie A</text:p>
          </table:table-cell>
          <table:table-cell table:style-name="table.cell.border-bottom.border-right.padding-top.top.pleft.pright">
            <text:p text:style-name="text.cell.7.center">X</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Substituut officier van justiti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text:span text:style-name="ifm_span_font.bold_ifm">Overig</text:span></text:p>
          </table:table-cell>
          <table:table-cell table:style-name="table.cell.border-bottom.border-right.padding-top.top.pleft.pright">
            <text:p text:style-name="text.cell.7.left"/>
          </table:table-cell>
          <table:table-cell table:style-name="table.cell.border-bottom.border-right.padding-top.top.pleft.pright">
            <text:p text:style-name="text.cell.7.center"/>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rainee</text:p>
          </table:table-cell>
          <table:table-cell table:style-name="table.cell.border-bottom.border-right.padding-top.top.pleft.pright">
            <text:p text:style-name="text.cell.7.center">X</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Stagiair</text:p>
          </table:table-cell>
          <table:table-cell table:style-name="table.cell.border-bottom.border-right.padding-top.top.pleft.pright">
            <text:p text:style-name="text.cell.7.center">X</text:p>
          </table:table-cell>
        </table:table-row>
      </table:table>
      <text:h text:style-name="ifm_p_font.bold_mt.5.08mm_page.break-before_ifm" text:outline-level="3">TOELICHTING</text:h>
      <text:h text:style-name="ifm_p_font.bold_mt.5.08mm_page.keep-with-next_ifm" text:outline-level="4">Algemeen</text:h>
      <text:p text:style-name="ifm_p_mt.4.23mm_ifm">Deze regeling strekt tot wijziging van de regeling waarmee functies worden aangewezen die middels een Verklaring Omtrent het Gedrag politiegegevens (hierna: VOG politiegegevens) worden gescreend. Bij de inwerkingtreding van de VOG politiegegevens in 2022 is een aantal functies aangewezen bij onder andere de Douane en het Openbaar Ministerie (hierna: OM). Het gaat daarbij om functionarissen die toegang hebben tot gevoelige informatie bij de uitvoering van wettelijke taken op het terrein van openbare orde en veiligheid of de handhaving van de rechtsorde (artikel 35a, tweede lid, onder b van de Wjsg). Destijds is er gekozen voor een gefaseerde introductie van de VOG politiegegevens waardoor het OM een groep functies van beperkte omvang heeft voorgedragen, voornamelijk met bevoegdheden op het gebied van vervolging en buitengerechtelijke afdoening.</text:p>
      <text:p text:style-name="ifm_p_mt.3.7mm_ifm">Op verzoek van het OM wordt met deze wijziging aanvullende functies aangewezen. Daarnaast wordt op verzoek van de Douane een aantal functiebenamingen gewijzigd.</text:p>
      <text:h text:style-name="ifm_p_font.bold_mt.5.08mm_page.keep-with-next_ifm" text:outline-level="4">Aanleiding</text:h>
      <text:p text:style-name="ifm_p_mt.4.23mm_ifm">Voor de uitvoering van hun werkzaamheden hebben OM-medewerkers toegang tot vertrouwelijke- en (privacy-) gevoelige informatie die potentieel interessant kan zijn voor criminele- en/of statelijke actoren. Hierbij kan gedacht worden aan (gerubriceerde) onderzoeks- en zaakinformatie, maar ook privacygevoelige gegevens van burgers, (extra beveiligde) medewerkers, alsmede strategische- en tactische beleidsinformatie over de voorgenomen aanpak van criminaliteit. Het beschermen en beveiligen van deze kwetsbare informatie tegen onbevoegd gebruik is van groot belang. Omdat een enkele misstap van een medewerker al grote gevolgen kan hebben, worden hoge eisen gesteld aan de integriteit van OM-medewerkers. De wijziging van deze regeling strekt tot het aanwijzen van aanvullende functies bij het OM die in aanmerking komen voor screening met de VOG politiegegevens, maar die niet in de voorgaande tranche zijn meegenomen.</text:p>
      <text:p text:style-name="ifm_p_mt.3.7mm_ifm">De Douane heeft een reorganisatie doorgevoerd waarbij de landelijke directies en serviceorganisatie zijn heringericht. Hierdoor komen de eerder aangewezen VOG P-functiebenamingen niet meer overeen met de organisatiestructuur. De wijziging van de regeling strekt tot aanpassing van de functiebenamingen. Er zijn geen nieuwe functies toegevoegd of andere inhoudelijke wijzigingen doorgevoerd. Ten overvloede zij opgemerkt dat de wijzigingen in de organisatiestructuur niet hebben geleid tot wijzigingen in het integriteitsbeleid.</text:p>
      <text:h text:style-name="ifm_p_font.bold_mt.5.08mm_page.keep-with-next_ifm" text:outline-level="4">Breder integriteitsbeleid</text:h>
      <text:p text:style-name="ifm_p_mt.4.23mm_ifm">Het OM treft momenteel al maatregelen en voorzieningen om de integriteit van de organisatie en het personeel te waarborgen, zoals het structureel werken in een extra beveiligde omgeving als het gaat om (gerubriceerde) strafrechtelijke informatie, het beperken van toegang tot systemen door middel van autorisaties, het voeren van veiligheidsgesprekken met medewerkers en het beschikbaar stellen van verschillende vertrouwenspersonen binnen de organisatie. Daarnaast beschikt het OM over een landelijk expertisecentrum met een adviserende, stimulerende en beheersende rol op het gebied van integriteit, en een autoriteit met een toezichthoudende rol op onder andere de veiligheid van medewerkers, informatie en systemen. Ondanks de getroffen maatregelen blijven er risico’s bestaan op het misbruiken van kennis en/of bevoegdheden, het verstoren van opsporingsonderzoeken of de rechtshandhaving en het faciliteren van georganiseerde of ondermijnende criminaliteit. Met het oog hierop is het betrekken en kunnen weigeren van de afgifte van een VOG op basis van politiegegevens gewenst. Eventuele politiegegevens kunnen bijvoorbeeld eerder signalen afgeven van mogelijke integriteitsrisico’s dan justitiële gegevens. De VOG P is daarmee het sluitstuk op het integriteitsbeleid van het OM. In dit licht worden aanvullend functies aangewezen die ook in aanmerking komen voor screening met de VOG P.</text:p>
      <text:h text:style-name="ifm_p_font.bold_mt.5.08mm_page.keep-with-next_ifm" text:outline-level="4">VOG politiegegevens-functies</text:h>
      <text:p text:style-name="ifm_p_mt.4.23mm_ifm">Het OM is belast met de strafrechtelijke handhaving van de rechtsorde, waaronder de opsporing en vervolging van strafbare feiten. De wettelijke basis hiervoor is primair vastgelegd in de Wet op de rechterlijke organisatie (hierna: WRO) en het Wetboek van Strafvordering.</text:p>
      <text:p text:style-name="ifm_p_mt.3.7mm_ifm">Op dit moment zijn functies bij het OM aangewezen voor screening met een VOG politiegegevens waarin werkzaamheden worden verricht die vallen onder het primaire proces van de parketten, bedoeld in artikel 134, eerste lid, onder b tot en met f van de WRO. Aanvullend daarop zijn met deze wijziging andere functies aangewezen voor screening met een VOG politiegegevens, waarbij de functionaris toegang heeft tot gevoelige informatie bij de uitvoering van de wettelijke taken van het OM op het terrein van openbare orde en veiligheid of handhaving van de rechtsorde (artikel 35a, tweede lid, onderdeel b, Wjsg). Het betreft lijnmanagers, medewerkers beleid en advisering, medewerkers bedrijfsvoering, medewerkers kennis en onderzoek en project- en programmamanagers.</text:p>
      <text:p text:style-name="ifm_p_mt.3.7mm_ifm">Deze functionarissen bij het OM beschikken over een zogeheten overzichts- en/of informatiepositie. Daarnaast beschikken bepaalde functionarissen ook over een toegangspositie. Bij een toegangspositie gaat het om medewerkers die kennis hebben van (digitale) beveiligings- en veiligheidssystemen en die daarmee functioneel de beschikking hebben over verschillende fysieke en/of digitale sleutels (autorisaties) waarmee zonder direct toezicht toegang verkregen kan worden tot gebouwen, kwetsbare ruimtes, systemen en aldaar aanwezige informatie. Het type informatie en de bijhorende risico’s verschillen per functie.</text:p>
      <text:p text:style-name="ifm_p_mt.3.7mm_ifm">Lijnmanagers zijn verantwoordelijk voor het aansturen van medewerkers, afdelingen, clusters en directies. Daarbij hebben zij zicht op en beschikken ze over kennis van (beveiligings-) processen en methoden, vertrouwelijke (bedrijfs-)strategieën, strategische-, tactische en operationele (beleids-)informatie en gevoelige informatie van ketenpartners. De taken en verantwoordelijkheden betreffen ook het autoriseren van medewerkers en ervoor zorgdragen dat fysieke en digitale informatie goed is afgeschermd overeenkomstig de geldende wet- en regelgeving.</text:p>
      <text:p text:style-name="ifm_p_mt.3.7mm_ifm">Medewerkers beleid en advisering (mede-)ontwikkelen beleidsstandpunten, visies en tactische en operationele strategieën en hebben daartoe een overzichts- en/of informatiepositie. De functionarissen bevinden zich in het hart van de OM organisatie en zijn een belangrijke schakel tussen het beleid en het primaire proces.</text:p>
      <text:p text:style-name="ifm_p_mt.3.7mm_ifm">Medewerkers bedrijfsvoering hebben toegang of kunnen toegang hebben tot vertrouwelijke bedrijfsstrategieën, strategische- en tactische beleidsinformatie, actuele zaakgegevens, privacygevoelige personeelsdossiers en gevoelige informatie van ketenpartners. Bepaalde functionarissen hebben ook kennis en inzicht in de beveiliging van verschillende ICT-systemen, (beveiligde) gebouwen en extra beveiligde ruimtes en kunnen daartoe ook autorisaties voor toegang verstrekken aan medewerkers. De medewerkers catering en schoonmaak hebben zelfstandig toegang tot het gebouw en kunnen zonder direct (beveiligings-)toezicht de werkzaamheden uitvoeren. Deze medewerkers hebben, afhankelijk van hun taak, een zekere mate van bewegingsvrijheid in het gebouw waarbij zij toegang kunnen hebben tot beveiligde werkruimtes en fysieke of mondelinge informatie. Dit brengt significante risico’s met zich mee waardoor screening met de VOG P proportioneel wordt geacht.</text:p>
      <text:p text:style-name="ifm_p_mt.3.7mm_ifm">Medewerkers kennis en onderzoek zijn onder meer betrokken bij (wetenschappelijk) strafrechtelijk onderzoek en gegevensbescherming en kunnen hiervoor toegang hebben tot vertrouwelijke bedrijfsstrategieën, strategische- en tactische beleidsinformatie alsmede gevoelige informatie van ketenpartners. Dit omvat onder andere integrale procesdossiers die gebruikt worden voor strategische en tactische besluitvorming. Ook behoren functionarissen die zich bezighouden met onderzoeken naar datalekken en verzoeken op basis van de Wet open overheid (hierna: Woo) tot deze groep. Deze functionarissen kunnen noodzakelijk toegang hebben tot alle OM-informatiestromen, waaronder vertrouwelijke.</text:p>
      <text:p text:style-name="ifm_p_mt.3.7mm_ifm">Project- en programmamanagers zijn verantwoordelijk zijn voor het planmatig beheren van diverse projecten en werkzaamheden, onder andere op het gebied van ICT, HR en wetgeving. Ze beschikken over kennis van (beveiligings-)processen en methoden die van toepassing zijn op systemen die directe of indirecte toegang bieden tot kwetsbare informatiesystemen en gegevensstromen van ketenpartners.</text:p>
      <text:p text:style-name="ifm_p_mt.3.7mm_ifm">De trainees en stagiairs hebben zelfstandig toegang tot het gebouw zonder direct continu toezicht om hun werkzaamheden of opdracht te kunnen uitvoeren. Bovendien maken deze functionarissen onderdeel uit van het primaire of ondersteunende OM-proces, waarvoor zij toegang hebben of kunnen krijgen tot vertrouwelijke bedrijfsstrategieën, strategische- en tactische beleidsinformatie en gevoelige (zaak-)informatie van ketenpartners.</text:p>
      <text:p text:style-name="ifm_p_mt.3.7mm_ifm">Vanuit efficiëntieoverwegingen is de bijlage niet gewijzigd maar vervangen door een nieuwe.</text:p>
      <text:h text:style-name="ifm_p_font.bold_mt.5.08mm_page.keep-with-next_ifm" text:outline-level="4">Regeldruk regeling en administratieve lasten</text:h>
      <text:p text:style-name="ifm_p_mt.4.23mm_ifm">Het adviescollege toetsing regeldruk heeft het ontwerp voor deze wijzigingsregeling niet geselecteerd voor een formeel advies, omdat de regeling geen gevolgen heeft voor de regeldruk. Bij het behandelen van aanvragen van een VOG politiegegevens is verder geen sprake van additionele administratieve lasten voor de aanvrager van de VOG politiegegevens, omdat hetzelfde proces wordt doorlopen als bij een aanvraag van een reguliere VOG. Wel zijn de kosten voor de VOG politiegegevens hoger dan voor een reguliere VOG. Deze worden in rekening gebracht bij de aanvrager en worden vervolgens vergoed door de werkgever.</text:p>
      <text:p text:style-name="ifm_p_mt.3.7mm_ifm">De beperkte meerkosten die het OM als werkgever maakt voor de aanvraag van een VOG politiegegevens ten opzichte van een reguliere VOG worden opgevangen binnen de huidige financiële kaders die gelden voor het OM. Het OM geeft bij de werving van nieuwe medewerkers aan dat het een functie betreft waarvoor een VOG politiegegevens vereist is. De VOG P wordt niet direct verplicht voor zittende medewerkers, enkel als zij intern van functie veranderen en daardoor starten op een nieuwe voor de VOG P aangewezen functie.</text:p>
      <text:p text:style-name="ifm_p_mt.3.7mm_ifm">Omdat de wijziging van de regeling op verzoek van de Douane enkel de functiebenamingen betreft, is geen sprake van additionele lasten voor zowel de aanvrager als de Douane.</text:p>
      <text:h text:style-name="ifm_p_font.bold_mt.5.08mm_page.keep-with-next_ifm" text:outline-level="4">Uitvoering</text:h>
      <text:p text:style-name="ifm_p_mt.4.23mm_ifm">De wijziging van deze ministeriële regeling zorgt naar schatting voor circa 1.000 extra aanvragen van het OM per jaar. Justis en de politie zijn voldoende toegerust om deze extra aanvragen te behandelen binnen de huidige kaders.</text:p>
      <text:p text:style-name="ifm_p_font.italic_mt.3.7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108</text:span><text:tab/>29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108</text:span><text:tab/>29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Justitie en Veiligheid van 20 mei 2026, nr. 7205150, tot wijziging van de Regeling aanwijzing functies VOG politiegegevens</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9108</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10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Politie, brandweer en hulpdiensten</meta:user-defined>
    <meta:user-defined meta:name="DC.title">Regeling van de Staatssecretaris van Justitie en Veiligheid van 20 mei 2026, nr. 7205150, tot wijziging van de Regeling aanwijzing functies VOG politiegegevens</meta:user-defined>
    <meta:user-defined meta:name="DCTERMS.W3CDTF/DCTERMS.available">2026-05-29</meta:user-defined>
  </office:meta>
</office:document-meta>
</file>