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span_font.bold_mt.7.4mm_ifm" style:family="text" style:name="ifm_span_font.bold_mt.7.4mm_ifm">
      <style:text-properties fo:font-weight="bold"/>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956-n1</text:p>
          </table:table-cell>
        </table:table-row>
        <table:table-row table:style-name="staatscourant.koprow1">
          <table:covered-table-cell/>
          <table:covered-table-cell/>
          <table:table-cell office:value-type="string" table:style-name="staatscourant.publicatiedatumcel">
            <text:p>24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ctificatie Besluit van de Minister van Asiel en Migratie van 27 mei 2026, nummer WBV 2026/11, houdende wijziging van de Vreemdelingencirculaire 2000</text:h>
      <text:p text:style-name="ifm_p_mt.7.4mm_ifm"><text:span text:style-name="ifm_span_font.bold_mt.7.4mm_ifm">In de Staatscourant van 5 juni 2026, nr. 18956, is het Besluit van de Minister van Asiel en Migratie van 27 mei 2026, nummer WBV 2026/11, houdende wijziging van de Vreemdelingencirculaire 2000, gepubliceerd.</text:span></text:p>
      <text:p text:style-name="ifm_p_mt.3.7mm_ifm">Onder letter AO is paragraaf B9/8.1.2.1 Vc gewijzigd. In deze gewijzigde tekst is echter abusievelijk de eerdere wijziging van paragraaf B9/8.1.2.1 in WBV 2026/3 niet meegenomen.</text:p>
      <text:p text:style-name="ifm_p_ifm">De volgende tekst ontbreekt daarom bij de wijziging van paragraaf B9/8.1.2.1 Vc:</text:p>
      <text:p text:style-name="ifm_p_ifm"><text:span text:style-name="ifm_span_font.italic_ifm">Verder werkt ook de ontheffing van de inburgeringsplicht vanwege ‘aantoonbaar geleverde</text:span></text:p>
      <text:p text:style-name="ifm_p_ifm"><text:span text:style-name="ifm_span_font.italic_ifm">inspanningen’ als bedoeld in artikel 31, tweede lid, onder b, Wet inburgering 2007 door naar de</text:span></text:p>
      <text:p text:style-name="ifm_p_ifm"><text:span text:style-name="ifm_span_font.italic_ifm">Vreemdelingenwet en het Vreemdelingenbesluit.</text:span></text:p>
      <text:p text:style-name="ifm_p_ifm">Deze zin moet opgenomen worden onder de twee bullets in de paragraaf.</text:p>
      <text:p text:style-name="ifm_p_mt.3.7mm_ifm">Bovendien is een dubbeling in de tekst na de eerste zin uit de tekst verwijderd.</text:p>
      <text:p text:style-name="ifm_p_mt.3.7mm_ifm"><text:span text:style-name="ifm_span_font.bold_ifm">Om deze reden wordt paragraaf B9/8.1.2.1 Vc uit artikel I van het besluit ter rectificatie aangeboden en opnieuw gepubliceerd.</text:span></text:p>
      <text:p text:style-name="ifm_p_mt.3.7mm_ifm">Paragraaf B9/8.1.2.1 Vc is gewijzigd en komt te luiden:</text:p>
      <text:h text:style-name="ifm_p_font.bold_mt.3.7mm_page.keep-with-next_ifm" text:outline-level="3">8.1.2.1. Vrijstellingen</text:h>
      <text:p text:style-name="ifm_p_mt.3.7mm_ifm">De IND past de vrijstellingen toe genoemd in artikel 3.80a, tweede lid, Vb.</text:p>
      <text:p text:style-name="ifm_p_mt.3.7mm_ifm">De IND verlangt niet dat de vreemdeling gedurende de acht jaren als bedoeld in artikel 3.80a, tweede lid, aanhef en onder b, Vb ononderbroken was ingeschreven als ingezetene in de BRP of rechtmatig in Nederland verbleef.</text:p>
      <text:h text:style-name="ifm_p_font.italic_mt.3.7mm_page.keep-with-next_ifm" text:outline-level="3">Overgangssituatie op 1 januari 2022 in verband met nieuwe Wet inburgering 2021</text:h>
      <text:p text:style-name="ifm_p_mt.3.7mm_ifm">Op 1 januari 2022 is de Wi 2021 in werking getreden. Deze heeft als doel alle nieuwe inwoners van Nederland met een inburgeringsplicht zo snel mogelijk Nederlands te leren spreken en schrijven op het voor hen hoogst haalbare niveau, zodat zij zo goed mogelijk mee kunnen draaien in de Nederlandse samenleving.</text:p>
      <text:p text:style-name="ifm_p_mt.3.7mm_ifm">De inburgeringseisen van de Wi 2013, inclusief vrijstellingen en ontheffingen, werken door naar de Vreemdelingenwet en het Vreemdelingenbesluit voor vreemdelingen die op tijdelijke basis in Nederland verblijven en op enig moment sterker verblijf aanvragen. Deze doorwerking van de Wi 2013 blijft ook gelden na 1 januari 2022 voor:</text:p>
      <text:p text:style-name="ifm_p_ifm">•  niet-inburgeringsplichtige vreemdelingen; en</text:p>
      <text:p text:style-name="ifm_p_ifm">•  inburgeringsplichtige vreemdelingen, die voor 1 januari 2022 inburgeringsplichtig zijn geworden.</text:p>
      <text:p text:style-name="ifm_p_mt.3.7mm_ifm">Verder werkt ook de ontheffing van de inburgeringsplicht vanwege ‘aantoonbaar geleverde inspanningen’ als bedoeld in artikel 31, tweede lid, onder b, Wet inburgering 2007 door naar de Vreemdelingenwet en het Vreemdelingenbesluit.</text:p>
      <text:p text:style-name="ifm_p_mt.3.7mm_ifm">Inburgeringsplichtige vreemdelingen die onder de Wi 2021 vallen en onder dat regime hun inburgeringsplicht vervullen of daarvan worden vrijgesteld, of ontheven, op basis van hun inburgeringsdiploma, -certificaat, vrijstelling of ontheffing voldoen hiermee tevens aan het inburgeringsvereiste en kunnen op basis hiervan ook sterker verblijf aanvragen. De doorwerking van het inburgeringsregime blijft derhalve gehandhaafd.</text:p>
      <text:p text:style-name="ifm_p_mt.3.7mm_ifm">De grondslag voor het stellen van het inburgeringsvereiste voor sterk verblijf is te vinden in de Vreemdelingenwet en het Vreemdelingenbesluit (art 16a Vw jo. art 3.80a Vb; art 21 Vw jo. art 3.96a Vb en art 45b Vw jo 3.126 Vb).</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8956-n1</text:span><text:tab/>24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8956-n1</text:span><text:tab/>24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ctificatie Besluit van de Minister van Asiel en Migratie van 27 mei 2026, nummer WBV 2026/11, houdende wijziging van de Vreemdelingencirculaire 2000</dc:title>
    <meta:user-defined meta:name="OVERHEIDop.DienstAgentschapInstellingOfProject/DC.creator">Immigratie- en Naturalisatiedienst (IND)</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8956-n1</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8956</meta:user-defined>
    <meta:user-defined meta:name="DCTERMS.W3CDTF/OVERHEIDop.jaargang">2026</meta:user-defined>
    <meta:user-defined meta:name="OVERHEIDop.versieInformatie">Rectificatie</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Migratie en integratie | Immigratie</meta:user-defined>
    <meta:user-defined meta:name="DC.title">Rectificatie Besluit van de Minister van Asiel en Migratie van 27 mei 2026, nummer WBV 2026/11, houdende wijziging van de Vreemdelingencirculaire 2000</meta:user-defined>
    <meta:user-defined meta:name="DCTERMS.alternative"/>
    <meta:user-defined meta:name="OVERHEIDop.versienummer">n1</meta:user-defined>
    <meta:user-defined meta:name="DCTERMS.W3CDTF/OVERHEIDop.datumOndertekening">2026-05-27</meta:user-defined>
    <meta:user-defined meta:name="DCTERMS.W3CDTF/DCTERMS.available">2026-07-24</meta:user-defined>
    <meta:user-defined meta:name="OVERHEIDop.Ruimtelijkplan/OVERHEIDop.bekendmakingBetreffendePlan"/>
  </office:meta>
</office:document-meta>
</file>