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88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83</text:p>
          </table:table-cell>
        </table:table-row>
        <table:table-row table:style-name="staatscourant.koprow1">
          <table:covered-table-cell/>
          <table:covered-table-cell/>
          <table:table-cell office:value-type="string" table:style-name="staatscourant.publicatiedatumcel">
            <text:p>27 jan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Vlissingen (RPAS-vluchten), Ministerie van Defensie</text:h>
      <text:p text:style-name="ifm_p_font.italic_mt.7.4mm_ifm">5 augustus 2024</text:p>
      <text:p text:style-name="ifm_p_font.italic_ifm">Nr. MLA/164/2024</text:p>
      <text:p text:style-name="ifm_p_font.italic_ifm">Kenmerk: BS2024027828</text:p>
      <text:p text:style-name="ifm_p_mt.3.7mm_ifm">De Minister van Defensie,</text:p>
      <text:p text:style-name="ifm_p_mt.3.7mm_ifm">Handelende in overeenstemming met de Minister van Infrastructuur en Waterstaat;</text:p>
      <text:p text:style-name="ifm_p_mt.3.7mm_ifm">Gelezen het verzoek van de Politie Zeeland-West Brabant van 29 juli 2024;</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text:span text:style-name="ifm_span_font.italic_mt.4.23mm_ifm">Remotely Piloted Aircraft System</text:span> (RPAS) type Puma AE-DDL in het kader van bijstandverlening aan de Politie wordt als inzetgebied het tijdelijke gebied met beperkingen (TGB) Vlissingen aangewezen, begrensd door de volgende coördinaten en hoogten:</text:p>
      <text:p text:style-name="ifm_p_ifm"><text:span text:style-name="ifm_span_font.bold_ifm">TGB Vlissingen</text:span></text:p>
      <text:p text:style-name="ifm_p_ifm">van 51°31'57.14”N 003°25'27.49”E, naar 51°22'20.58”N 003°22'14.66”E, naar</text:p>
      <text:p text:style-name="ifm_p_ifm">51°23'41.71”N 003°31'23.94”E, naar 51°20'18.64”N 003°48'05.85”E, naar</text:p>
      <text:p text:style-name="ifm_p_ifm">51°23'53.23”N 003°48'00.14”E, naar 51°28'56.15”N 003°43'12.90”E, terug naar</text:p>
      <text:p text:style-name="ifm_p_ifm">51°31'57.14”N 003°25'27.49”E, van grond tot 1500ft AMSL (zie figuur).</text:p>
      <text:p text:style-name="ifm_p_mt.3.7mm_ifm">2.  Het TGB Vlissingen wordt ingesteld op de hieronder genoemde dagen en tijdstippen:</text:p>
      <text:p text:style-name="ifm_p_ifm"><text:span text:style-name="ifm_span_font.bold_ifm">Week 39</text:span></text:p>
      <text:p text:style-name="ifm_p_ifm">woensdag 25 september 2024 van 07:30 uur tot 18:30 uur lokale tijd;</text:p>
      <text:p text:style-name="ifm_p_ifm">donderdag 26 september 2024 van 07:30 uur tot 18:30 uur lokale tijd.</text:p>
      <text:p text:style-name="ifm_p_mt.3.7mm_page.break-before_ifm"><draw:frame draw:name="Afbeelding1" draw:style-name="frame.picture" draw:z-index="1" svg:height="150mm" svg:width="150mm" text:anchor-type="paragraph" style:rel-height="scale" style:rel-width="scale"><draw:image draw:filter-name="PNG - Portable Network Graphics" xlink:actuate="onLoad" xlink:href="Pictures/stcrt-2026-1883-001.png" xlink:show="embed" xlink:type="simple"/></draw:frame><draw:frame draw:name="Bron6" draw:style-name="frame.bron" text:anchor-type="as-char" svg:width="150mm" svg:y="0mm"><draw:text-box><text:p text:style-name="ifm_p_mt.2mm_ifm"><text:span text:style-name="ifm_span_font.bold_ifm">FIGUUR: TGB Vlissingen</text:span></text:p></draw:text-box></draw:frame></text:p>
      <text:h text:style-name="ifm_p_font.bold_mt.5.08mm_page.keep-with-next_ifm" text:outline-level="2">Artikel<text:s/>2<text:s/></text:h>
      <text:p text:style-name="ifm_p_mt.4.23mm_ifm">Voor het gebruik van het TGB Vlissingen gelden de volgende voorwaarden:</text:p>
      <text:p text:style-name="ifm_p_ifm">a.  het uitvoeren van andere dan bij de inzet betrokken vluchten in het TGB is niet toegestaan, met uitzondering van door tussenkomst van MilATCC Schiphol gecoördineerde HEMS- en SAR-vluchten en vluchten van de Landelijke Eenheid, Dienst Infrastructuur, afdeling Luchtvaart, of gecoördineerde vluchten door luchtvaartuigen die vooraf toestemming hebben verkregen van MilATCC Schiphol, in samenspraak met de RPAS commandant;</text:p>
      <text:p text:style-name="ifm_p_ifm">b.  gedurende de uitvoering van de vluchten met het RPAS dient altijd contact mogelijk te zijn tussen de <text:span text:style-name="ifm_span_font.italic_ifm">remote pilot</text:span> en het MilATCC Schiphol;</text:p>
      <text:p text:style-name="ifm_p_ifm">c.  de remote pilot van het RPAS coördineert de aanvang en beëindiging van de vluchten met het MilATCC Schiphol;</text:p>
      <text:p text:style-name="ifm_p_ifm">d.  tijdens de uitvoering van de vluchten met het RPAS worden de in het <text:span text:style-name="ifm_span_font.italic_ifm">“Operations Manual”</text:span> en het (beperkt) Militair Type Certificaat opgenomen beperkingen in acht genomen;</text:p>
      <text:p text:style-name="ifm_p_ifm">e.  voor aanvang van de vluchten met het RPAS stelt de remote pilot zich op de hoogte met betrekking tot plaatsen die geschikt zijn voor het uitvoeren van een noodlanding;</text:p>
      <text:p text:style-name="ifm_p_ifm">f.  de vliegroute en vlieghoogte worden zodanig gekozen dat in geval van een noodlanding het risico voor derden zoveel mogelijk wordt beperkt;</text:p>
      <text:p text:style-name="ifm_p_ifm">g.  de maximale vlieghoogte binnen het TGB bedraagt 1000ft AMSL.</text:p>
      <text:h text:style-name="ifm_p_font.bold_mt.5.08mm_page.keep-with-next_ifm" text:outline-level="2">Artikel<text:s/>3<text:s/></text:h>
      <text:p text:style-name="ifm_p_mt.4.23mm_ifm">Deze beschikking treedt in werking met ingang van woensdag 25 september 2024 en vervalt met ingang van vrijdag 27 september 2024.</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A.A.W.K.<text:s/>Appels,<text:line-break/>Commodore</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Remotely Piloted Aircraft Systems (RPAS). Een RPAS kan conform de Regeling vluchten militaire onbemande luchtvaartuigen worden gebruikt in militaire plaatselijke luchtverkeersleidingsgebieden, restricted areas en tijdelijke gebieden met beperkingen (TGB). In deze beschikking is op grond van artikel 9 van het Besluit luchtverkeer 2014 een TGB aangewezen.</text:p>
      <text:p text:style-name="ifm_p_mt.3.7mm_ifm">Binnen het TGB Vlissingen zullen in het kader van bijstandverlening aan de Politie Zeeland-West Brabant vluchten met een RPAS worden uitgevoerd. De grenzen van het TGB zullen daarbij niet worden overschreden.</text:p>
      <text:p text:style-name="ifm_p_mt.3.7mm_ifm">Luchtvaartuigen in gebruik bij de Landelijke Eenheid Dienst Infrastructuur, afdeling Luchtvaart, luchtvaartuigen ten behoeve van HEMS- en SAR-vluchten en gecoördineerde vluchten door luchtvaartuigen, mogen het TGB binnenvliegen na toestemming van MilATCC Schiphol.</text:p>
      <text:p text:style-name="ifm_p_mt.3.7mm_ifm">In verband met het bijzondere karakter van deze inzet zal deze beschikking pas na beëindiging hiervan worden gepubliceerd in de Staatscourant. Via een vooraf gepubliceerde Notice to Airmen (NOTAM)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883</text:span><text:tab/>27 jan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883</text:span><text:tab/>27 jan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 met beperkingen Vlissingen (RP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8/xml/MC-OEP-StcrtVergunningenAndereBesch-Web.xml</meta:user-defined>
    <meta:user-defined meta:name="OVERHEIDop.steltVast"/>
    <meta:user-defined meta:name="OVERHEIDop.StcrtID/DC.identifier">stcrt-2026-1883</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88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 gebied met beperkingen Vlissingen (RPAS-vluchten), Ministerie van Defensie</meta:user-defined>
    <meta:user-defined meta:name="DCTERMS.W3CDTF/DCTERMS.available">2026-01-27</meta:user-defined>
  </office:meta>
</office:document-meta>
</file>